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Pictures/10000001000002D7000003945E284EBECA004F2F.tif" manifest:media-type="image/tiff"/>
  <manifest:file-entry manifest:full-path="Pictures/100000000000045C000003DD03C8012633FFB325.jpg" manifest:media-type="image/jpeg"/>
  <manifest:file-entry manifest:full-path="Pictures/10000001000001DA00000136B7437104070C5ABE.png" manifest:media-type="image/png"/>
  <manifest:file-entry manifest:full-path="Pictures/100000010000058B0000036254EB62E6908F8DD2.tif" manifest:media-type="image/tiff"/>
  <manifest:file-entry manifest:full-path="Pictures/10000001000005C600000294207170409A17C4E5.png" manifest:media-type="image/png"/>
  <manifest:file-entry manifest:full-path="Pictures/10000001000003520000011EFD9D3C96EDE4285A.png" manifest:media-type="image/png"/>
  <manifest:file-entry manifest:full-path="Pictures/10000001000002AF000003D71D9F23D4C0951115.tif" manifest:media-type="image/tiff"/>
  <manifest:file-entry manifest:full-path="Pictures/10000001000005F10000027C9D19ED77273584D4.tif" manifest:media-type="image/tiff"/>
  <manifest:file-entry manifest:full-path="Pictures/100000010000035E00000108C90A3157F7F179C0.tif" manifest:media-type="image/tiff"/>
  <manifest:file-entry manifest:full-path="Pictures/100000010000059D000001D2974387798FC08B3A.tif" manifest:media-type="image/tiff"/>
  <manifest:file-entry manifest:full-path="Pictures/10000001000004660000040C5E99C197457F90C3.tif" manifest:media-type="image/tiff"/>
  <manifest:file-entry manifest:full-path="Pictures/10000001000004E2000002D18AC4B00727069E8E.tif" manifest:media-type="image/tiff"/>
  <manifest:file-entry manifest:full-path="Pictures/10000001000002D10000023E33D0BE69EE995102.tif" manifest:media-type="image/tiff"/>
  <manifest:file-entry manifest:full-path="Pictures/10000001000002EB00000262D92E7940166E7126.tif" manifest:media-type="image/tiff"/>
  <manifest:file-entry manifest:full-path="Pictures/10000001000003CB0000024948CD10F1C067D087.tif" manifest:media-type="image/tiff"/>
  <manifest:file-entry manifest:full-path="Pictures/10000000000002020000015758BD39BC92DD4B52.jpg" manifest:media-type="image/jpeg"/>
  <manifest:file-entry manifest:full-path="Pictures/10000001000001F40000014D00AE611C3680B6B2.png" manifest:media-type="image/png"/>
  <manifest:file-entry manifest:full-path="Pictures/10000001000002EA000000FE02B48ADC48FB42EE.png" manifest:media-type="image/png"/>
  <manifest:file-entry manifest:full-path="Pictures/1000000100000301000001FC10893BC51CBB812B.tif" manifest:media-type="image/tiff"/>
  <manifest:file-entry manifest:full-path="Pictures/10000000000006840000022C9887FCCA2F4E422C.png" manifest:media-type="image/png"/>
  <manifest:file-entry manifest:full-path="Pictures/10000001000006AA000002FB72E70A0580416187.tif" manifest:media-type="image/tiff"/>
  <manifest:file-entry manifest:full-path="Pictures/10000001000003B8000002915620B4990D7C5217.tif" manifest:media-type="image/tiff"/>
  <manifest:file-entry manifest:full-path="Pictures/100000010000021C0000017DAAAD05EBBBC9F090.png" manifest:media-type="image/png"/>
  <manifest:file-entry manifest:full-path="Pictures/10000001000005A2000002203277C53138CA0640.tif" manifest:media-type="image/tiff"/>
  <manifest:file-entry manifest:full-path="Pictures/10000001000004F9000000DE6B6718A6069BC76D.tif" manifest:media-type="image/tiff"/>
  <manifest:file-entry manifest:full-path="Pictures/100000010000035600000546BC8691DE1E6219AF.tif" manifest:media-type="image/tiff"/>
  <manifest:file-entry manifest:full-path="Pictures/10000001000001B40000007C490866E518765DAA.tif" manifest:media-type="image/tiff"/>
  <manifest:file-entry manifest:full-path="Pictures/10000001000002E1000001D02331364E6AC64849.tif" manifest:media-type="image/tiff"/>
  <manifest:file-entry manifest:full-path="Pictures/100000010000050C000001F829792ACEF3E68F30.tif" manifest:media-type="image/tiff"/>
  <manifest:file-entry manifest:full-path="Pictures/10000001000004C20000023252ECF275503ECD9B.tif" manifest:media-type="image/tiff"/>
  <manifest:file-entry manifest:full-path="Pictures/100000000000017C00000155A82B8EBFDC0301C7.jpg" manifest:media-type="image/jpeg"/>
  <manifest:file-entry manifest:full-path="Pictures/10000001000004320000040683D216F5ED24B0DE.tif" manifest:media-type="image/tiff"/>
  <manifest:file-entry manifest:full-path="Pictures/1000000100000586000002E5C6D0A91CF8D2E66E.tif" manifest:media-type="image/tiff"/>
  <manifest:file-entry manifest:full-path="Pictures/10000001000002E800000286C241C4196EFA1886.tif" manifest:media-type="image/tiff"/>
  <manifest:file-entry manifest:full-path="Pictures/10000000000001700000010F92D3D5B31134CFE4.jpg" manifest:media-type="image/jpeg"/>
  <manifest:file-entry manifest:full-path="Pictures/100000000000038400000258A7558225A593EEEA.jpg" manifest:media-type="image/jpeg"/>
  <manifest:file-entry manifest:full-path="Pictures/1000000000000308000002D06FC993BBC328486C.jpg" manifest:media-type="image/jpeg"/>
  <manifest:file-entry manifest:full-path="Pictures/10000000000002BC000003EBEA7D2E2D9BE9BAD8.jpg" manifest:media-type="image/jpeg"/>
  <manifest:file-entry manifest:full-path="Pictures/10000001000001D8000000ADCD627D109F51F238.png" manifest:media-type="image/png"/>
  <manifest:file-entry manifest:full-path="Pictures/10000001000002110000022D956EB4E2A0AABC8C.tif" manifest:media-type="image/tiff"/>
  <manifest:file-entry manifest:full-path="Pictures/10000001000001440000006C3D62F47A5806027F.png" manifest:media-type="image/png"/>
  <manifest:file-entry manifest:full-path="Pictures/10000001000002A0000001BCDCFBFEEDD60DDC2C.tif" manifest:media-type="image/tiff"/>
  <manifest:file-entry manifest:full-path="Pictures/100000010000054E0000038EBD90A664B0FB0DAF.tif" manifest:media-type="image/tiff"/>
  <manifest:file-entry manifest:full-path="Pictures/10000001000007F000000362377E675FD207FEB6.tif" manifest:media-type="image/tiff"/>
  <manifest:file-entry manifest:full-path="Pictures/100000010000034A0000009349794269FE904F3E.tif" manifest:media-type="image/tiff"/>
  <manifest:file-entry manifest:full-path="Pictures/1000000100000422000002E6E48F0777E6B7A4A4.tif" manifest:media-type="image/tiff"/>
  <manifest:file-entry manifest:full-path="Pictures/1000000000000133000000A4A8B2B0D0B9CEA474.png" manifest:media-type="image/png"/>
  <manifest:file-entry manifest:full-path="Pictures/100000010000035100000202C373BEC03DC58D35.tif" manifest:media-type="image/tiff"/>
  <manifest:file-entry manifest:full-path="Pictures/10000001000003A5000002907655504568A0F56B.tif" manifest:media-type="image/tiff"/>
  <manifest:file-entry manifest:full-path="Pictures/10000000000003DE000002E86C6DBFA3D9431D43.jpg" manifest:media-type="image/jpeg"/>
  <manifest:file-entry manifest:full-path="Pictures/10000001000002E2000001C8200E96BB932C750E.tif" manifest:media-type="image/tiff"/>
  <manifest:file-entry manifest:full-path="Pictures/100000000000021A00000115131CB534BCD677B5.png" manifest:media-type="image/png"/>
  <manifest:file-entry manifest:full-path="Pictures/1000000100000500000002D0D8010F25E4611DCC.png" manifest:media-type="image/png"/>
  <manifest:file-entry manifest:full-path="Pictures/100000010000039B000002F244DD965957B336BE.tif" manifest:media-type="image/tiff"/>
  <manifest:file-entry manifest:full-path="Pictures/1000000100000595000003CF483B601F347FD562.tif" manifest:media-type="image/tiff"/>
  <manifest:file-entry manifest:full-path="Pictures/10000000000001F40000014F731CEB0D5318627E.jpg" manifest:media-type="image/jpeg"/>
  <manifest:file-entry manifest:full-path="Pictures/1000000100000219000001929ED6716D6FC8E383.tif" manifest:media-type="image/tiff"/>
  <manifest:file-entry manifest:full-path="Pictures/10000001000004A0000002A919A46C8E9D565402.tif" manifest:media-type="image/tiff"/>
  <manifest:file-entry manifest:full-path="Pictures/10000001000004AC0000017E2C0A0A1057CFF5C3.png" manifest:media-type="image/png"/>
  <manifest:file-entry manifest:full-path="Pictures/100000010000046A000003EC47BFEDAC9308EF04.tif" manifest:media-type="image/tiff"/>
  <manifest:file-entry manifest:full-path="Pictures/100000000000044400000362C2C1D5F97DAC7636.png" manifest:media-type="image/png"/>
  <manifest:file-entry manifest:full-path="Pictures/100000000000009D000000DECF8C7EA9058B362E.jpg" manifest:media-type="image/jpeg"/>
  <manifest:file-entry manifest:full-path="Pictures/100000000000022400000114FE3F670D467FBDE3.png" manifest:media-type="image/png"/>
  <manifest:file-entry manifest:full-path="Pictures/10000000000002530000018C5A56013C65CB6353.jpg" manifest:media-type="image/jpeg"/>
  <manifest:file-entry manifest:full-path="Pictures/1000000100000460000002D2DA689BE9866E6F59.tif" manifest:media-type="image/tiff"/>
  <manifest:file-entry manifest:full-path="Pictures/10000001000003F800000332CB337CE37825BEE8.tif" manifest:media-type="image/tiff"/>
  <manifest:file-entry manifest:full-path="Pictures/10000000000007E5000003FEB7A18E57536FCFB9.png" manifest:media-type="image/png"/>
  <manifest:file-entry manifest:full-path="Pictures/10000001000004CA0000039C525FA65ED8F6E90D.tif" manifest:media-type="image/tiff"/>
  <manifest:file-entry manifest:full-path="Pictures/1000000100000702000003306F27B52962F63A73.tif" manifest:media-type="image/tiff"/>
  <manifest:file-entry manifest:full-path="Pictures/100000010000060C000002C04FB1747173F38CD8.tif" manifest:media-type="image/tiff"/>
  <manifest:file-entry manifest:full-path="Pictures/10000001000006C10000009E20A43D4D7AB82E24.tif" manifest:media-type="image/tiff"/>
  <manifest:file-entry manifest:full-path="Pictures/100000010000055C000002246BFE2590916BE4BD.tif" manifest:media-type="image/tiff"/>
  <manifest:file-entry manifest:full-path="Pictures/10000001000004BA000002C688C942A73AE826D3.tif" manifest:media-type="image/tiff"/>
  <manifest:file-entry manifest:full-path="Pictures/1000000100000179000000AC77A8E7FC1B7F0B87.tif" manifest:media-type="image/tiff"/>
  <manifest:file-entry manifest:full-path="Pictures/100000010000032D0000009FC2DE07A0A284E8B1.tif" manifest:media-type="image/tiff"/>
  <manifest:file-entry manifest:full-path="Pictures/100000010000047B000002C6FF508F1B22BB99C6.tif" manifest:media-type="image/tiff"/>
  <manifest:file-entry manifest:full-path="Pictures/1000000100000340000001CB8A0CA1B8BF8C91AA.tif" manifest:media-type="image/tiff"/>
  <manifest:file-entry manifest:full-path="Pictures/100000010000053C0000046A0D1EEC8CB3E9519C.tif" manifest:media-type="image/tiff"/>
  <manifest:file-entry manifest:full-path="Pictures/10000001000002E70000024DD4272DCF92087EC6.tif" manifest:media-type="image/tiff"/>
  <manifest:file-entry manifest:full-path="Pictures/1000000100000558000003EEEDF19D56AC814F69.tif" manifest:media-type="image/tiff"/>
  <manifest:file-entry manifest:full-path="Pictures/100000010000055800000522BC74CCC44B4DFD9F.tif" manifest:media-type="image/tiff"/>
  <manifest:file-entry manifest:full-path="setting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officeooo="http://openoffice.org/2009/office"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byssinica SIL" svg:font-family="'Abyssinica SIL'" style:font-pitch="variable"/>
    <style:font-face style:name="Abyssinica SIL1" svg:font-family="'Abyssinica SIL'" style:font-family-generic="roman" style:font-pitch="variable"/>
    <style:font-face style:name="Arial" svg:font-family="Arial"/>
    <style:font-face style:name="Arial1" svg:font-family="Arial" style:font-pitch="variable"/>
    <style:font-face style:name="Calibri" svg:font-family="Calibri" style:font-pitch="variable"/>
    <style:font-face style:name="Calibri Light" svg:font-family="'Calibri Light'" style:font-pitch="variable"/>
    <style:font-face style:name="Calibri Light1" svg:font-family="'Calibri Light'"/>
    <style:font-face style:name="Calibri1" svg:font-family="Calibri"/>
    <style:font-face style:name="Cavolini" svg:font-family="Cavolini" style:font-family-generic="swiss" style:font-pitch="variable"/>
    <style:font-face style:name="Cavolini1" svg:font-family="Cavolini" style:font-pitch="variable"/>
    <style:font-face style:name="Cavolini2" svg:font-family="Cavolini"/>
    <style:font-face style:name="Chalkboard SE" svg:font-family="'Chalkboard SE'"/>
    <style:font-face style:name="Chalkboard SE1" svg:font-family="'Chalkboard SE'" style:font-pitch="variable"/>
    <style:font-face style:name="Chalkboard SE2" svg:font-family="'Chalkboard SE'" style:font-family-generic="script" style:font-pitch="variable"/>
    <style:font-face style:name="Chilanka" svg:font-family="Chilanka" style:font-pitch="variable"/>
    <style:font-face style:name="DejaVu Math TeX Gyre" svg:font-family="'DejaVu Math TeX Gyre'"/>
    <style:font-face style:name="DejaVu Math TeX Gyre1" svg:font-family="'DejaVu Math TeX Gyre'" style:font-pitch="variable"/>
    <style:font-face style:name="DejaVu Sans" svg:font-family="'DejaVu Sans'" style:font-family-generic="system" style:font-pitch="variable"/>
    <style:font-face style:name="Helvetica" svg:font-family="Helvetica"/>
    <style:font-face style:name="Helvetica1" svg:font-family="Helvetica" style:font-pitch="variable"/>
    <style:font-face style:name="Lato Semibold" svg:font-family="'Lato Semibold'" style:font-pitch="variable"/>
    <style:font-face style:name="Lato Semibold1" svg:font-family="'Lato Semibold'"/>
    <style:font-face style:name="Liberation Sans" svg:font-family="'Liberation Sans'" style:font-family-generic="roman" style:font-pitch="variable"/>
    <style:font-face style:name="Liberation Sans1" svg:font-family="'Liberation Sans'" style:font-pitch="variable"/>
    <style:font-face style:name="Liberation Sans2" svg:font-family="'Liberation Sans'" style:font-family-generic="script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pitch="variable"/>
    <style:font-face style:name="Liberation Serif2" svg:font-family="'Liberation Serif'" style:font-adornments="Regular" style:font-family-generic="roman" style:font-pitch="variable"/>
    <style:font-face style:name="Lohit Devanagari" svg:font-family="'Lohit Devanagari'" style:font-family-generic="system" style:font-pitch="variable"/>
    <style:font-face style:name="Lohit Devanagari1" svg:font-family="'Lohit Devanagari'" style:font-pitch="variable"/>
    <style:font-face style:name="Lohit Devanagari2" svg:font-family="'Lohit Devanagari'" style:font-family-generic="swiss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Noto Sans CJK SC1" svg:font-family="'Noto Sans CJK SC'" style:font-pitch="variable"/>
    <style:font-face style:name="Wingdings" svg:font-family="Wingdings" style:font-pitch="variable"/>
    <style:font-face style:name="aakar" svg:font-family="aakar"/>
    <style:font-face style:name="aakar1" svg:font-family="aakar" style:font-pitch="variable"/>
    <style:font-face style:name="aakar2" svg:font-family="aakar" style:font-adornments="Regular" style:font-pitch="variable"/>
    <style:font-face style:name="padmaa" svg:font-family="padmaa" style:font-pitch="variable"/>
    <style:font-face style:name="padmaa1" svg:font-family="padmaa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tru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4" style:family="drawing-page">
      <style:drawing-page-properties presentation:visibility="hidden" presentation:background-visible="true" presentation:background-objects-visible="true" presentation:display-footer="false" presentation:display-page-number="false" presentation:display-date-time="false"/>
    </style:style>
    <style:style style:name="dp5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6" style:family="drawing-page">
      <style:drawing-page-properties presentation:display-header="false" presentation:display-footer="false" presentation:display-page-number="false" presentation:display-date-time="false"/>
    </style:style>
    <style:style style:name="gr1" style:family="graphic" style:parent-style-name="Object_20_with_20_no_20_fill_20_and_20_no_20_line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 style:parent-style-name="standard">
      <style:graphic-properties draw:stroke="solid" svg:stroke-width="0.035cm" svg:stroke-color="#ffffff" draw:stroke-linejoin="miter" svg:stroke-linecap="butt" draw:fill="solid" draw:fill-color="#ffffff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/>
    </style:style>
    <style:style style:name="gr3" style:family="graphic">
      <style:graphic-properties style:protect="size"/>
    </style:style>
    <style:style style:name="gr4" style:family="graphic" style:parent-style-name="standard">
      <style:graphic-properties draw:stroke="solid" svg:stroke-width="0.018cm" svg:stroke-color="#000000" draw:stroke-linejoin="miter" svg:stroke-linecap="butt" draw:fill="none" draw:textarea-horizontal-align="center" draw:textarea-vertical-align="top" draw:auto-grow-height="false" fo:padding-top="0.125cm" fo:padding-bottom="0.125cm" fo:padding-left="0.25cm" fo:padding-right="0.25cm" fo:wrap-option="wrap"/>
    </style:style>
    <style:style style:name="gr5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6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7" style:family="graphic" style:parent-style-name="standard" style:list-style-name="L5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8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9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0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1" style:family="graphic" style:parent-style-name="standard">
      <style:graphic-properties draw:stroke="solid" svg:stroke-width="0.079cm" svg:stroke-color="#00b050" draw:stroke-linejoin="miter" svg:stroke-linecap="butt" draw:fill="none" draw:textarea-vertical-align="middle" draw:auto-grow-height="false" draw:fit-to-size="false" style:shrink-to-fit="false" fo:min-height="1.073cm" fo:min-width="3.145cm" fo:padding-top="0.125cm" fo:padding-bottom="0.125cm" fo:padding-left="0.25cm" fo:padding-right="0.25cm" fo:wrap-option="wrap"/>
    </style:style>
    <style:style style:name="gr12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7cm" fo:padding-bottom="0.127cm" fo:padding-left="0.254cm" fo:padding-right="0.254cm" fo:wrap-option="wrap"/>
      <style:paragraph-properties style:writing-mode="lr-tb"/>
    </style:style>
    <style:style style:name="gr13" style:family="graphic" style:parent-style-name="objectwithoutfill">
      <style:graphic-properties svg:stroke-width="0.05cm" svg:stroke-color="#000000" draw:marker-start-width="0.28cm" draw:marker-end="Arrowheads_20_2" draw:marker-end-width="0.18cm" draw:fill="none" draw:textarea-vertical-align="middle" fo:padding-top="0.15cm" fo:padding-bottom="0.15cm" fo:padding-left="0.275cm" fo:padding-right="0.275cm"/>
    </style:style>
    <style:style style:name="gr14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5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6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7cm" fo:padding-bottom="0.127cm" fo:padding-left="0.254cm" fo:padding-right="0.254cm" fo:wrap-option="wrap"/>
      <style:paragraph-properties style:writing-mode="lr-tb"/>
    </style:style>
    <style:style style:name="gr17" style:family="graphic" style:parent-style-name="standard">
      <style:graphic-properties draw:stroke="solid" svg:stroke-width="0.044cm" svg:stroke-color="#000000" draw:marker-end="msArrowOpenEnd_20_8_20_44" draw:marker-end-width="0.385cm" draw:marker-end-center="false" draw:stroke-linejoin="miter" svg:stroke-linecap="butt" draw:fill="none" draw:textarea-vertical-align="top" draw:auto-grow-height="false" fo:min-height="0cm" fo:min-width="2.024cm" fo:padding-top="0.125cm" fo:padding-bottom="0.125cm" fo:padding-left="0.25cm" fo:padding-right="0.25cm" fo:wrap-option="wrap"/>
    </style:style>
    <style:style style:name="gr18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7cm" fo:padding-bottom="0.127cm" fo:padding-left="0.254cm" fo:padding-right="0.254cm" fo:wrap-option="wrap"/>
      <style:paragraph-properties style:writing-mode="lr-tb"/>
    </style:style>
    <style:style style:name="gr19" style:family="graphic" style:parent-style-name="standard">
      <style:graphic-properties draw:stroke="none" svg:stroke-color="#000000" draw:fill="none" draw:fill-color="#ffffff" draw:auto-grow-height="true" draw:auto-grow-width="false" fo:max-height="0cm" fo:min-height="1.297cm"/>
      <style:paragraph-properties style:writing-mode="lr-tb"/>
    </style:style>
    <style:style style:name="gr20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1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2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3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4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5" style:family="graphic" style:parent-style-name="standard" style:list-style-name="L7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6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7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8" style:family="graphic" style:parent-style-name="standard" style:list-style-name="L7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9" style:family="graphic" style:parent-style-name="standard" style:list-style-name="L8">
      <style:graphic-properties draw:stroke="none" svg:stroke-width="0cm" draw:fill="none" draw:textarea-vertical-align="top" draw:auto-grow-height="true" draw:fit-to-size="false" style:shrink-to-fit="false" fo:min-height="0cm" fo:min-width="0cm" fo:padding-top="0.127cm" fo:padding-bottom="0.127cm" fo:padding-left="0.254cm" fo:padding-right="0.254cm" fo:wrap-option="wrap"/>
      <style:paragraph-properties style:writing-mode="lr-tb"/>
    </style:style>
    <style:style style:name="gr30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31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32" style:family="graphic" style:parent-style-name="standard" style:list-style-name="L7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33" style:family="graphic" style:parent-style-name="standard" style:list-style-name="L8">
      <style:graphic-properties draw:stroke="none" svg:stroke-width="0cm" draw:fill="none" draw:textarea-vertical-align="top" draw:auto-grow-height="true" draw:fit-to-size="false" style:shrink-to-fit="false" fo:min-height="0cm" fo:min-width="0cm" fo:padding-top="0.127cm" fo:padding-bottom="0.127cm" fo:padding-left="0.254cm" fo:padding-right="0.254cm" fo:wrap-option="wrap"/>
      <style:paragraph-properties style:writing-mode="lr-tb"/>
    </style:style>
    <style:style style:name="gr34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35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36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37" style:family="graphic" style:parent-style-name="standard">
      <style:graphic-properties draw:stroke="solid" svg:stroke-width="0.035cm" svg:stroke-color="#325490" draw:stroke-linejoin="miter" svg:stroke-linecap="butt" draw:fill="solid" draw:fill-color="#f4b183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/>
    </style:style>
    <style:style style:name="gr38" style:family="graphic" style:parent-style-name="standard" style:list-style-name="L5">
      <style:graphic-properties draw:stroke="none" svg:stroke-width="0cm" draw:fill="none" draw:textarea-vertical-align="top" draw:auto-grow-height="true" draw:fit-to-size="false" style:shrink-to-fit="false" fo:min-height="0cm" fo:min-width="0cm" fo:padding-top="0.127cm" fo:padding-bottom="0.127cm" fo:padding-left="0.254cm" fo:padding-right="0.254cm" fo:wrap-option="wrap"/>
      <style:paragraph-properties style:writing-mode="lr-tb"/>
    </style:style>
    <style:style style:name="gr39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40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41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42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43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44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45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46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47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48" style:family="graphic" style:parent-style-name="standard" style:list-style-name="L7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49" style:family="graphic" style:parent-style-name="standard" style:list-style-name="L10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50" style:family="graphic" style:parent-style-name="standard" style:list-style-name="L10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51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52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53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7cm" fo:padding-bottom="0.127cm" fo:padding-left="0.254cm" fo:padding-right="0.254cm" fo:wrap-option="wrap">
        <style:columns fo:column-count="1" fo:column-gap="0cm">
          <style:column style:rel-width="65535*" fo:start-indent="0cm" fo:end-indent="0cm"/>
        </style:columns>
      </style:graphic-properties>
      <style:paragraph-properties style:writing-mode="lr-tb"/>
    </style:style>
    <style:style style:name="gr54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55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56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57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58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59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60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61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62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63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64" style:family="graphic" style:parent-style-name="standard" style:list-style-name="L12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65" style:family="graphic" style:parent-style-name="standard" style:list-style-name="L1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/>
      <style:paragraph-properties style:writing-mode="lr-tb"/>
    </style:style>
    <style:style style:name="gr66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67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68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69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70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71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72" style:family="graphic" style:parent-style-name="standard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</style:style>
    <style:style style:name="gr73" style:family="graphic" style:parent-style-name="standard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/>
    </style:style>
    <style:style style:name="gr74" style:family="graphic" style:parent-style-name="standard" style:list-style-name="L5">
      <style:graphic-properties draw:stroke="none" svg:stroke-width="0cm" draw:fill="none" draw:textarea-vertical-align="top" draw:auto-grow-height="true" draw:fit-to-size="false" style:shrink-to-fit="false" fo:min-height="0cm" fo:min-width="0cm" fo:padding-top="0.127cm" fo:padding-bottom="0.127cm" fo:padding-left="0.254cm" fo:padding-right="0.254cm" fo:wrap-option="wrap"/>
      <style:paragraph-properties style:writing-mode="lr-tb"/>
    </style:style>
    <style:style style:name="gr75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76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77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78" style:family="graphic" style:parent-style-name="standard">
      <style:graphic-properties draw:stroke="solid" svg:stroke-width="0.079cm" svg:stroke-color="#ff0000" draw:stroke-linejoin="miter" svg:stroke-linecap="butt" draw:fill="none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/>
    </style:style>
    <style:style style:name="gr79" style:family="graphic" style:parent-style-name="objectwithoutfill">
      <style:graphic-properties svg:stroke-width="0.1cm" svg:stroke-color="#000000" draw:marker-start-width="0.35cm" draw:marker-end="Arrowheads_20_1" draw:marker-end-width="0.45cm" draw:fill="none" draw:textarea-vertical-align="middle" fo:padding-top="0.175cm" fo:padding-bottom="0.175cm" fo:padding-left="0.3cm" fo:padding-right="0.3cm"/>
    </style:style>
    <style:style style:name="gr80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81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82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83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84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85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7cm" fo:padding-bottom="0.127cm" fo:padding-left="0.254cm" fo:padding-right="0.254cm" fo:wrap-option="wrap"/>
      <style:paragraph-properties style:writing-mode="lr-tb"/>
    </style:style>
    <style:style style:name="gr86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7cm" fo:padding-bottom="0.127cm" fo:padding-left="0.254cm" fo:padding-right="0.254cm" fo:wrap-option="wrap">
        <style:columns fo:column-count="1" fo:column-gap="0cm">
          <style:column style:rel-width="65535*" fo:start-indent="0cm" fo:end-indent="0cm"/>
        </style:columns>
      </style:graphic-properties>
      <style:paragraph-properties style:writing-mode="lr-tb"/>
    </style:style>
    <style:style style:name="gr87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88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89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90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91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92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93" style:family="graphic" style:parent-style-name="standard" style:list-style-name="L5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94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/>
      <style:paragraph-properties style:writing-mode="lr-tb"/>
    </style:style>
    <style:style style:name="gr95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96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97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98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99" style:family="graphic" style:parent-style-name="standard">
      <style:graphic-properties draw:stroke="solid" svg:stroke-width="0.035cm" svg:stroke-color="#325490" draw:stroke-linejoin="miter" svg:stroke-linecap="butt" draw:fill="solid" draw:fill-color="#b4c7e7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/>
    </style:style>
    <style:style style:name="gr100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01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02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03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04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05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06" style:family="graphic" style:parent-style-name="standard" style:list-style-name="L16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07" style:family="graphic" style:parent-style-name="standard">
      <style:graphic-properties draw:stroke="solid" svg:stroke-width="0.035cm" svg:stroke-color="#325490" draw:stroke-linejoin="miter" svg:stroke-linecap="butt" draw:fill="solid" draw:fill-color="#7030a0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/>
    </style:style>
    <style:style style:name="gr108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09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10" style:family="graphic" style:parent-style-name="standard" style:list-style-name="L17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11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12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13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14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15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16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17" style:family="graphic" style:parent-style-name="standard">
      <style:graphic-properties draw:stroke="solid" svg:stroke-width="0.05cm" svg:stroke-color="#000000" draw:marker-start-width="0.28cm" draw:marker-end-width="0.28cm" draw:fill="none" draw:fill-color="#ffffff" draw:auto-grow-height="true" draw:auto-grow-width="false" fo:max-height="0cm" fo:min-height="15.649cm" fo:padding-top="0.15cm" fo:padding-bottom="0.15cm" fo:padding-left="0.275cm" fo:padding-right="0.275cm"/>
      <style:paragraph-properties style:writing-mode="lr-tb"/>
    </style:style>
    <style:style style:name="gr118" style:family="graphic" style:parent-style-name="standard" style:list-style-name="L2">
      <style:graphic-properties draw:stroke="solid" svg:stroke-width="0.05cm" svg:stroke-color="#000000" draw:marker-start-width="0.28cm" draw:marker-end-width="0.28cm" draw:fill="none" draw:fill-color="#ffffff" draw:auto-grow-height="true" draw:auto-grow-width="false" fo:max-height="0cm" fo:min-height="15.587cm" fo:padding-top="0.15cm" fo:padding-bottom="0.15cm" fo:padding-left="0.275cm" fo:padding-right="0.275cm"/>
      <style:paragraph-properties style:writing-mode="lr-tb"/>
    </style:style>
    <style:style style:name="gr119" style:family="graphic" style:parent-style-name="standard" style:list-style-name="L5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20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21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22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23" style:family="graphic" style:parent-style-name="standard" style:list-style-name="L21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/>
      <style:paragraph-properties style:writing-mode="lr-tb"/>
    </style:style>
    <style:style style:name="gr124" style:family="graphic" style:parent-style-name="standard">
      <style:graphic-properties svg:stroke-width="0.05cm" svg:stroke-color="#000000" draw:marker-start-width="0.28cm" draw:marker-end-width="0.28cm" draw:fill="solid" draw:fill-color="#eeeeee" draw:textarea-horizontal-align="justify" draw:textarea-vertical-align="middle" draw:auto-grow-height="false" fo:min-height="4.2cm" fo:min-width="9.95cm" fo:padding-top="0.15cm" fo:padding-bottom="0.15cm" fo:padding-left="0.275cm" fo:padding-right="0.275cm"/>
    </style:style>
    <style:style style:name="gr125" style:family="graphic" style:parent-style-name="objectwithoutfill">
      <style:graphic-properties svg:stroke-width="0.05cm" svg:stroke-color="#0432ff" draw:marker-start-width="0.28cm" draw:marker-end="Arrowheads_20_3" draw:marker-end-width="0.38cm" draw:fill="none" draw:textarea-vertical-align="middle" fo:padding-top="0.15cm" fo:padding-bottom="0.15cm" fo:padding-left="0.275cm" fo:padding-right="0.275cm"/>
    </style:style>
    <style:style style:name="gr126" style:family="graphic" style:parent-style-name="standard">
      <style:graphic-properties draw:stroke="none" svg:stroke-color="#000000" draw:fill="none" draw:fill-color="#ffffff" draw:auto-grow-height="true" draw:auto-grow-width="false" fo:max-height="0cm" fo:min-height="0.949cm"/>
      <style:paragraph-properties style:writing-mode="lr-tb"/>
    </style:style>
    <style:style style:name="gr127" style:family="graphic" style:parent-style-name="standard">
      <style:graphic-properties svg:stroke-color="#c9211e" draw:fill="solid" draw:fill-color="#c9211e" draw:textarea-horizontal-align="justify" draw:textarea-vertical-align="middle" draw:auto-grow-height="false" fo:min-height="0cm" fo:min-width="0cm"/>
    </style:style>
    <style:style style:name="gr128" style:family="graphic" style:parent-style-name="objectwithoutfill">
      <style:graphic-properties svg:stroke-width="0.05cm" svg:stroke-color="#c9211e" draw:marker-start-width="0.28cm" draw:marker-end-width="0.28cm" draw:fill="none" draw:textarea-vertical-align="middle" fo:padding-top="0.15cm" fo:padding-bottom="0.15cm" fo:padding-left="0.275cm" fo:padding-right="0.275cm"/>
    </style:style>
    <style:style style:name="gr129" style:family="graphic" style:parent-style-name="standard">
      <style:graphic-properties draw:stroke="none" svg:stroke-color="#000000" draw:fill="none" draw:fill-color="#ffffff" draw:auto-grow-height="true" draw:auto-grow-width="false" fo:max-height="0cm" fo:min-height="0.471cm"/>
      <style:paragraph-properties style:writing-mode="lr-tb"/>
    </style:style>
    <style:style style:name="gr130" style:family="graphic" style:parent-style-name="objectwithoutfill">
      <style:graphic-properties draw:stroke="dash" draw:stroke-dash="Long_20_Dash" svg:stroke-width="0.05cm" draw:marker-start-width="0.28cm" draw:marker-end-width="0.28cm" draw:fill="none" draw:textarea-vertical-align="middle" fo:padding-top="0.15cm" fo:padding-bottom="0.15cm" fo:padding-left="0.275cm" fo:padding-right="0.275cm"/>
    </style:style>
    <style:style style:name="gr131" style:family="graphic" style:parent-style-name="standard">
      <style:graphic-properties svg:stroke-width="0.05cm" svg:stroke-color="#000000" draw:marker-start-width="0.28cm" draw:marker-end-width="0.28cm" draw:fill="solid" draw:fill-color="#b2b2b2" draw:textarea-horizontal-align="justify" draw:textarea-vertical-align="middle" draw:auto-grow-height="false" fo:min-height="4.25cm" fo:min-width="0cm" fo:padding-top="0.15cm" fo:padding-bottom="0.15cm" fo:padding-left="0.275cm" fo:padding-right="0.275cm"/>
    </style:style>
    <style:style style:name="gr132" style:family="graphic" style:parent-style-name="standard">
      <style:graphic-properties draw:stroke="none" svg:stroke-color="#000000" draw:fill="none" draw:fill-color="#ffffff" draw:auto-grow-height="true" draw:auto-grow-width="false" fo:max-height="0cm" fo:min-height="0.475cm"/>
      <style:paragraph-properties style:writing-mode="lr-tb"/>
    </style:style>
    <style:style style:name="gr133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34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35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36" style:family="graphic" style:parent-style-name="standard" style:list-style-name="L21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/>
      <style:paragraph-properties style:writing-mode="lr-tb"/>
    </style:style>
    <style:style style:name="gr137" style:family="graphic" style:parent-style-name="standard">
      <style:graphic-properties svg:stroke-width="0.05cm" svg:stroke-color="#000000" draw:marker-start-width="0.28cm" draw:marker-end-width="0.28cm" draw:fill="solid" draw:fill-color="#b2b2b2" draw:textarea-horizontal-align="justify" draw:textarea-vertical-align="middle" draw:auto-grow-height="false" fo:min-height="4.2cm" fo:min-width="0cm" fo:padding-top="0.15cm" fo:padding-bottom="0.15cm" fo:padding-left="0.275cm" fo:padding-right="0.275cm"/>
    </style:style>
    <style:style style:name="gr138" style:family="graphic" style:parent-style-name="standard" style:list-style-name="L21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/>
      <style:paragraph-properties style:writing-mode="lr-tb"/>
    </style:style>
    <style:style style:name="gr139" style:family="graphic" style:parent-style-name="objectwithoutfill">
      <style:graphic-properties svg:stroke-width="0.1cm" svg:stroke-color="#ffbf00" draw:marker-start-width="0.36cm" draw:marker-end-width="0.36cm" draw:fill="none" draw:textarea-vertical-align="middle" fo:padding-top="0.175cm" fo:padding-bottom="0.175cm" fo:padding-left="0.3cm" fo:padding-right="0.3cm"/>
    </style:style>
    <style:style style:name="gr140" style:family="graphic" style:parent-style-name="objectwithoutfill">
      <style:graphic-properties svg:stroke-width="0.03cm" svg:stroke-color="#ffbf00" draw:marker-start-width="0.25cm" draw:marker-end="Arrowheads_20_4" draw:marker-end-width="0.12cm" draw:fill="none" draw:textarea-vertical-align="middle" fo:padding-top="0.14cm" fo:padding-bottom="0.14cm" fo:padding-left="0.265cm" fo:padding-right="0.265cm"/>
    </style:style>
    <style:style style:name="gr141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42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43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44" style:family="graphic" style:parent-style-name="standard" style:list-style-name="L21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/>
      <style:paragraph-properties style:writing-mode="lr-tb"/>
    </style:style>
    <style:style style:name="gr145" style:family="graphic" style:parent-style-name="standard" style:list-style-name="L21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/>
      <style:paragraph-properties style:writing-mode="lr-tb"/>
    </style:style>
    <style:style style:name="gr146" style:family="graphic" style:parent-style-name="objectwithoutfill">
      <style:graphic-properties svg:stroke-width="0.1cm" svg:stroke-color="#0432ff" draw:marker-start-width="0.35cm" draw:marker-end-width="0.35cm" draw:fill="none" draw:textarea-vertical-align="middle" fo:padding-top="0.175cm" fo:padding-bottom="0.175cm" fo:padding-left="0.3cm" fo:padding-right="0.3cm"/>
    </style:style>
    <style:style style:name="gr147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48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49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50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51" style:family="graphic" style:parent-style-name="standard">
      <style:graphic-properties draw:stroke="solid" svg:stroke-width="0.035cm" svg:stroke-color="#325490" draw:stroke-linejoin="miter" svg:stroke-linecap="butt" draw:fill="solid" draw:fill-color="#4472c4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/>
    </style:style>
    <style:style style:name="gr152" style:family="graphic" style:parent-style-name="standard" style:list-style-name="L22">
      <style:graphic-properties draw:stroke="solid" svg:stroke-width="0.035cm" svg:stroke-color="#325490" draw:stroke-linejoin="miter" svg:stroke-linecap="butt" draw:fill="solid" draw:fill-color="#b4c7e7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53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54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55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56" style:family="graphic" style:parent-style-name="standard" style:list-style-name="L5">
      <style:graphic-properties draw:stroke="none" svg:stroke-width="0cm" draw:fill="none" draw:textarea-vertical-align="top" draw:auto-grow-height="true" draw:fit-to-size="false" style:shrink-to-fit="false" fo:min-height="0cm" fo:min-width="0cm" fo:padding-top="0.127cm" fo:padding-bottom="0.127cm" fo:padding-left="0.254cm" fo:padding-right="0.254cm" fo:wrap-option="wrap"/>
      <style:paragraph-properties style:writing-mode="lr-tb"/>
    </style:style>
    <style:style style:name="gr157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58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59" style:family="graphic" style:parent-style-name="Object_20_with_20_no_20_fill_20_and_20_no_20_line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2.721cm, 0cm, 1.744cm)" draw:image-opacity="100%" style:mirror="none"/>
    </style:style>
    <style:style style:name="gr160" style:family="graphic" style:parent-style-name="standard" style:list-style-name="L5">
      <style:graphic-properties draw:stroke="none" svg:stroke-width="0cm" draw:fill="none" draw:textarea-vertical-align="top" draw:auto-grow-height="true" draw:fit-to-size="false" style:shrink-to-fit="false" fo:min-height="0cm" fo:min-width="0cm" fo:padding-top="0.127cm" fo:padding-bottom="0.127cm" fo:padding-left="0.254cm" fo:padding-right="0.254cm" fo:wrap-option="wrap"/>
      <style:paragraph-properties style:writing-mode="lr-tb"/>
    </style:style>
    <style:style style:name="gr161" style:family="graphic" style:parent-style-name="Object_20_with_20_no_20_fill_20_and_20_no_20_line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2.531cm, 18.035cm, 2.261cm)" draw:image-opacity="100%" style:mirror="none"/>
    </style:style>
    <style:style style:name="gr162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63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64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65" style:family="graphic" style:parent-style-name="standard">
      <style:graphic-properties draw:stroke="solid" svg:stroke-width="0.159cm" svg:stroke-color="#ff2f92" draw:stroke-linejoin="miter" svg:stroke-linecap="butt" draw:fill="none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/>
    </style:style>
    <style:style style:name="gr166" style:family="graphic" style:parent-style-name="standard">
      <style:graphic-properties draw:stroke="solid" svg:stroke-width="0.159cm" svg:stroke-color="#ff2f92" draw:marker-end="msArrowEnd_20_5" draw:marker-end-width="0.477cm" draw:marker-end-center="false" draw:stroke-linejoin="miter" svg:stroke-linecap="butt" draw:fill="none" draw:textarea-vertical-align="top" draw:auto-grow-height="false" fo:min-height="0cm" fo:min-width="0cm" fo:padding-top="0.125cm" fo:padding-bottom="0.125cm" fo:padding-left="0.25cm" fo:padding-right="0.25cm" fo:wrap-option="wrap"/>
    </style:style>
    <style:style style:name="gr167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68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69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70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71" style:family="graphic" style:parent-style-name="standard" style:list-style-name="L5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72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73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74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75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76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77" style:family="graphic" style:parent-style-name="standard">
      <style:graphic-properties draw:stroke="solid" svg:stroke-width="0.159cm" svg:stroke-color="#00b050" draw:stroke-linejoin="miter" svg:stroke-linecap="butt" draw:fill="none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/>
    </style:style>
    <style:style style:name="gr178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79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80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81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82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83" style:family="graphic" style:parent-style-name="standard" style:list-style-name="L5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84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85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86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87" style:family="graphic" style:parent-style-name="standard" style:list-style-name="L5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88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89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90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91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92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93" style:family="graphic" style:parent-style-name="Object_20_with_20_no_20_fill_20_and_20_no_20_line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14.527cm, 0cm)" draw:image-opacity="100%" style:mirror="none"/>
    </style:style>
    <style:style style:name="gr194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95" style:family="graphic" style:parent-style-name="Object_20_with_20_no_20_fill_20_and_20_no_20_line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11.434cm, 22.324cm, 3.573cm, 3.153cm)" draw:image-opacity="100%" style:mirror="none"/>
    </style:style>
    <style:style style:name="gr196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97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98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7cm" fo:padding-bottom="0.127cm" fo:padding-left="0.254cm" fo:padding-right="0.254cm" fo:wrap-option="wrap"/>
      <style:paragraph-properties style:writing-mode="lr-tb"/>
    </style:style>
    <style:style style:name="gr199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00" style:family="graphic" style:parent-style-name="standard">
      <style:graphic-properties draw:stroke="solid" svg:stroke-width="0.106cm" svg:stroke-color="#000000" draw:marker-end="msArrowEnd_20_5" draw:marker-end-width="0.318cm" draw:marker-end-center="false" draw:stroke-linejoin="miter" svg:stroke-linecap="butt" draw:fill="none" draw:textarea-vertical-align="top" draw:auto-grow-height="false" fo:min-height="0cm" fo:min-width="0cm" fo:padding-top="0.125cm" fo:padding-bottom="0.125cm" fo:padding-left="0.25cm" fo:padding-right="0.25cm" fo:wrap-option="wrap"/>
    </style:style>
    <style:style style:name="gr201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02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03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04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05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06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07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08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09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10" style:family="graphic" style:parent-style-name="Object_20_with_20_no_20_fill_20_and_20_no_20_line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21.079cm, 0cm)" draw:image-opacity="100%" style:mirror="none"/>
      <style:paragraph-properties style:writing-mode="lr-tb"/>
    </style:style>
    <style:style style:name="gr211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12" style:family="graphic" style:parent-style-name="standard">
      <style:graphic-properties draw:stroke="none" svg:stroke-color="#000000" draw:fill="none" draw:fill-color="#ffffff" draw:auto-grow-height="true" draw:auto-grow-width="false" fo:max-height="0cm" fo:min-height="0cm"/>
      <style:paragraph-properties style:writing-mode="lr-tb"/>
    </style:style>
    <style:style style:name="gr213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14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15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16" style:family="graphic" style:parent-style-name="standard" style:list-style-name="L5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17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18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19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20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21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22" style:family="graphic" style:parent-style-name="standard" style:list-style-name="L16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23" style:family="graphic" style:parent-style-name="standard" style:list-style-name="L17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24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25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26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27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28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29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30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31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32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33" style:family="graphic" style:parent-style-name="standard" style:list-style-name="L1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34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35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36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37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38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39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40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41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42" style:family="graphic" style:parent-style-name="standard" style:list-style-name="L5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43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44" style:family="graphic" style:parent-style-name="standard">
      <style:graphic-properties draw:stroke="none" draw:fill="none" fo:min-height="2.122cm"/>
      <style:paragraph-properties style:writing-mode="lr-tb"/>
    </style:style>
    <style:style style:name="gr245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.14cm, 24.776cm, 0cm, 0cm)" draw:image-opacity="100%" style:mirror="none"/>
    </style:style>
    <style:style style:name="gr246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47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48" style:family="graphic" style:parent-style-name="standard" style:list-style-name="L5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49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50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51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52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53" style:family="graphic" style:parent-style-name="standard">
      <style:graphic-properties draw:stroke="none" svg:stroke-width="0cm" draw:fill="none" draw:textarea-vertical-align="top" draw:auto-grow-height="false" draw:fit-to-size="false" style:shrink-to-fit="false" fo:min-height="0cm" fo:min-width="0cm" fo:padding-top="0.127cm" fo:padding-bottom="0.127cm" fo:padding-left="0.254cm" fo:padding-right="0.254cm" fo:wrap-option="wrap">
        <style:columns fo:column-count="1" fo:column-gap="0cm">
          <style:column style:rel-width="65535*" fo:start-indent="0cm" fo:end-indent="0cm"/>
        </style:columns>
      </style:graphic-properties>
      <style:paragraph-properties style:writing-mode="lr-tb"/>
    </style:style>
    <style:style style:name="pr1" style:family="presentation" style:parent-style-name="Title_20_and_20_Content-outline1">
      <style:graphic-properties draw:stroke="none" svg:stroke-width="0cm" draw:fill="none" draw:textarea-vertical-align="top" draw:auto-grow-height="false" draw:fit-to-size="false" style:shrink-to-fit="true" fo:min-height="10.798cm" fo:padding-top="0.127cm" fo:padding-bottom="0.127cm" fo:padding-left="0.254cm" fo:padding-right="0.254cm" fo:wrap-option="wrap"/>
      <style:paragraph-properties style:writing-mode="lr-tb"/>
    </style:style>
    <style:style style:name="pr2" style:family="presentation" style:parent-style-name="Title_20_and_20_Content-notes">
      <style:graphic-properties draw:fill-color="#ffffff" fo:min-height="13.364cm"/>
      <style:paragraph-properties style:writing-mode="lr-tb"/>
    </style:style>
    <style:style style:name="pr3" style:family="presentation" style:parent-style-name="Title_20_and_20_Content-backgroundobjects">
      <style:graphic-properties draw:stroke="none" svg:stroke-width="0cm" draw:fill="none" draw:fill-color="#ffffff" draw:textarea-vertical-align="middle" draw:auto-grow-height="false" draw:fit-to-size="false" style:shrink-to-fit="false" fo:min-height="11.049cm" fo:padding-top="0.127cm" fo:padding-bottom="0.127cm" fo:padding-left="0.254cm" fo:padding-right="0.254cm" fo:wrap-option="wrap"/>
      <style:paragraph-properties style:writing-mode="lr-tb"/>
    </style:style>
    <style:style style:name="pr4" style:family="presentation" style:parent-style-name="Title_20_and_20_Content-title">
      <style:graphic-properties draw:stroke="none" svg:stroke-width="0cm" draw:fill="none" draw:textarea-vertical-align="middle" draw:auto-grow-height="false" draw:fit-to-size="false" style:shrink-to-fit="false" fo:min-height="3.181cm" fo:padding-top="0.127cm" fo:padding-bottom="0.127cm" fo:padding-left="0.254cm" fo:padding-right="0.254cm" fo:wrap-option="wrap"/>
      <style:paragraph-properties style:writing-mode="lr-tb"/>
    </style:style>
    <style:style style:name="pr5" style:family="presentation" style:parent-style-name="Title_20_and_20_Content-notes" style:list-style-name="L31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127cm" fo:padding-bottom="0.127cm" fo:padding-left="0.254cm" fo:padding-right="0.254cm" fo:wrap-option="wrap"/>
      <style:paragraph-properties style:writing-mode="lr-tb"/>
    </style:style>
    <style:style style:name="pr6" style:family="presentation" style:parent-style-name="Title_20_and_20_Content-backgroundobjects">
      <style:graphic-properties draw:stroke="none" svg:stroke-width="0cm" draw:fill="none" draw:fill-color="#ffffff" draw:textarea-vertical-align="bottom" draw:auto-grow-height="false" draw:fit-to-size="false" style:shrink-to-fit="false" fo:min-height="11.43cm" fo:padding-top="0.127cm" fo:padding-bottom="0.127cm" fo:padding-left="0.254cm" fo:padding-right="0.254cm" fo:wrap-option="wrap"/>
      <style:paragraph-properties style:writing-mode="lr-tb"/>
    </style:style>
    <style:style style:name="pr7" style:family="presentation" style:parent-style-name="Title_20_and_20_Content-notes" style:list-style-name="L31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127cm" fo:padding-bottom="0.127cm" fo:padding-left="0.254cm" fo:padding-right="0.254cm" fo:wrap-option="wrap"/>
      <style:paragraph-properties style:writing-mode="lr-tb"/>
    </style:style>
    <style:style style:name="pr8" style:family="presentation" style:parent-style-name="Title_20_and_20_Content-notes" style:list-style-name="L31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127cm" fo:padding-bottom="0.127cm" fo:padding-left="0.254cm" fo:padding-right="0.254cm" fo:wrap-option="wrap"/>
      <style:paragraph-properties style:writing-mode="lr-tb"/>
    </style:style>
    <style:style style:name="pr9" style:family="presentation" style:parent-style-name="Title_20_and_20_Content-notes" style:list-style-name="L31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127cm" fo:padding-bottom="0.127cm" fo:padding-left="0.254cm" fo:padding-right="0.254cm" fo:wrap-option="wrap"/>
      <style:paragraph-properties style:writing-mode="lr-tb"/>
    </style:style>
    <style:style style:name="pr10" style:family="presentation" style:parent-style-name="Title_20_and_20_Content-notes" style:list-style-name="L31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127cm" fo:padding-bottom="0.127cm" fo:padding-left="0.254cm" fo:padding-right="0.254cm" fo:wrap-option="wrap"/>
      <style:paragraph-properties style:writing-mode="lr-tb"/>
    </style:style>
    <style:style style:name="pr11" style:family="presentation" style:parent-style-name="Title_20_and_20_Content-notes" style:list-style-name="L31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127cm" fo:padding-bottom="0.127cm" fo:padding-left="0.254cm" fo:padding-right="0.254cm" fo:wrap-option="wrap"/>
      <style:paragraph-properties style:writing-mode="lr-tb"/>
    </style:style>
    <style:style style:name="pr12" style:family="presentation" style:parent-style-name="Title_20_and_20_Content-notes" style:list-style-name="L31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127cm" fo:padding-bottom="0.127cm" fo:padding-left="0.254cm" fo:padding-right="0.254cm" fo:wrap-option="wrap"/>
      <style:paragraph-properties style:writing-mode="lr-tb"/>
    </style:style>
    <style:style style:name="pr13" style:family="presentation" style:parent-style-name="Title_20_and_20_Content-notes" style:list-style-name="L31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127cm" fo:padding-bottom="0.127cm" fo:padding-left="0.254cm" fo:padding-right="0.254cm" fo:wrap-option="wrap"/>
      <style:paragraph-properties style:writing-mode="lr-tb"/>
    </style:style>
    <style:style style:name="P1" style:family="paragraph">
      <style:paragraph-properties fo:margin-left="0cm" fo:margin-right="0cm" fo:margin-top="0.353cm" fo:margin-bottom="0cm" fo:line-height="90%" fo:text-align="center" fo:text-indent="0cm" style:punctuation-wrap="hanging" style:writing-mode="lr-tb">
        <style:tab-stops>
          <style:tab-stop style:position="0cm"/>
        </style:tab-stops>
      </style:paragraph-properties>
      <style:text-properties fo:hyphenate="false"/>
    </style:style>
    <style:style style:name="P2" style:family="paragraph">
      <style:paragraph-properties fo:margin-left="0cm" fo:margin-right="0cm" fo:margin-top="0.353cm" fo:margin-bottom="0.635cm" fo:line-height="90%" fo:text-align="center" fo:text-indent="0cm" style:punctuation-wrap="hanging" style:writing-mode="lr-tb">
        <style:tab-stops>
          <style:tab-stop style:position="0cm"/>
        </style:tab-stops>
      </style:paragraph-properties>
      <style:text-properties fo:hyphenate="false"/>
    </style:style>
    <style:style style:name="P3" style:family="paragraph">
      <loext:graphic-properties draw:fill="none"/>
      <style:paragraph-properties fo:text-align="center" style:writing-mode="lr-tb" style:font-independent-line-spacing="true"/>
      <style:text-properties fo:font-size="28pt"/>
    </style:style>
    <style:style style:name="P4" style:family="paragraph">
      <loext:graphic-properties draw:fill="none"/>
      <style:paragraph-properties fo:text-align="start"/>
      <style:text-properties fo:font-size="18pt"/>
    </style:style>
    <style:style style:name="P5" style:family="paragraph">
      <loext:graphic-properties draw:fill="solid" draw:fill-color="#ffffff"/>
      <style:paragraph-properties fo:text-align="center" style:font-independent-line-spacing="true"/>
      <style:text-properties fo:font-size="18pt"/>
    </style:style>
    <style:style style:name="P6" style:family="paragraph">
      <loext:graphic-properties draw:fill-color="#ffffff"/>
      <style:paragraph-properties style:writing-mode="lr-tb"/>
    </style:style>
    <style:style style:name="P7" style:family="paragraph">
      <style:paragraph-properties fo:margin-left="0cm" fo:margin-right="0cm" fo:margin-top="0cm" fo:margin-bottom="0cm" fo:line-height="100%" fo:text-align="start" fo:text-indent="0cm" style:punctuation-wrap="hanging" style:writing-mode="lr-tb"/>
      <style:text-properties fo:font-size="18pt" fo:hyphenate="false"/>
    </style:style>
    <style:style style:name="P8" style:family="paragraph">
      <loext:graphic-properties draw:fill="none"/>
      <style:paragraph-properties fo:margin-left="0cm" fo:margin-right="0cm" fo:margin-top="0cm" fo:margin-bottom="0cm" fo:line-height="100%" fo:text-align="start" fo:text-indent="0cm" style:punctuation-wrap="hanging" style:writing-mode="lr-tb" style:font-independent-line-spacing="true"/>
      <style:text-properties fo:font-size="18pt" fo:hyphenate="false"/>
    </style:style>
    <style:style style:name="P9" style:family="paragraph">
      <style:paragraph-properties fo:margin-left="0cm" fo:margin-right="0cm" fo:margin-top="0cm" fo:margin-bottom="0cm" fo:line-height="100%" fo:text-align="end" fo:text-indent="0cm" style:punctuation-wrap="hanging" style:writing-mode="lr-tb"/>
      <style:text-properties fo:font-size="12pt" style:font-size-asian="14pt" style:font-size-complex="14pt" fo:hyphenate="false"/>
    </style:style>
    <style:style style:name="P10" style:family="paragraph">
      <loext:graphic-properties draw:fill="none" draw:fill-color="#ffffff"/>
      <style:paragraph-properties fo:text-align="start" style:writing-mode="lr-tb" style:font-independent-line-spacing="true"/>
      <style:text-properties fo:font-size="12pt" style:font-size-asian="14pt" style:font-size-complex="14pt"/>
    </style:style>
    <style:style style:name="P11" style:family="paragraph">
      <style:paragraph-properties fo:margin-top="0cm" fo:margin-bottom="0cm" fo:line-height="90%" fo:text-align="start" style:punctuation-wrap="hanging" style:writing-mode="lr-tb"/>
      <style:text-properties fo:hyphenate="false"/>
    </style:style>
    <style:style style:name="P12" style:family="paragraph">
      <loext:graphic-properties draw:fill="none"/>
      <style:paragraph-properties fo:text-align="start" style:writing-mode="lr-tb" style:font-independent-line-spacing="true"/>
      <style:text-properties fo:font-size="44pt"/>
    </style:style>
    <style:style style:name="P13" style:family="paragraph">
      <style:paragraph-properties fo:text-align="center"/>
    </style:style>
    <style:style style:name="P14" style:family="paragraph">
      <loext:graphic-properties draw:fill="none"/>
      <style:paragraph-properties fo:text-align="center" style:font-independent-line-spacing="true"/>
      <style:text-properties fo:font-size="18pt"/>
    </style:style>
    <style:style style:name="P15" style:family="paragraph">
      <loext:graphic-properties draw:fill="none"/>
      <style:paragraph-properties fo:text-align="center"/>
    </style:style>
    <style:style style:name="P16" style:family="paragraph">
      <loext:graphic-properties draw:fill="none" draw:fill-color="#ffffff"/>
      <style:paragraph-properties style:writing-mode="lr-tb"/>
      <style:text-properties fo:color="#2a6099" loext:opacity="100%" fo:font-size="11pt" fo:font-style="italic"/>
    </style:style>
    <style:style style:name="P17" style:family="paragraph">
      <style:paragraph-properties fo:margin-left="0cm" fo:margin-right="0cm" fo:margin-top="0cm" fo:margin-bottom="0cm" fo:line-height="115%" fo:text-align="start" fo:text-indent="0cm" style:punctuation-wrap="hanging" style:writing-mode="lr-tb"/>
      <style:text-properties fo:font-size="18pt" fo:hyphenate="false"/>
    </style:style>
    <style:style style:name="P18" style:family="paragraph">
      <loext:graphic-properties draw:fill="solid" draw:fill-color="#f4b183"/>
      <style:paragraph-properties fo:text-align="center" style:font-independent-line-spacing="true"/>
      <style:text-properties fo:font-size="18pt"/>
    </style:style>
    <style:style style:name="P19" style:family="paragraph">
      <style:paragraph-properties fo:margin-left="1.27cm" fo:margin-right="0cm" fo:margin-top="0cm" fo:margin-bottom="0cm" fo:line-height="100%" fo:text-align="start" fo:text-indent="0cm" style:punctuation-wrap="hanging" style:writing-mode="lr-tb"/>
      <style:text-properties fo:font-size="18pt" fo:hyphenate="false"/>
    </style:style>
    <style:style style:name="P20" style:family="paragraph">
      <style:paragraph-properties fo:margin-left="0cm" fo:margin-right="0cm" fo:margin-top="0cm" fo:margin-bottom="0cm" fo:line-height="100%" fo:text-align="center" fo:text-indent="0cm" style:punctuation-wrap="hanging" style:writing-mode="lr-tb"/>
      <style:text-properties fo:font-size="18pt" fo:hyphenate="false"/>
    </style:style>
    <style:style style:name="P21" style:family="paragraph">
      <loext:graphic-properties draw:fill="none"/>
      <style:paragraph-properties fo:margin-left="0cm" fo:margin-right="0cm" fo:margin-top="0cm" fo:margin-bottom="0cm" fo:line-height="100%" fo:text-align="center" fo:text-indent="0cm" style:punctuation-wrap="hanging" style:writing-mode="lr-tb" style:font-independent-line-spacing="true"/>
      <style:text-properties fo:font-size="18pt" fo:hyphenate="false"/>
    </style:style>
    <style:style style:name="P22" style:family="paragraph">
      <style:paragraph-properties fo:margin-left="0cm" fo:margin-right="0cm" fo:margin-top="0cm" fo:margin-bottom="0.212cm" fo:line-height="100%" fo:text-align="start" fo:text-indent="0cm" style:punctuation-wrap="hanging" style:writing-mode="lr-tb"/>
      <style:text-properties fo:font-size="18pt" fo:hyphenate="false"/>
    </style:style>
    <style:style style:name="P23" style:family="paragraph">
      <loext:graphic-properties draw:fill="none"/>
      <style:paragraph-properties fo:text-align="start" style:font-independent-line-spacing="true"/>
      <style:text-properties fo:font-size="18pt"/>
    </style:style>
    <style:style style:name="P24" style:family="paragraph">
      <style:paragraph-properties fo:margin-left="0cm" fo:margin-right="0cm" fo:margin-top="0cm" fo:margin-bottom="0.423cm" fo:line-height="100%" fo:text-align="start" fo:text-indent="0cm" style:punctuation-wrap="hanging" style:writing-mode="lr-tb"/>
      <style:text-properties fo:font-size="18pt" fo:hyphenate="false"/>
    </style:style>
    <style:style style:name="P25" style:family="paragraph">
      <loext:graphic-properties draw:fill="none"/>
      <style:paragraph-properties fo:margin-left="0cm" fo:margin-right="0cm" fo:margin-top="0cm" fo:margin-bottom="0.423cm" fo:line-height="100%" fo:text-align="start" fo:text-indent="0cm" style:punctuation-wrap="hanging" style:writing-mode="lr-tb" style:font-independent-line-spacing="true"/>
      <style:text-properties fo:font-size="18pt" fo:hyphenate="false"/>
    </style:style>
    <style:style style:name="P26" style:family="paragraph">
      <loext:graphic-properties draw:fill="solid" draw:fill-color="#b4c7e7"/>
      <style:paragraph-properties fo:text-align="center" style:font-independent-line-spacing="true"/>
      <style:text-properties fo:font-size="18pt"/>
    </style:style>
    <style:style style:name="P27" style:family="paragraph">
      <loext:graphic-properties draw:fill="solid" draw:fill-color="#7030a0"/>
      <style:paragraph-properties fo:text-align="center" style:font-independent-line-spacing="true"/>
      <style:text-properties fo:font-size="18pt"/>
    </style:style>
    <style:style style:name="P28" style:family="paragraph">
      <style:paragraph-properties fo:margin-top="0cm" fo:margin-bottom="0cm" fo:line-height="90%" fo:text-align="start" style:punctuation-wrap="hanging" style:writing-mode="lr-tb"/>
      <style:text-properties fo:font-size="28pt" fo:hyphenate="false"/>
    </style:style>
    <style:style style:name="P29" style:family="paragraph">
      <loext:graphic-properties draw:fill="none"/>
      <style:paragraph-properties fo:text-align="start" style:writing-mode="lr-tb" style:font-independent-line-spacing="true"/>
      <style:text-properties fo:font-size="28pt"/>
    </style:style>
    <style:style style:name="P30" style:family="paragraph">
      <style:text-properties fo:font-variant="normal" fo:text-transform="none" style:text-line-through-style="none" style:text-line-through-type="none" style:font-name="Abyssinica SIL" fo:font-size="14pt" style:text-underline-style="none" style:text-overline-style="none" style:text-overline-color="font-color"/>
    </style:style>
    <style:style style:name="P31" style:family="paragraph">
      <style:paragraph-properties fo:margin-left="0cm" fo:margin-right="0cm" fo:margin-top="0cm" fo:margin-bottom="0cm" fo:line-height="100%" fo:text-indent="0cm"/>
      <style:text-properties fo:font-variant="normal" fo:text-transform="none" style:text-line-through-style="none" style:text-line-through-type="none" style:font-name="Abyssinica SIL" fo:font-size="14pt" style:text-underline-style="none" style:text-overline-style="none" style:text-overline-color="font-color"/>
    </style:style>
    <style:style style:name="P32" style:family="paragraph">
      <loext:graphic-properties draw:fill="none" draw:fill-color="#ffffff"/>
      <style:text-properties fo:font-variant="normal" fo:text-transform="none" style:text-line-through-style="none" style:text-line-through-type="none" style:font-name="Abyssinica SIL" fo:font-size="14pt" style:text-underline-style="none" style:text-overline-style="none" style:text-overline-color="font-color"/>
    </style:style>
    <style:style style:name="P33" style:family="paragraph">
      <loext:graphic-properties draw:fill="none" draw:fill-color="#ffffff"/>
      <style:paragraph-properties fo:margin-left="0cm" fo:margin-right="0cm" fo:margin-top="0cm" fo:margin-bottom="0cm" fo:line-height="100%" fo:text-indent="0cm"/>
      <style:text-properties fo:font-variant="normal" fo:text-transform="none" style:text-line-through-style="none" style:text-line-through-type="none" style:font-name="Abyssinica SIL" fo:font-size="14pt" style:text-underline-style="none" style:text-overline-style="none" style:text-overline-color="font-color"/>
    </style:style>
    <style:style style:name="P34" style:family="paragraph">
      <style:paragraph-properties fo:margin-left="0cm" fo:margin-right="0cm" fo:margin-top="0cm" fo:margin-bottom="0cm" fo:line-height="100%" fo:text-align="start" fo:text-indent="0cm" style:punctuation-wrap="hanging" style:writing-mode="lr-tb"/>
      <style:text-properties fo:font-size="20pt" fo:hyphenate="false"/>
    </style:style>
    <style:style style:name="P35" style:family="paragraph">
      <loext:graphic-properties draw:fill="none"/>
      <style:paragraph-properties fo:margin-left="0cm" fo:margin-right="0cm" fo:margin-top="0cm" fo:margin-bottom="0cm" fo:line-height="100%" fo:text-align="start" fo:text-indent="0cm" style:punctuation-wrap="hanging" style:writing-mode="lr-tb" style:font-independent-line-spacing="true"/>
      <style:text-properties fo:font-size="20pt" fo:hyphenate="false"/>
    </style:style>
    <style:style style:name="P36" style:family="paragraph">
      <loext:graphic-properties draw:fill="solid" draw:fill-color="#eeeeee"/>
      <style:paragraph-properties fo:text-align="center"/>
    </style:style>
    <style:style style:name="P37" style:family="paragraph">
      <loext:graphic-properties draw:fill="none" draw:fill-color="#ffffff"/>
      <style:paragraph-properties style:writing-mode="lr-tb"/>
      <style:text-properties fo:color="#0432ff" loext:opacity="100%" fo:font-size="12pt" fo:font-style="italic"/>
    </style:style>
    <style:style style:name="P38" style:family="paragraph">
      <loext:graphic-properties draw:fill="solid" draw:fill-color="#c9211e"/>
      <style:paragraph-properties fo:text-align="center"/>
    </style:style>
    <style:style style:name="P39" style:family="paragraph">
      <loext:graphic-properties draw:fill="none" draw:fill-color="#ffffff"/>
      <style:paragraph-properties style:writing-mode="lr-tb"/>
      <style:text-properties style:font-name="Liberation Serif2" fo:font-size="12pt"/>
    </style:style>
    <style:style style:name="P40" style:family="paragraph">
      <loext:graphic-properties draw:fill="solid" draw:fill-color="#b2b2b2"/>
      <style:paragraph-properties fo:text-align="center"/>
    </style:style>
    <style:style style:name="P41" style:family="paragraph">
      <loext:graphic-properties draw:fill="none" draw:fill-color="#ffffff"/>
      <style:paragraph-properties style:writing-mode="lr-tb"/>
      <style:text-properties fo:color="#000000" loext:opacity="100%" fo:font-size="12pt" fo:font-style="italic"/>
    </style:style>
    <style:style style:name="P42" style:family="paragraph">
      <loext:graphic-properties draw:fill="none" draw:fill-color="#ffffff"/>
      <style:paragraph-properties style:writing-mode="lr-tb"/>
      <style:text-properties fo:color="#ffbf00" loext:opacity="100%" style:font-name="Liberation Serif2" fo:font-size="12pt"/>
    </style:style>
    <style:style style:name="P43" style:family="paragraph">
      <loext:graphic-properties draw:fill="solid" draw:fill-color="#4472c4"/>
      <style:paragraph-properties fo:text-align="center" style:font-independent-line-spacing="true"/>
      <style:text-properties fo:font-size="18pt"/>
    </style:style>
    <style:style style:name="P44" style:family="paragraph">
      <loext:graphic-properties draw:fill="solid" draw:fill-color="#b4c7e7"/>
      <style:paragraph-properties fo:margin-left="0cm" fo:margin-right="0cm" fo:margin-top="0cm" fo:margin-bottom="0cm" fo:line-height="100%" fo:text-align="center" fo:text-indent="0cm" style:punctuation-wrap="hanging" style:writing-mode="lr-tb" style:font-independent-line-spacing="true"/>
      <style:text-properties fo:font-size="18pt" fo:hyphenate="false"/>
    </style:style>
    <style:style style:name="P45" style:family="paragraph">
      <loext:graphic-properties draw:fill="none" draw:fill-color="#ffffff"/>
      <style:paragraph-properties fo:margin-top="0cm" fo:margin-bottom="0cm" fo:line-height="100%" fo:text-align="start" style:writing-mode="lr-tb" style:font-independent-line-spacing="true"/>
      <style:text-properties fo:font-variant="normal" fo:text-transform="none" style:text-line-through-style="none" style:text-line-through-type="none" style:text-position="0% 100%" fo:font-size="18pt" fo:letter-spacing="normal" fo:font-style="normal" style:text-underline-style="none" fo:font-weight="normal" fo:background-color="transparent" style:font-style-asian="normal" style:font-weight-asian="normal" style:font-style-complex="normal" style:font-weight-complex="normal"/>
    </style:style>
    <style:style style:name="P46" style:family="paragraph">
      <style:paragraph-properties fo:margin-top="0cm" fo:margin-bottom="0cm" fo:line-height="100%" fo:text-align="end" style:writing-mode="lr-tb"/>
      <style:text-properties fo:font-size="12pt" style:font-size-asian="14pt" style:font-size-complex="14pt"/>
    </style:style>
    <style:style style:name="P47" style:family="paragraph">
      <loext:graphic-properties draw:fill="none"/>
      <style:paragraph-properties fo:text-align="start"/>
      <style:text-properties fo:font-size="12pt"/>
    </style:style>
    <style:style style:name="P48" style:family="paragraph">
      <style:text-properties fo:color="#4472c4" loext:opacity="100%" fo:font-size="11pt" fo:font-style="italic"/>
    </style:style>
    <style:style style:name="P49" style:family="paragraph">
      <loext:graphic-properties draw:fill="none" draw:fill-color="#ffffff"/>
      <style:text-properties fo:color="#4472c4" loext:opacity="100%" fo:font-size="11pt" fo:font-style="italic"/>
    </style:style>
    <style:style style:name="P50" style:family="paragraph">
      <style:paragraph-properties fo:margin-top="0cm" fo:margin-bottom="0cm" fo:line-height="90%" fo:text-align="center" style:punctuation-wrap="hanging" style:writing-mode="lr-tb">
        <style:tab-stops/>
      </style:paragraph-properties>
      <style:text-properties fo:hyphenate="false"/>
    </style:style>
    <style:style style:name="P51" style:family="paragraph">
      <loext:graphic-properties draw:fill="none"/>
      <style:paragraph-properties fo:text-align="center" style:writing-mode="lr-tb" style:font-independent-line-spacing="true">
        <style:tab-stops/>
      </style:paragraph-properties>
      <style:text-properties style:font-name="aakar2" fo:font-size="32pt" fo:font-weight="normal"/>
    </style:style>
    <style:style style:name="P52" style:family="paragraph">
      <loext:graphic-properties draw:fill="none"/>
      <style:paragraph-properties fo:text-align="start" style:writing-mode="lr-tb" style:font-independent-line-spacing="true"/>
      <style:text-properties fo:font-size="18pt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style:font-name="Helvetica1" fo:font-size="22pt" fo:letter-spacing="normal" fo:language="en" fo:country="DE" fo:font-style="normal" style:text-underline-style="none" fo:font-weight="normal" fo:background-color="transparent" style:font-size-asian="22pt" style:font-style-asian="normal" style:font-weight-asian="normal" style:font-size-complex="22pt" style:font-style-complex="normal" style:font-weight-complex="normal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style:font-name="Helvetica1" fo:font-size="30pt" fo:letter-spacing="normal" fo:language="en" fo:country="DE" fo:font-style="normal" style:text-underline-style="none" fo:font-weight="normal" fo:background-color="transparent" style:font-size-asian="30pt" style:font-style-asian="normal" style:font-weight-asian="normal" style:font-size-complex="30pt" style:font-style-complex="normal" style:font-weight-complex="normal"/>
    </style:style>
    <style:style style:name="T3" style:family="text">
      <style:text-properties fo:font-variant="normal" fo:text-transform="none" fo:color="#000000" loext:opacity="100%" style:text-line-through-style="none" style:text-line-through-type="none" style:text-position="0% 100%" style:font-name="Helvetica1" fo:font-size="24pt" fo:letter-spacing="normal" fo:language="en" fo:country="DE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T4" style:family="text">
      <style:text-properties fo:font-variant="normal" fo:text-transform="none" fo:color="#000000" loext:opacity="100%" style:text-line-through-style="none" style:text-line-through-type="none" style:text-position="0% 100%" style:font-name="Helvetica1" fo:font-size="52pt" fo:letter-spacing="normal" fo:language="en" fo:country="DE" fo:font-style="normal" style:text-underline-style="none" fo:font-weight="normal" fo:background-color="transparent" style:font-size-asian="52pt" style:font-style-asian="normal" style:font-weight-asian="normal" style:font-size-complex="52pt" style:font-style-complex="normal" style:font-weight-complex="normal"/>
    </style:style>
    <style:style style:name="T5" style:family="text">
      <style:text-properties fo:font-variant="normal" fo:text-transform="none" fo:color="#000000" loext:opacity="100%" style:text-line-through-style="none" style:text-line-through-type="none" style:text-position="0% 100%" style:font-name="Helvetica1" fo:font-size="52pt" fo:letter-spacing="normal" fo:language="en" fo:country="GB" fo:font-style="normal" style:text-underline-style="none" fo:font-weight="normal" fo:background-color="transparent" style:font-size-asian="52pt" style:font-style-asian="normal" style:font-weight-asian="normal" style:font-size-complex="52pt" style:font-style-complex="normal" style:font-weight-complex="normal"/>
    </style:style>
    <style:style style:name="T6" style:family="text">
      <style:text-properties fo:font-variant="normal" fo:text-transform="none" fo:color="#000000" loext:opacity="100%" style:text-line-through-style="none" style:text-line-through-type="none" style:text-position="0% 100%" style:font-name="Calibri1" fo:font-size="16pt" fo:letter-spacing="normal" fo:language="en" fo:country="DE" fo:font-style="normal" style:text-underline-style="none" fo:font-weight="normal" fo:background-color="transparent" style:font-size-asian="16pt" style:font-style-asian="normal" style:font-weight-asian="normal" style:font-size-complex="16pt" style:font-style-complex="normal" style:font-weight-complex="normal"/>
    </style:style>
    <style:style style:name="T7" style:family="text">
      <style:text-properties fo:font-variant="normal" fo:text-transform="none" fo:color="#8b8b8b" loext:opacity="100%" style:text-line-through-style="none" style:text-line-through-type="none" style:text-position="0% 100%" style:font-name="Calibri1" fo:font-size="12pt" fo:letter-spacing="normal" fo:language="en" fo:country="DE" fo:font-style="normal" style:text-underline-style="none" fo:font-weight="normal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T8" style:family="text">
      <style:text-properties fo:font-variant="normal" fo:text-transform="none" fo:color="#c00000" loext:opacity="100%" style:text-line-through-style="none" style:text-line-through-type="none" style:text-position="0% 100%" style:font-name="Calibri Light1" fo:font-size="36pt" fo:letter-spacing="normal" fo:language="en" fo:country="DE" fo:font-style="normal" style:text-underline-style="none" fo:font-weight="normal" fo:background-color="transparent" style:font-size-asian="36pt" style:font-style-asian="normal" style:font-weight-asian="normal" style:font-size-complex="36pt" style:font-style-complex="normal" style:font-weight-complex="normal"/>
    </style:style>
    <style:style style:name="T9" style:family="text">
      <style:text-properties fo:font-variant="normal" fo:text-transform="none" fo:color="#000000" loext:opacity="100%" style:text-line-through-style="none" style:text-line-through-type="none" style:text-position="0% 100%" style:font-name="Helvetica1" fo:font-size="24pt" fo:letter-spacing="normal" fo:language="en" fo:country="DE" fo:font-style="normal" style:text-underline-style="none" fo:font-weight="bold" fo:background-color="transparent" style:font-size-asian="24pt" style:font-style-asian="normal" style:font-weight-asian="bold" style:font-size-complex="24pt" style:font-style-complex="normal" style:font-weight-complex="bold"/>
    </style:style>
    <style:style style:name="T10" style:family="text">
      <style:text-properties fo:font-variant="normal" fo:text-transform="none" fo:color="#000000" loext:opacity="100%" style:text-line-through-style="none" style:text-line-through-type="none" style:text-position="0% 100%" style:font-name="Helvetica1" fo:font-size="18pt" fo:letter-spacing="normal" fo:language="en" fo:country="GB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T11" style:family="text">
      <style:text-properties fo:font-variant="normal" fo:text-transform="none" fo:color="#000000" loext:opacity="100%" style:text-line-through-style="none" style:text-line-through-type="none" style:text-position="0% 100%" style:font-name="Helvetica1" fo:font-size="18pt" fo:letter-spacing="normal" fo:language="en" fo:country="DE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T12" style:family="text">
      <style:text-properties fo:font-variant="normal" fo:text-transform="none" fo:color="#000000" loext:opacity="100%" style:text-line-through-style="none" style:text-line-through-type="none" style:text-position="0% 100%" style:font-name="Wingdings" fo:font-size="18pt" fo:letter-spacing="normal" fo:language="en" fo:country="DE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T13" style:family="text">
      <style:text-properties fo:font-variant="normal" fo:text-transform="none" fo:color="#000000" loext:opacity="100%" style:text-line-through-style="none" style:text-line-through-type="none" style:text-position="0% 100%" style:font-name="Helvetica" fo:font-size="18pt" fo:letter-spacing="normal" fo:language="en" fo:country="DE" fo:font-style="normal" style:text-underline-style="none" fo:font-weight="normal" fo:background-color="transparent" style:font-size-asian="18pt" style:font-style-asian="normal" style:font-weight-asian="normal" style:font-name-complex="Helvetica" style:font-size-complex="18pt" style:font-style-complex="normal" style:font-weight-complex="normal"/>
    </style:style>
    <style:style style:name="T14" style:family="text">
      <style:text-properties fo:font-variant="normal" fo:text-transform="none" fo:color="#000000" loext:opacity="100%" style:text-line-through-style="none" style:text-line-through-type="none" style:text-position="0% 100%" style:font-name="Helvetica1" fo:font-size="18pt" fo:letter-spacing="normal" fo:language="en" fo:country="DE" fo:font-style="normal" style:text-underline-style="none" fo:font-weight="normal" fo:background-color="transparent" style:font-size-asian="18pt" style:font-style-asian="normal" style:font-weight-asian="normal" style:font-name-complex="Helvetica" style:font-size-complex="18pt" style:font-style-complex="normal" style:font-weight-complex="normal"/>
    </style:style>
    <style:style style:name="T15" style:family="text">
      <style:text-properties fo:font-variant="normal" fo:text-transform="none" fo:color="#000000" loext:opacity="100%" style:text-line-through-style="none" style:text-line-through-type="none" style:text-position="0% 100%" style:font-name="Helvetica1" fo:font-size="24pt" fo:letter-spacing="normal" fo:language="en" fo:country="DE" fo:font-style="normal" style:text-underline-style="solid" style:text-underline-width="auto" style:text-underline-color="font-color" fo:font-weight="normal" fo:background-color="transparent" style:font-size-asian="24pt" style:font-style-asian="normal" style:font-weight-asian="normal" style:font-name-complex="Helvetica" style:font-size-complex="24pt" style:font-style-complex="normal" style:font-weight-complex="normal"/>
    </style:style>
    <style:style style:name="T16" style:family="text">
      <style:text-properties fo:font-variant="normal" fo:text-transform="none" fo:color="#000000" loext:opacity="100%" style:text-line-through-style="none" style:text-line-through-type="none" style:text-position="0% 100%" style:font-name="Helvetica1" fo:font-size="18pt" fo:letter-spacing="normal" fo:language="en" fo:country="GB" fo:font-style="normal" style:text-underline-style="none" fo:font-weight="normal" fo:background-color="transparent" style:font-size-asian="18pt" style:font-style-asian="normal" style:font-weight-asian="normal" style:font-name-complex="Helvetica" style:font-size-complex="18pt" style:font-style-complex="normal" style:font-weight-complex="normal"/>
    </style:style>
    <style:style style:name="T17" style:family="text">
      <style:text-properties fo:font-variant="normal" fo:text-transform="none" fo:color="#000000" loext:opacity="100%" style:text-line-through-style="none" style:text-line-through-type="none" style:text-position="0% 100%" style:font-name="Wingdings" fo:font-size="18pt" fo:letter-spacing="normal" fo:language="en" fo:country="DE" fo:font-style="normal" style:text-underline-style="none" fo:font-weight="normal" fo:background-color="transparent" style:font-size-asian="18pt" style:font-style-asian="normal" style:font-weight-asian="normal" style:font-name-complex="Helvetica" style:font-size-complex="18pt" style:font-style-complex="normal" style:font-weight-complex="normal"/>
    </style:style>
    <style:style style:name="T18" style:family="text">
      <style:text-properties fo:font-variant="normal" fo:text-transform="none" fo:color="#4472c4" loext:opacity="100%" style:text-line-through-style="none" style:text-line-through-type="none" style:text-position="0% 100%" style:font-name="Helvetica1" fo:font-size="18pt" fo:letter-spacing="normal" fo:language="en" fo:country="DE" fo:font-style="normal" style:text-underline-style="none" fo:font-weight="bold" fo:background-color="transparent" style:font-size-asian="18pt" style:font-style-asian="normal" style:font-weight-asian="bold" style:font-name-complex="Helvetica" style:font-size-complex="18pt" style:font-style-complex="normal" style:font-weight-complex="bold"/>
    </style:style>
    <style:style style:name="T19" style:family="text">
      <style:text-properties fo:font-variant="normal" fo:text-transform="none" fo:color="#000000" loext:opacity="100%" style:text-line-through-style="none" style:text-line-through-type="none" style:text-position="0% 100%" style:font-name="Calibri1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T20" style:family="text">
      <style:text-properties fo:color="#2a6099" loext:opacity="100%" fo:font-size="11pt" fo:font-style="italic"/>
    </style:style>
    <style:style style:name="T21" style:family="text">
      <style:text-properties fo:font-variant="normal" fo:text-transform="none" fo:color="#000000" loext:opacity="100%" style:text-line-through-style="none" style:text-line-through-type="none" style:text-position="0% 100%" style:font-name="Helvetica1" fo:font-size="20pt" fo:letter-spacing="normal" fo:language="en" fo:country="GB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T22" style:family="text">
      <style:text-properties fo:font-variant="normal" fo:text-transform="none" fo:color="#000000" loext:opacity="100%" style:text-line-through-style="none" style:text-line-through-type="none" style:text-position="0% 100%" style:font-name="Helvetica1" fo:font-size="20pt" fo:letter-spacing="normal" fo:language="en" fo:country="DE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T23" style:family="text">
      <style:text-properties fo:font-variant="normal" fo:text-transform="none" fo:color="#00b050" loext:opacity="100%" style:text-line-through-style="none" style:text-line-through-type="none" style:text-position="0% 100%" style:font-name="Helvetica1" fo:font-size="20pt" fo:letter-spacing="normal" fo:language="en" fo:country="DE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T24" style:family="text">
      <style:text-properties fo:font-variant="normal" fo:text-transform="none" fo:color="#c00000" loext:opacity="100%" style:text-line-through-style="none" style:text-line-through-type="none" style:text-position="0% 100%" style:font-name="Helvetica1" fo:font-size="28pt" fo:letter-spacing="normal" fo:language="en" fo:country="DE" fo:font-style="normal" style:text-underline-style="none" fo:font-weight="bold" fo:background-color="transparent" style:font-size-asian="28pt" style:font-style-asian="normal" style:font-weight-asian="bold" style:font-size-complex="28pt" style:font-style-complex="normal" style:font-weight-complex="bold"/>
    </style:style>
    <style:style style:name="T25" style:family="text">
      <style:text-properties fo:font-variant="normal" fo:text-transform="none" fo:color="#000000" loext:opacity="100%" style:text-line-through-style="none" style:text-line-through-type="none" style:text-position="0% 100%" style:font-name="Helvetica1" fo:font-size="24pt" fo:letter-spacing="normal" fo:language="en" fo:country="GB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T26" style:family="text">
      <style:text-properties fo:font-variant="normal" fo:text-transform="none" fo:color="#000000" loext:opacity="100%" style:text-line-through-style="none" style:text-line-through-type="none" style:text-position="0% 100%" style:font-name="Helvetica" fo:font-size="20pt" fo:letter-spacing="normal" fo:language="en" fo:country="GB" fo:font-style="normal" style:text-underline-style="none" fo:font-weight="normal" fo:background-color="transparent" style:font-size-asian="20pt" style:font-style-asian="normal" style:font-weight-asian="normal" style:font-name-complex="Helvetica" style:font-size-complex="20pt" style:font-style-complex="normal" style:font-weight-complex="normal"/>
    </style:style>
    <style:style style:name="T27" style:family="text">
      <style:text-properties fo:font-variant="normal" fo:text-transform="none" fo:color="#000000" loext:opacity="100%" style:text-line-through-style="none" style:text-line-through-type="none" style:text-position="0% 100%" style:font-name="Helvetica" fo:font-size="20pt" fo:letter-spacing="normal" fo:language="en" fo:country="DE" fo:font-style="normal" style:text-underline-style="none" fo:font-weight="normal" fo:background-color="transparent" style:font-size-asian="20pt" style:font-style-asian="normal" style:font-weight-asian="normal" style:font-name-complex="Helvetica" style:font-size-complex="20pt" style:font-style-complex="normal" style:font-weight-complex="normal"/>
    </style:style>
    <style:style style:name="T28" style:family="text">
      <style:text-properties fo:font-variant="normal" fo:text-transform="none" fo:color="#4472c4" loext:opacity="100%" style:text-line-through-style="none" style:text-line-through-type="none" style:text-position="0% 100%" style:font-name="Helvetica" fo:font-size="20pt" fo:letter-spacing="normal" fo:language="en" fo:country="DE" fo:font-style="normal" style:text-underline-style="none" fo:font-weight="normal" fo:background-color="transparent" style:font-size-asian="20pt" style:font-style-asian="normal" style:font-weight-asian="normal" style:font-name-complex="Helvetica" style:font-size-complex="20pt" style:font-style-complex="normal" style:font-weight-complex="normal"/>
    </style:style>
    <style:style style:name="T29" style:family="text">
      <style:text-properties fo:font-variant="normal" fo:text-transform="none" fo:color="#000000" loext:opacity="100%" style:text-line-through-style="none" style:text-line-through-type="none" style:text-position="0% 100%" style:font-name="Calibri1" fo:font-size="18pt" fo:letter-spacing="normal" fo:language="en" fo:country="DE" fo:font-style="normal" style:text-underline-style="none" fo:font-weight="normal" fo:background-color="transparent" style:font-size-asian="18pt" style:font-style-asian="normal" style:font-weight-asian="normal" style:font-name-complex="Helvetica" style:font-size-complex="18pt" style:font-style-complex="normal" style:font-weight-complex="normal"/>
    </style:style>
    <style:style style:name="T30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Helvetica1" fo:font-size="18pt" fo:letter-spacing="normal" fo:language="en" fo:country="GB" fo:font-style="normal" fo:text-shadow="none" style:text-underline-style="none" fo:font-weight="normal" style:letter-kerning="true" fo:background-color="transparent" style:font-name-asian="Noto Sans CJK SC" style:font-size-asian="20pt" style:font-style-asian="normal" style:font-weight-asian="normal" style:font-name-complex="Lohit Devanagari" style:font-size-complex="20pt" style:font-style-complex="normal" style:font-weight-complex="normal" style:text-emphasize="none" style:font-relief="none" style:text-overline-style="none" style:text-overline-color="font-color"/>
    </style:style>
    <style:style style:name="T31" style:family="text">
      <style:text-properties fo:font-variant="normal" fo:text-transform="none" fo:color="#5b9bd5" loext:opacity="100%" style:text-outline="false" style:text-line-through-style="none" style:text-line-through-type="none" style:text-position="0% 100%" style:font-name="Helvetica1" fo:font-size="18pt" fo:letter-spacing="normal" fo:language="en" fo:country="GB" fo:font-style="normal" fo:text-shadow="none" style:text-underline-style="none" fo:font-weight="bold" style:letter-kerning="true" fo:background-color="transparent" style:font-name-asian="Noto Sans CJK SC" style:font-size-asian="20pt" style:font-style-asian="normal" style:font-weight-asian="bold" style:font-name-complex="Lohit Devanagari" style:font-size-complex="20pt" style:font-style-complex="normal" style:font-weight-complex="bold" style:text-emphasize="none" style:font-relief="none" style:text-overline-style="none" style:text-overline-color="font-color"/>
    </style:style>
    <style:style style:name="T32" style:family="text">
      <style:text-properties fo:font-variant="normal" fo:text-transform="none" fo:color="#5b9bd5" loext:opacity="100%" style:text-line-through-style="none" style:text-line-through-type="none" style:text-position="0% 100%" style:font-name="Helvetica1" fo:font-size="20pt" fo:letter-spacing="normal" fo:language="en" fo:country="GB" fo:font-style="normal" style:text-underline-style="none" fo:font-weight="bold" fo:background-color="transparent" style:font-size-asian="20pt" style:font-style-asian="normal" style:font-weight-asian="bold" style:font-size-complex="20pt" style:font-style-complex="normal" style:font-weight-complex="bold"/>
    </style:style>
    <style:style style:name="T33" style:family="text">
      <style:text-properties fo:font-variant="normal" fo:text-transform="none" fo:color="#000000" loext:opacity="100%" style:text-line-through-style="none" style:text-line-through-type="none" style:text-position="0% 100%" style:font-name="Helvetica1" fo:font-size="18pt" fo:letter-spacing="normal" fo:language="en" fo:country="GB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T34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Helvetica1" fo:font-size="20pt" fo:letter-spacing="normal" fo:language="en" fo:country="GB" fo:font-style="normal" fo:text-shadow="none" style:text-underline-style="none" fo:font-weight="normal" style:letter-kerning="true" fo:background-color="transparent" style:font-name-asian="Noto Sans CJK SC" style:font-size-asian="20pt" style:font-style-asian="normal" style:font-weight-asian="normal" style:font-name-complex="Lohit Devanagari" style:font-size-complex="20pt" style:font-style-complex="normal" style:font-weight-complex="normal" style:text-emphasize="none" style:font-relief="none" style:text-overline-style="none" style:text-overline-color="font-color"/>
    </style:style>
    <style:style style:name="T35" style:family="text">
      <style:text-properties fo:font-variant="normal" fo:text-transform="none" fo:color="#000000" loext:opacity="100%" style:text-line-through-style="none" style:text-line-through-type="none" style:text-position="0% 100%" style:font-name="Calibri1" fo:font-size="18pt" fo:letter-spacing="normal" fo:language="en" fo:country="DE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T36" style:family="text">
      <style:text-properties fo:font-variant="normal" fo:text-transform="none" fo:color="#000000" loext:opacity="100%" style:text-line-through-style="none" style:text-line-through-type="none" style:text-position="0% 100%" style:font-name="Chalkboard SE2" fo:font-size="36pt" fo:letter-spacing="normal" fo:language="en" fo:country="DE" fo:font-style="normal" style:text-underline-style="none" fo:font-weight="bold" fo:background-color="transparent" style:font-size-asian="36pt" style:font-style-asian="normal" style:font-weight-asian="bold" style:font-name-complex="Cavolini" style:font-size-complex="36pt" style:font-style-complex="normal" style:font-weight-complex="bold"/>
    </style:style>
    <style:style style:name="T37" style:family="text">
      <style:text-properties fo:font-variant="normal" fo:text-transform="none" fo:color="#ff0000" loext:opacity="100%" style:text-line-through-style="none" style:text-line-through-type="none" style:text-position="0% 100%" style:font-name="Arial" fo:font-size="36pt" fo:letter-spacing="normal" fo:language="en" fo:country="GB" fo:font-style="normal" style:text-underline-style="none" fo:font-weight="bold" fo:background-color="transparent" style:font-size-asian="36pt" style:font-style-asian="normal" style:font-weight-asian="bold" style:font-name-complex="Arial" style:font-size-complex="36pt" style:font-style-complex="normal" style:font-weight-complex="bold"/>
    </style:style>
    <style:style style:name="T38" style:family="text">
      <style:text-properties fo:font-variant="normal" fo:text-transform="none" fo:color="#ff0000" loext:opacity="100%" style:text-line-through-style="none" style:text-line-through-type="none" style:text-position="0% 100%" style:font-name="Arial" fo:font-size="36pt" fo:letter-spacing="normal" fo:language="en" fo:country="US" fo:font-style="normal" style:text-underline-style="none" fo:font-weight="bold" fo:background-color="transparent" style:font-size-asian="36pt" style:font-style-asian="normal" style:font-weight-asian="bold" style:font-name-complex="Arial" style:font-size-complex="36pt" style:font-style-complex="normal" style:font-weight-complex="bold"/>
    </style:style>
    <style:style style:name="T39" style:family="text">
      <style:text-properties fo:font-variant="normal" fo:text-transform="none" fo:color="#000000" loext:opacity="100%" style:text-line-through-style="none" style:text-line-through-type="none" style:text-position="0% 100%" style:font-name="Chalkboard SE" fo:font-size="18pt" fo:letter-spacing="normal" fo:language="en" fo:country="GB" fo:font-style="normal" style:text-underline-style="none" fo:font-weight="normal" fo:background-color="transparent" style:font-size-asian="18pt" style:font-style-asian="normal" style:font-weight-asian="normal" style:font-name-complex="Cavolini2" style:font-size-complex="18pt" style:font-style-complex="normal" style:font-weight-complex="normal"/>
    </style:style>
    <style:style style:name="T40" style:family="text">
      <style:text-properties fo:font-variant="normal" fo:text-transform="none" fo:color="#000000" loext:opacity="100%" style:text-line-through-style="none" style:text-line-through-type="none" style:text-position="0% 100%" style:font-name="Chalkboard SE" fo:font-size="18pt" fo:letter-spacing="normal" fo:language="en" fo:country="DE" fo:font-style="normal" style:text-underline-style="none" fo:font-weight="normal" fo:background-color="transparent" style:font-size-asian="18pt" style:font-style-asian="normal" style:font-weight-asian="normal" style:font-name-complex="Cavolini2" style:font-size-complex="18pt" style:font-style-complex="normal" style:font-weight-complex="normal"/>
    </style:style>
    <style:style style:name="T41" style:family="text">
      <style:text-properties fo:font-variant="normal" fo:text-transform="none" fo:color="#000000" loext:opacity="100%" style:text-line-through-style="none" style:text-line-through-type="none" style:text-position="0% 100%" style:font-name="Chalkboard SE2" fo:font-size="18pt" fo:letter-spacing="normal" fo:language="en" fo:country="DE" fo:font-style="normal" style:text-underline-style="none" fo:font-weight="normal" fo:background-color="transparent" style:font-size-asian="18pt" style:font-style-asian="normal" style:font-weight-asian="normal" style:font-name-complex="Cavolini" style:font-size-complex="18pt" style:font-style-complex="normal" style:font-weight-complex="normal"/>
    </style:style>
    <style:style style:name="T42" style:family="text">
      <style:text-properties fo:font-variant="normal" fo:text-transform="none" fo:color="#000000" loext:opacity="100%" style:text-line-through-style="none" style:text-line-through-type="none" style:text-position="0% 100%" style:font-name="Chalkboard SE2" fo:font-size="18pt" fo:letter-spacing="normal" fo:language="en" fo:country="GB" fo:font-style="normal" style:text-underline-style="none" fo:font-weight="normal" fo:background-color="transparent" style:font-size-asian="18pt" style:font-style-asian="normal" style:font-weight-asian="normal" style:font-name-complex="Cavolini" style:font-size-complex="18pt" style:font-style-complex="normal" style:font-weight-complex="normal"/>
    </style:style>
    <style:style style:name="T43" style:family="text">
      <style:text-properties fo:font-variant="normal" fo:text-transform="none" fo:color="#ed7d31" loext:opacity="100%" style:text-line-through-style="none" style:text-line-through-type="none" style:text-position="0% 100%" style:font-name="Calibri Light1" fo:font-size="36pt" fo:letter-spacing="normal" fo:language="en" fo:country="DE" fo:font-style="normal" style:text-underline-style="none" fo:font-weight="normal" fo:background-color="transparent" style:font-size-asian="36pt" style:font-style-asian="normal" style:font-weight-asian="normal" style:font-size-complex="36pt" style:font-style-complex="normal" style:font-weight-complex="normal"/>
    </style:style>
    <style:style style:name="T44" style:family="text">
      <style:text-properties fo:font-variant="normal" fo:text-transform="none" fo:color="#000000" loext:opacity="100%" style:text-line-through-style="none" style:text-line-through-type="none" style:text-position="0% 100%" style:font-name="Wingdings" fo:font-size="20pt" fo:letter-spacing="normal" fo:language="en" fo:country="GB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T45" style:family="text">
      <style:text-properties fo:font-variant="normal" fo:text-transform="none" fo:color="#c00000" loext:opacity="100%" style:text-line-through-style="none" style:text-line-through-type="none" style:text-position="0% 100%" style:font-name="Helvetica1" fo:font-size="20pt" fo:letter-spacing="normal" fo:language="en" fo:country="GB" fo:font-style="normal" style:text-underline-style="none" fo:font-weight="bold" fo:background-color="transparent" style:font-size-asian="20pt" style:font-style-asian="normal" style:font-weight-asian="bold" style:font-size-complex="20pt" style:font-style-complex="normal" style:font-weight-complex="bold"/>
    </style:style>
    <style:style style:name="T46" style:family="text">
      <style:text-properties fo:font-variant="normal" fo:text-transform="none" fo:color="#000000" loext:opacity="100%" style:text-line-through-style="none" style:text-line-through-type="none" style:text-position="0% 100%" style:font-name="Helvetica1" fo:font-size="22pt" fo:letter-spacing="normal" fo:language="en" fo:country="GB" fo:font-style="normal" style:text-underline-style="none" fo:font-weight="bold" fo:background-color="transparent" style:font-size-asian="22pt" style:font-style-asian="normal" style:font-weight-asian="bold" style:font-size-complex="22pt" style:font-style-complex="normal" style:font-weight-complex="bold"/>
    </style:style>
    <style:style style:name="T47" style:family="text">
      <style:text-properties fo:font-variant="normal" fo:text-transform="none" fo:color="#000000" loext:opacity="100%" style:text-line-through-style="none" style:text-line-through-type="none" style:text-position="0% 100%" style:font-name="Helvetica1" fo:font-size="22pt" fo:letter-spacing="normal" fo:language="en" fo:country="DE" fo:font-style="normal" style:text-underline-style="none" fo:font-weight="bold" fo:background-color="transparent" style:font-size-asian="22pt" style:font-style-asian="normal" style:font-weight-asian="bold" style:font-size-complex="22pt" style:font-style-complex="normal" style:font-weight-complex="bold"/>
    </style:style>
    <style:style style:name="T48" style:family="text">
      <style:text-properties fo:font-variant="normal" fo:text-transform="none" fo:color="#000000" loext:opacity="100%" style:text-line-through-style="none" style:text-line-through-type="none" style:text-position="0% 100%" style:font-name="Helvetica1" fo:font-size="16pt" fo:letter-spacing="normal" fo:language="en" fo:country="DE" fo:font-style="italic" style:text-underline-style="none" fo:font-weight="normal" fo:background-color="transparent" style:font-size-asian="16pt" style:font-style-asian="italic" style:font-weight-asian="normal" style:font-size-complex="16pt" style:font-style-complex="italic" style:font-weight-complex="normal"/>
    </style:style>
    <style:style style:name="T49" style:family="text">
      <style:text-properties fo:font-variant="normal" fo:text-transform="none" fo:color="#000000" loext:opacity="100%" style:text-line-through-style="none" style:text-line-through-type="none" style:text-position="-25% 58%" style:font-name="Helvetica1" fo:font-size="18pt" fo:letter-spacing="normal" fo:language="en" fo:country="DE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T50" style:family="text">
      <style:text-properties fo:font-variant="normal" fo:text-transform="none" fo:color="#000000" loext:opacity="100%" style:text-line-through-style="none" style:text-line-through-type="none" style:text-position="0% 100%" style:font-name="Helvetica1" fo:font-size="18pt" fo:letter-spacing="normal" fo:language="en" fo:country="DE" fo:font-style="italic" style:text-underline-style="none" fo:font-weight="normal" fo:background-color="transparent" style:font-size-asian="18pt" style:font-style-asian="italic" style:font-weight-asian="normal" style:font-size-complex="18pt" style:font-style-complex="italic" style:font-weight-complex="normal"/>
    </style:style>
    <style:style style:name="T51" style:family="text">
      <style:text-properties fo:font-variant="normal" fo:text-transform="none" fo:color="#000000" loext:opacity="100%" style:text-line-through-style="none" style:text-line-through-type="none" style:text-position="0% 100%" style:font-name="Helvetica1" fo:font-size="18pt" fo:letter-spacing="normal" fo:language="en" fo:country="DE" fo:font-style="normal" style:text-underline-style="none" fo:font-weight="normal" fo:background-color="transparent" style:font-size-asian="22pt" style:font-style-asian="normal" style:font-weight-asian="bold" style:font-size-complex="22pt" style:font-style-complex="normal" style:font-weight-complex="bold"/>
    </style:style>
    <style:style style:name="T52" style:family="text">
      <style:text-properties fo:font-variant="normal" fo:text-transform="none" fo:color="#000000" loext:opacity="100%" style:text-line-through-style="none" style:text-line-through-type="none" style:text-position="0% 100%" style:font-name="Helvetica1" fo:font-size="18pt" fo:letter-spacing="normal" fo:language="en" fo:country="DE" fo:font-style="normal" style:text-underline-style="none" fo:font-weight="bold" fo:background-color="transparent" style:font-size-asian="22pt" style:font-style-asian="normal" style:font-weight-asian="bold" style:font-size-complex="22pt" style:font-style-complex="normal" style:font-weight-complex="bold"/>
    </style:style>
    <style:style style:name="T53" style:family="text">
      <style:text-properties fo:font-variant="normal" fo:text-transform="none" fo:color="#c00000" loext:opacity="100%" style:text-line-through-style="none" style:text-line-through-type="none" style:text-position="0% 100%" style:font-name="Helvetica1" fo:font-size="18pt" fo:letter-spacing="normal" fo:language="en" fo:country="DE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T54" style:family="text">
      <style:text-properties fo:font-variant="normal" fo:text-transform="none" fo:color="#c00000" loext:opacity="100%" style:text-line-through-style="none" style:text-line-through-type="none" style:text-position="0% 100%" style:font-name="Calibri1" fo:font-size="18pt" fo:letter-spacing="normal" fo:language="en" fo:country="DE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T55" style:family="text">
      <style:text-properties fo:font-variant="normal" fo:text-transform="none" fo:color="#c00000" loext:opacity="100%" style:text-line-through-style="none" style:text-line-through-type="none" style:text-position="-25% 58%" style:font-name="Calibri1" fo:font-size="18pt" fo:letter-spacing="normal" fo:language="en" fo:country="DE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T56" style:family="text">
      <style:text-properties fo:font-variant="normal" fo:text-transform="none" fo:color="#7030a0" loext:opacity="100%" style:text-line-through-style="none" style:text-line-through-type="none" style:text-position="0% 100%" style:font-name="Calibri1" fo:font-size="18pt" fo:letter-spacing="normal" fo:language="en" fo:country="DE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T57" style:family="text">
      <style:text-properties fo:font-variant="normal" fo:text-transform="none" fo:color="#000000" loext:opacity="100%" style:text-line-through-style="none" style:text-line-through-type="none" style:text-position="0% 100%" style:font-name="Calibri1" fo:font-size="16pt" fo:letter-spacing="normal" fo:language="en" fo:country="GB" fo:font-style="normal" style:text-underline-style="none" fo:font-weight="normal" fo:background-color="transparent" style:font-size-asian="16pt" style:font-style-asian="normal" style:font-weight-asian="normal" style:font-size-complex="16pt" style:font-style-complex="normal" style:font-weight-complex="normal"/>
    </style:style>
    <style:style style:name="T58" style:family="text">
      <style:text-properties fo:font-variant="normal" fo:text-transform="none" fo:color="#000000" loext:opacity="100%" style:text-line-through-style="none" style:text-line-through-type="none" style:text-position="0% 100%" style:font-name="Calibri1" fo:font-size="12pt" fo:letter-spacing="normal" fo:language="en" fo:country="US" fo:font-style="normal" style:text-underline-style="none" fo:font-weight="normal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T59" style:family="text">
      <style:text-properties fo:font-variant="normal" fo:text-transform="none" fo:color="#000000" loext:opacity="100%" style:text-line-through-style="none" style:text-line-through-type="none" style:text-position="0% 100%" style:font-name="Calibri1" fo:font-size="12pt" fo:letter-spacing="normal" fo:language="en" fo:country="GB" fo:font-style="normal" style:text-underline-style="none" fo:font-weight="normal" fo:background-color="transparent" style:font-name-asian="Calibri1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T60" style:family="text">
      <style:text-properties fo:font-variant="normal" fo:text-transform="none" fo:color="#000000" loext:opacity="100%" style:text-line-through-style="none" style:text-line-through-type="none" style:text-position="30% 58%" style:font-name="Helvetica1" fo:font-size="18pt" fo:letter-spacing="normal" fo:language="en" fo:country="DE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T61" style:family="text">
      <style:text-properties fo:font-variant="normal" fo:text-transform="none" fo:color="#000000" loext:opacity="100%" style:text-line-through-style="none" style:text-line-through-type="none" style:text-position="0% 100%" style:font-name="Lato Semibold1" fo:font-size="18pt" fo:letter-spacing="normal" fo:language="en" fo:country="DE" fo:font-style="normal" style:text-underline-style="none" fo:font-weight="normal" fo:background-color="transparent" style:font-name-asian="Lato Semibold1" style:font-size-asian="18pt" style:font-style-asian="normal" style:font-weight-asian="normal" style:font-name-complex="Lato Semibold1" style:font-size-complex="18pt" style:font-style-complex="normal" style:font-weight-complex="normal"/>
    </style:style>
    <style:style style:name="T62" style:family="text">
      <style:text-properties fo:font-variant="normal" fo:text-transform="none" fo:color="#000000" loext:opacity="100%" style:text-line-through-style="none" style:text-line-through-type="none" style:text-position="0% 100%" style:font-name="Helvetica1" fo:font-size="18pt" fo:letter-spacing="normal" fo:language="en" fo:country="DE" fo:font-style="normal" style:text-underline-style="none" fo:font-weight="bold" fo:background-color="transparent" style:font-size-asian="18pt" style:font-style-asian="normal" style:font-weight-asian="bold" style:font-size-complex="18pt" style:font-style-complex="normal" style:font-weight-complex="bold"/>
    </style:style>
    <style:style style:name="T63" style:family="text">
      <style:text-properties fo:font-variant="normal" fo:text-transform="none" fo:color="#000000" loext:opacity="100%" style:text-line-through-style="none" style:text-line-through-type="none" style:text-position="0% 100%" style:font-name="Helvetica1" fo:font-size="20pt" fo:letter-spacing="normal" fo:language="en" fo:country="GB" fo:font-style="italic" style:text-underline-style="none" fo:font-weight="normal" fo:background-color="transparent" style:font-size-asian="20pt" style:font-style-asian="italic" style:font-weight-asian="normal" style:font-size-complex="20pt" style:font-style-complex="italic" style:font-weight-complex="normal"/>
    </style:style>
    <style:style style:name="T64" style:family="text">
      <style:text-properties fo:font-variant="normal" fo:text-transform="none" fo:color="#000000" loext:opacity="100%" style:text-line-through-style="none" style:text-line-through-type="none" style:text-position="0% 100%" style:font-name="Helvetica1" fo:font-size="20pt" fo:letter-spacing="normal" fo:language="en" fo:country="DE" fo:font-style="italic" style:text-underline-style="none" fo:font-weight="normal" fo:background-color="transparent" style:font-size-asian="20pt" style:font-style-asian="italic" style:font-weight-asian="normal" style:font-size-complex="20pt" style:font-style-complex="italic" style:font-weight-complex="normal"/>
    </style:style>
    <style:style style:name="T65" style:family="text">
      <style:text-properties fo:font-variant="normal" fo:text-transform="none" fo:color="#000000" loext:opacity="100%" style:text-line-through-style="none" style:text-line-through-type="none" style:text-position="-25% 58%" style:font-name="Helvetica1" fo:font-size="20pt" fo:letter-spacing="normal" fo:language="en" fo:country="DE" fo:font-style="italic" style:text-underline-style="none" fo:font-weight="normal" fo:background-color="transparent" style:font-size-asian="20pt" style:font-style-asian="italic" style:font-weight-asian="normal" style:font-size-complex="20pt" style:font-style-complex="italic" style:font-weight-complex="normal"/>
    </style:style>
    <style:style style:name="T66" style:family="text">
      <style:text-properties fo:font-variant="normal" fo:text-transform="none" fo:color="#000000" loext:opacity="100%" style:text-line-through-style="none" style:text-line-through-type="none" style:text-position="0% 100%" style:font-name="Helvetica1" fo:font-size="20pt" fo:letter-spacing="normal" fo:language="en" fo:country="DE" fo:font-style="italic" style:text-underline-style="none" fo:font-weight="bold" fo:background-color="transparent" style:font-size-asian="20pt" style:font-style-asian="italic" style:font-weight-asian="bold" style:font-size-complex="20pt" style:font-style-complex="italic" style:font-weight-complex="bold"/>
    </style:style>
    <style:style style:name="T67" style:family="text">
      <style:text-properties fo:font-variant="normal" fo:text-transform="none" fo:color="#ff0000" loext:opacity="100%" style:text-line-through-style="none" style:text-line-through-type="none" style:text-position="0% 100%" style:font-name="Helvetica1" fo:font-size="20pt" fo:letter-spacing="normal" fo:language="en" fo:country="DE" fo:font-style="italic" style:text-underline-style="none" fo:font-weight="normal" fo:background-color="transparent" style:font-size-asian="20pt" style:font-style-asian="italic" style:font-weight-asian="normal" style:font-size-complex="20pt" style:font-style-complex="italic" style:font-weight-complex="normal"/>
    </style:style>
    <style:style style:name="T68" style:family="text">
      <style:text-properties fo:font-variant="normal" fo:text-transform="none" fo:color="#000000" loext:opacity="100%" style:text-line-through-style="none" style:text-line-through-type="none" style:text-position="30% 58%" style:font-name="Helvetica1" fo:font-size="20pt" fo:letter-spacing="normal" fo:language="en" fo:country="DE" fo:font-style="italic" style:text-underline-style="none" fo:font-weight="normal" fo:background-color="transparent" style:font-size-asian="20pt" style:font-style-asian="italic" style:font-weight-asian="normal" style:font-size-complex="20pt" style:font-style-complex="italic" style:font-weight-complex="normal"/>
    </style:style>
    <style:style style:name="T69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Helvetica1" fo:font-size="18pt" fo:letter-spacing="normal" fo:language="en" fo:country="GB" fo:font-style="normal" fo:text-shadow="none" style:text-underline-style="none" fo:font-weight="normal" style:letter-kerning="true" fo:background-color="transparent" style:font-name-asian="Noto Sans CJK SC" style:font-size-asian="18pt" style:font-style-asian="normal" style:font-weight-asian="normal" style:font-name-complex="Lohit Devanagari" style:font-size-complex="18pt" style:font-style-complex="normal" style:font-weight-complex="normal" style:text-emphasize="none" style:font-relief="none" style:text-overline-style="none" style:text-overline-color="font-color"/>
    </style:style>
    <style:style style:name="T70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Helvetica1" fo:font-size="18pt" fo:letter-spacing="normal" fo:language="en" fo:country="DE" fo:font-style="normal" fo:text-shadow="none" style:text-underline-style="none" fo:font-weight="normal" style:letter-kerning="true" fo:background-color="transparent" style:font-name-asian="Noto Sans CJK SC" style:font-size-asian="18pt" style:font-style-asian="normal" style:font-weight-asian="normal" style:font-name-complex="Lohit Devanagari" style:font-size-complex="18pt" style:font-style-complex="normal" style:font-weight-complex="normal" style:text-emphasize="none" style:font-relief="none" style:text-overline-style="none" style:text-overline-color="font-color"/>
    </style:style>
    <style:style style:name="T71" style:family="text">
      <style:text-properties fo:font-variant="normal" fo:text-transform="none" fo:color="#000000" loext:opacity="100%" style:text-outline="false" style:text-line-through-style="none" style:text-line-through-type="none" style:text-position="-25% 58%" style:font-name="Helvetica1" fo:font-size="18pt" fo:letter-spacing="normal" fo:language="en" fo:country="DE" fo:font-style="normal" fo:text-shadow="none" style:text-underline-style="none" fo:font-weight="normal" style:letter-kerning="true" fo:background-color="transparent" style:font-name-asian="Noto Sans CJK SC" style:font-size-asian="18pt" style:font-style-asian="normal" style:font-weight-asian="normal" style:font-name-complex="Lohit Devanagari" style:font-size-complex="18pt" style:font-style-complex="normal" style:font-weight-complex="normal" style:text-emphasize="none" style:font-relief="none" style:text-overline-style="none" style:text-overline-color="font-color"/>
    </style:style>
    <style:style style:name="T72" style:family="text">
      <style:text-properties fo:font-variant="normal" fo:text-transform="none" fo:color="#ff0000" loext:opacity="100%" style:text-line-through-style="none" style:text-line-through-type="none" style:text-position="0% 100%" style:font-name="Helvetica1" fo:font-size="18pt" fo:letter-spacing="normal" fo:language="en" fo:country="DE" fo:font-style="normal" style:text-underline-style="none" fo:font-weight="bold" fo:background-color="transparent" style:font-size-asian="18pt" style:font-style-asian="normal" style:font-weight-asian="bold" style:font-size-complex="18pt" style:font-style-complex="normal" style:font-weight-complex="bold"/>
    </style:style>
    <style:style style:name="T73" style:family="text">
      <style:text-properties fo:font-variant="normal" fo:text-transform="none" fo:color="#00b0f0" loext:opacity="100%" style:text-line-through-style="none" style:text-line-through-type="none" style:text-position="0% 100%" style:font-name="Helvetica1" fo:font-size="18pt" fo:letter-spacing="normal" fo:language="en" fo:country="DE" fo:font-style="normal" style:text-underline-style="none" fo:font-weight="bold" fo:background-color="transparent" style:font-size-asian="18pt" style:font-style-asian="normal" style:font-weight-asian="bold" style:font-size-complex="18pt" style:font-style-complex="normal" style:font-weight-complex="bold"/>
    </style:style>
    <style:style style:name="T74" style:family="text">
      <style:text-properties fo:font-variant="normal" fo:text-transform="none" fo:color="#00b050" loext:opacity="100%" style:text-line-through-style="none" style:text-line-through-type="none" style:text-position="0% 100%" style:font-name="Helvetica1" fo:font-size="20pt" fo:letter-spacing="normal" fo:language="en" fo:country="DE" fo:font-style="normal" style:text-underline-style="none" fo:font-weight="bold" fo:background-color="transparent" style:font-size-asian="20pt" style:font-style-asian="normal" style:font-weight-asian="bold" style:font-size-complex="20pt" style:font-style-complex="normal" style:font-weight-complex="bold"/>
    </style:style>
    <style:style style:name="T75" style:family="text">
      <style:text-properties fo:font-variant="normal" fo:text-transform="none" fo:color="#000000" loext:opacity="100%" style:text-line-through-style="none" style:text-line-through-type="none" style:text-position="0% 100%" style:font-name="Helvetica1" fo:font-size="16pt" fo:letter-spacing="normal" fo:language="en" fo:country="DE" fo:font-style="normal" style:text-underline-style="none" fo:font-weight="normal" fo:background-color="transparent" style:font-size-asian="16pt" style:font-style-asian="normal" style:font-weight-asian="normal" style:font-size-complex="16pt" style:font-style-complex="normal" style:font-weight-complex="normal"/>
    </style:style>
    <style:style style:name="T76" style:family="text">
      <style:text-properties fo:font-variant="normal" fo:text-transform="none" fo:color="#000000" loext:opacity="100%" style:text-line-through-style="none" style:text-line-through-type="none" style:text-position="0% 100%" style:font-name="Helvetica1" fo:font-size="20pt" fo:letter-spacing="normal" fo:language="en" fo:country="DE" fo:font-style="normal" style:text-underline-style="none" fo:font-weight="bold" fo:background-color="transparent" style:font-size-asian="20pt" style:font-style-asian="normal" style:font-weight-asian="bold" style:font-size-complex="20pt" style:font-style-complex="normal" style:font-weight-complex="bold"/>
    </style:style>
    <style:style style:name="T77" style:family="text">
      <style:text-properties fo:font-variant="normal" fo:text-transform="none" fo:color="#ff0000" loext:opacity="100%" style:text-line-through-style="none" style:text-line-through-type="none" style:text-position="0% 100%" style:font-name="Helvetica1" fo:font-size="24pt" fo:letter-spacing="normal" fo:language="en" fo:country="DE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T78" style:family="text">
      <style:text-properties fo:font-variant="normal" fo:text-transform="none" fo:color="#000000" loext:opacity="100%" style:text-line-through-style="none" style:text-line-through-type="none" style:text-position="0% 100%" style:font-name="Chalkboard SE" fo:font-size="36pt" fo:letter-spacing="normal" fo:language="en" fo:country="DE" fo:font-style="normal" style:text-underline-style="none" fo:font-weight="bold" fo:background-color="transparent" style:font-size-asian="36pt" style:font-style-asian="normal" style:font-weight-asian="bold" style:font-name-complex="Cavolini2" style:font-size-complex="36pt" style:font-style-complex="normal" style:font-weight-complex="bold"/>
    </style:style>
    <style:style style:name="T79" style:family="text">
      <style:text-properties fo:font-variant="normal" fo:text-transform="none" fo:color="#0070c0" loext:opacity="100%" style:text-line-through-style="none" style:text-line-through-type="none" style:text-position="0% 100%" style:font-name="Calibri1" fo:font-size="36pt" fo:letter-spacing="normal" fo:language="en" fo:country="GB" fo:font-style="normal" style:text-underline-style="none" fo:font-weight="bold" fo:background-color="transparent" style:font-name-asian="Calibri1" style:font-size-asian="36pt" style:font-style-asian="normal" style:font-weight-asian="bold" style:font-name-complex="Calibri1" style:font-size-complex="36pt" style:font-style-complex="normal" style:font-weight-complex="bold"/>
    </style:style>
    <style:style style:name="T80" style:family="text">
      <style:text-properties fo:font-variant="normal" fo:text-transform="none" fo:color="#0070c0" loext:opacity="100%" style:text-line-through-style="none" style:text-line-through-type="none" style:text-position="0% 100%" style:font-name="Calibri1" fo:font-size="36pt" fo:letter-spacing="normal" fo:language="en" fo:country="US" fo:font-style="normal" style:text-underline-style="none" fo:font-weight="bold" fo:background-color="transparent" style:font-name-asian="Calibri1" style:font-size-asian="36pt" style:font-style-asian="normal" style:font-weight-asian="bold" style:font-name-complex="Calibri1" style:font-size-complex="36pt" style:font-style-complex="normal" style:font-weight-complex="bold"/>
    </style:style>
    <style:style style:name="T81" style:family="text">
      <style:text-properties fo:font-variant="normal" fo:text-transform="none" fo:color="#000000" loext:opacity="100%" style:text-line-through-style="none" style:text-line-through-type="none" style:text-position="0% 100%" style:font-name="Chalkboard SE" fo:font-size="18pt" fo:letter-spacing="normal" fo:language="en" fo:country="DE" fo:font-style="normal" style:text-underline-style="none" fo:font-weight="normal" fo:background-color="transparent" style:font-name-asian="Calibri1" style:font-size-asian="18pt" style:font-style-asian="normal" style:font-weight-asian="normal" style:font-name-complex="Cavolini2" style:font-size-complex="18pt" style:font-style-complex="normal" style:font-weight-complex="normal"/>
    </style:style>
    <style:style style:name="T82" style:family="text">
      <style:text-properties fo:font-variant="normal" fo:text-transform="none" fo:color="#000000" loext:opacity="100%" style:text-line-through-style="none" style:text-line-through-type="none" style:text-position="0% 100%" style:font-name="Chalkboard SE2" fo:font-size="18pt" fo:letter-spacing="normal" fo:language="en" fo:country="DE" fo:font-style="normal" style:text-underline-style="none" fo:font-weight="normal" fo:background-color="transparent" style:font-name-asian="Calibri1" style:font-size-asian="18pt" style:font-style-asian="normal" style:font-weight-asian="normal" style:font-name-complex="Cavolini" style:font-size-complex="18pt" style:font-style-complex="normal" style:font-weight-complex="normal"/>
    </style:style>
    <style:style style:name="T83" style:family="text">
      <style:text-properties fo:font-variant="normal" fo:text-transform="none" fo:color="#000000" loext:opacity="100%" style:text-line-through-style="none" style:text-line-through-type="none" style:text-position="0% 100%" style:font-name="Chalkboard SE2" fo:font-size="18pt" fo:letter-spacing="normal" fo:language="en" fo:country="GB" fo:font-style="normal" style:text-underline-style="none" fo:font-weight="normal" fo:background-color="transparent" style:font-name-asian="Calibri1" style:font-size-asian="18pt" style:font-style-asian="normal" style:font-weight-asian="normal" style:font-name-complex="Cavolini" style:font-size-complex="18pt" style:font-style-complex="normal" style:font-weight-complex="normal"/>
    </style:style>
    <style:style style:name="T84" style:family="text">
      <style:text-properties fo:font-variant="normal" fo:text-transform="none" fo:color="#4472c4" loext:opacity="100%" style:text-line-through-style="none" style:text-line-through-type="none" style:text-position="0% 100%" style:font-name="Calibri Light1" fo:font-size="36pt" fo:letter-spacing="normal" fo:language="en" fo:country="DE" fo:font-style="normal" style:text-underline-style="none" fo:font-weight="normal" fo:background-color="transparent" style:font-size-asian="36pt" style:font-style-asian="normal" style:font-weight-asian="normal" style:font-size-complex="36pt" style:font-style-complex="normal" style:font-weight-complex="normal"/>
    </style:style>
    <style:style style:name="T85" style:family="text">
      <style:text-properties fo:font-variant="normal" fo:text-transform="none" fo:color="#000000" loext:opacity="100%" style:text-line-through-style="none" style:text-line-through-type="none" style:text-position="0% 100%" style:font-name="Calibri1" fo:font-size="18pt" fo:letter-spacing="normal" fo:language="en" fo:country="GB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T86" style:family="text">
      <style:text-properties fo:font-variant="normal" fo:text-transform="none" fo:color="#4472c4" loext:opacity="100%" style:text-line-through-style="none" style:text-line-through-type="none" style:text-position="0% 100%" style:font-name="Calibri1" fo:font-size="18pt" fo:letter-spacing="normal" fo:language="en" fo:country="GB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T87" style:family="text">
      <style:text-properties fo:font-variant="normal" fo:text-transform="none" fo:color="#ff0000" loext:opacity="100%" style:text-line-through-style="none" style:text-line-through-type="none" style:text-position="0% 100%" style:font-name="Helvetica" fo:font-size="18pt" fo:letter-spacing="normal" fo:language="en" fo:country="GB" fo:font-style="normal" style:text-underline-style="none" fo:font-weight="normal" fo:background-color="transparent" style:font-size-asian="18pt" style:font-style-asian="normal" style:font-weight-asian="normal" style:font-name-complex="Helvetica" style:font-size-complex="18pt" style:font-style-complex="normal" style:font-weight-complex="normal"/>
    </style:style>
    <style:style style:name="T88" style:family="text">
      <style:text-properties fo:font-variant="normal" fo:text-transform="none" fo:color="#ff0000" loext:opacity="100%" style:text-line-through-style="none" style:text-line-through-type="none" style:text-position="0% 100%" style:font-name="Helvetica" fo:font-size="18pt" fo:letter-spacing="normal" fo:language="en" fo:country="DE" fo:font-style="normal" style:text-underline-style="none" fo:font-weight="normal" fo:background-color="transparent" style:font-size-asian="18pt" style:font-style-asian="normal" style:font-weight-asian="normal" style:font-name-complex="Helvetica" style:font-size-complex="18pt" style:font-style-complex="normal" style:font-weight-complex="normal"/>
    </style:style>
    <style:style style:name="T89" style:family="text">
      <style:text-properties fo:font-variant="normal" fo:text-transform="none" fo:color="#000000" loext:opacity="100%" style:text-line-through-style="none" style:text-line-through-type="none" style:text-position="0% 100%" style:font-name="Helvetica" fo:font-size="18pt" fo:letter-spacing="normal" fo:language="en" fo:country="US" fo:font-style="normal" style:text-underline-style="none" fo:font-weight="normal" fo:background-color="transparent" style:font-name-asian="Calibri1" style:font-size-asian="18pt" style:font-style-asian="normal" style:font-weight-asian="normal" style:font-name-complex="Helvetica" style:font-size-complex="18pt" style:font-style-complex="normal" style:font-weight-complex="normal"/>
    </style:style>
    <style:style style:name="T90" style:family="text">
      <style:text-properties fo:font-variant="normal" fo:text-transform="none" fo:color="#000000" loext:opacity="100%" style:text-line-through-style="none" style:text-line-through-type="none" style:text-position="0% 100%" style:font-name="Calibri1" fo:font-size="18pt" fo:letter-spacing="normal" fo:language="en" fo:country="US" fo:font-style="normal" style:text-underline-style="none" fo:font-weight="normal" fo:background-color="transparent" style:font-name-asian="Calibri1" style:font-size-asian="18pt" style:font-style-asian="normal" style:font-weight-asian="normal" style:font-name-complex="Calibri1" style:font-size-complex="18pt" style:font-style-complex="normal" style:font-weight-complex="normal"/>
    </style:style>
    <style:style style:name="T91" style:family="text">
      <style:text-properties fo:font-variant="normal" fo:text-transform="none" fo:color="#000000" loext:opacity="100%" style:text-line-through-style="none" style:text-line-through-type="none" style:text-position="0% 100%" style:font-name="Helvetica1" fo:font-size="20pt" fo:letter-spacing="normal" fo:language="en" fo:country="GB" fo:font-style="normal" style:text-underline-style="none" fo:font-weight="bold" fo:background-color="transparent" style:font-size-asian="20pt" style:font-style-asian="normal" style:font-weight-asian="bold" style:font-size-complex="20pt" style:font-style-complex="normal" style:font-weight-complex="bold"/>
    </style:style>
    <style:style style:name="T92" style:family="text">
      <style:text-properties fo:font-variant="normal" fo:text-transform="none" fo:color="#000000" loext:opacity="100%" style:text-line-through-style="none" style:text-line-through-type="none" style:text-position="-25% 58%" style:font-name="Helvetica1" fo:font-size="20pt" fo:letter-spacing="normal" fo:language="en" fo:country="DE" fo:font-style="normal" style:text-underline-style="none" fo:font-weight="bold" fo:background-color="transparent" style:font-size-asian="20pt" style:font-style-asian="normal" style:font-weight-asian="bold" style:font-size-complex="20pt" style:font-style-complex="normal" style:font-weight-complex="bold"/>
    </style:style>
    <style:style style:name="T93" style:family="text">
      <style:text-properties fo:font-variant="normal" fo:text-transform="none" fo:color="#ff0000" loext:opacity="100%" style:text-outline="false" style:text-line-through-style="none" style:text-line-through-type="none" style:text-position="0% 100%" style:font-name="Helvetica1" fo:font-size="18pt" fo:letter-spacing="normal" fo:language="en" fo:country="DE" fo:font-style="normal" fo:text-shadow="none" style:text-underline-style="none" fo:font-weight="bold" style:letter-kerning="true" fo:background-color="transparent" style:font-name-asian="Noto Sans CJK SC" style:font-size-asian="18pt" style:font-style-asian="normal" style:font-weight-asian="bold" style:font-name-complex="Lohit Devanagari" style:font-size-complex="18pt" style:font-style-complex="normal" style:font-weight-complex="bold" style:text-emphasize="none" style:font-relief="none" style:text-overline-style="none" style:text-overline-color="font-color"/>
    </style:style>
    <style:style style:name="T94" style:family="text">
      <style:text-properties fo:font-variant="normal" fo:text-transform="none" fo:color="#00a933" loext:opacity="100%" style:text-line-through-style="none" style:text-line-through-type="none" style:text-position="0% 100%" style:font-name="padmaa1" fo:font-size="18pt" fo:letter-spacing="normal" fo:language="en" fo:country="GB" fo:font-style="normal" style:text-underline-style="none" fo:font-weight="bold" fo:background-color="transparent" style:font-name-asian="padmaa1" style:font-size-asian="18pt" style:font-style-asian="normal" style:font-weight-asian="bold" style:font-name-complex="padmaa1" style:font-size-complex="18pt" style:font-style-complex="normal" style:font-weight-complex="bold"/>
    </style:style>
    <style:style style:name="T95" style:family="text">
      <style:text-properties fo:font-variant="normal" fo:text-transform="none" fo:color="#00b050" loext:opacity="100%" style:text-line-through-style="none" style:text-line-through-type="none" style:text-position="0% 100%" style:font-name="Helvetica1" fo:font-size="18pt" fo:letter-spacing="normal" fo:language="en" fo:country="DE" fo:font-style="normal" style:text-underline-style="none" fo:font-weight="bold" fo:background-color="transparent" style:font-size-asian="18pt" style:font-style-asian="normal" style:font-weight-asian="bold" style:font-size-complex="18pt" style:font-style-complex="normal" style:font-weight-complex="bold"/>
    </style:style>
    <style:style style:name="T96" style:family="text">
      <style:text-properties fo:font-variant="normal" fo:text-transform="none" fo:color="#ff0000" loext:opacity="100%" style:text-line-through-style="none" style:text-line-through-type="none" style:text-position="0% 100%" style:font-name="padmaa1" fo:font-size="18pt" fo:letter-spacing="normal" fo:language="en" fo:country="GB" fo:font-style="normal" style:text-underline-style="none" fo:font-weight="bold" fo:background-color="transparent" style:font-name-asian="padmaa1" style:font-size-asian="18pt" style:font-style-asian="normal" style:font-weight-asian="bold" style:font-name-complex="padmaa1" style:font-size-complex="18pt" style:font-style-complex="normal" style:font-weight-complex="bold"/>
    </style:style>
    <style:style style:name="T97" style:family="text">
      <style:text-properties fo:font-variant="normal" fo:text-transform="none" fo:color="#000000" loext:opacity="100%" style:text-line-through-style="none" style:text-line-through-type="none" style:text-position="0% 100%" style:font-name="Calibri1" fo:font-size="14pt" fo:letter-spacing="normal" fo:language="en" fo:country="DE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/>
    </style:style>
    <style:style style:name="T98" style:family="text">
      <style:text-properties fo:font-variant="normal" fo:text-transform="none" fo:color="#000000" loext:opacity="100%" style:text-line-through-style="none" style:text-line-through-type="none" style:text-position="0% 100%" style:font-name="Calibri1" fo:font-size="20pt" fo:letter-spacing="normal" fo:language="en" fo:country="DE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T99" style:family="text">
      <style:text-properties fo:font-variant="normal" fo:text-transform="none" fo:color="#000000" loext:opacity="100%" style:text-line-through-style="none" style:text-line-through-type="none" style:text-position="0% 100%" style:font-name="Calibri1" fo:font-size="18pt" fo:letter-spacing="normal" fo:language="en" fo:country="DE" fo:font-style="normal" style:text-underline-style="none" fo:font-weight="bold" fo:background-color="transparent" style:font-size-asian="18pt" style:font-style-asian="normal" style:font-weight-asian="bold" style:font-size-complex="18pt" style:font-style-complex="normal" style:font-weight-complex="bold"/>
    </style:style>
    <style:style style:name="T100" style:family="text">
      <style:text-properties fo:font-variant="normal" fo:text-transform="none" fo:color="#c00000" loext:opacity="100%" style:text-line-through-style="none" style:text-line-through-type="none" style:text-position="0% 100%" style:font-name="Helvetica1" fo:font-size="18pt" fo:letter-spacing="normal" fo:language="en" fo:country="DE" fo:font-style="normal" style:text-underline-style="none" fo:font-weight="bold" fo:background-color="transparent" style:font-size-asian="18pt" style:font-style-asian="normal" style:font-weight-asian="bold" style:font-size-complex="18pt" style:font-style-complex="normal" style:font-weight-complex="bold"/>
    </style:style>
    <style:style style:name="T101" style:family="text">
      <style:text-properties fo:font-variant="normal" fo:text-transform="none" fo:color="#c00000" loext:opacity="100%" style:text-line-through-style="none" style:text-line-through-type="none" style:text-position="-25% 58%" style:font-name="Helvetica1" fo:font-size="18pt" fo:letter-spacing="normal" fo:language="en" fo:country="DE" fo:font-style="normal" style:text-underline-style="none" fo:font-weight="bold" fo:background-color="transparent" style:font-size-asian="18pt" style:font-style-asian="normal" style:font-weight-asian="bold" style:font-size-complex="18pt" style:font-style-complex="normal" style:font-weight-complex="bold"/>
    </style:style>
    <style:style style:name="T102" style:family="text">
      <style:text-properties fo:font-variant="normal" fo:text-transform="none" fo:color="#0070c0" loext:opacity="100%" style:text-line-through-style="none" style:text-line-through-type="none" style:text-position="0% 100%" style:font-name="Helvetica1" fo:font-size="22pt" fo:letter-spacing="normal" fo:language="en" fo:country="DE" fo:font-style="normal" style:text-underline-style="none" fo:font-weight="bold" fo:background-color="transparent" style:font-size-asian="22pt" style:font-style-asian="normal" style:font-weight-asian="bold" style:font-size-complex="22pt" style:font-style-complex="normal" style:font-weight-complex="bold"/>
    </style:style>
    <style:style style:name="T103" style:family="text">
      <style:text-properties fo:font-variant="normal" fo:text-transform="none" fo:color="#70ad47" loext:opacity="100%" style:text-line-through-style="none" style:text-line-through-type="none" style:text-position="0% 100%" style:font-name="Helvetica1" fo:font-size="24pt" fo:letter-spacing="normal" fo:language="en" fo:country="DE" fo:font-style="normal" style:text-underline-style="none" fo:font-weight="bold" fo:background-color="transparent" style:font-size-asian="24pt" style:font-style-asian="normal" style:font-weight-asian="bold" style:font-size-complex="24pt" style:font-style-complex="normal" style:font-weight-complex="bold"/>
    </style:style>
    <style:style style:name="T104" style:family="text">
      <style:text-properties fo:font-variant="normal" fo:text-transform="none" fo:color="#4472c4" loext:opacity="100%" style:text-line-through-style="none" style:text-line-through-type="none" style:text-position="0% 100%" style:font-name="Helvetica1" fo:font-size="20pt" fo:letter-spacing="normal" fo:language="en" fo:country="DE" fo:font-style="normal" style:text-underline-style="none" fo:font-weight="bold" fo:background-color="transparent" style:font-size-asian="20pt" style:font-style-asian="normal" style:font-weight-asian="bold" style:font-size-complex="20pt" style:font-style-complex="normal" style:font-weight-complex="bold"/>
    </style:style>
    <style:style style:name="T105" style:family="text">
      <style:text-properties fo:font-variant="normal" fo:text-transform="none" fo:color="#4472c4" loext:opacity="100%" style:text-line-through-style="none" style:text-line-through-type="none" style:text-position="-25% 58%" style:font-name="Helvetica1" fo:font-size="20pt" fo:letter-spacing="normal" fo:language="en" fo:country="DE" fo:font-style="normal" style:text-underline-style="none" fo:font-weight="bold" fo:background-color="transparent" style:font-size-asian="20pt" style:font-style-asian="normal" style:font-weight-asian="bold" style:font-size-complex="20pt" style:font-style-complex="normal" style:font-weight-complex="bold"/>
    </style:style>
    <style:style style:name="T106" style:family="text">
      <style:text-properties fo:font-variant="normal" fo:text-transform="none" fo:color="#000000" loext:opacity="100%" style:text-line-through-style="none" style:text-line-through-type="none" style:text-position="0% 100%" style:font-name="Helvetica1" fo:font-size="24pt" fo:letter-spacing="normal" fo:language="en" fo:country="GB" fo:font-style="normal" style:text-underline-style="none" fo:font-weight="bold" fo:background-color="transparent" style:font-size-asian="24pt" style:font-style-asian="normal" style:font-weight-asian="bold" style:font-size-complex="24pt" style:font-style-complex="normal" style:font-weight-complex="bold"/>
    </style:style>
    <style:style style:name="T107" style:family="text">
      <style:text-properties fo:font-variant="normal" fo:text-transform="none" fo:color="#00b050" loext:opacity="100%" style:text-line-through-style="none" style:text-line-through-type="none" style:text-position="0% 100%" style:font-name="Helvetica1" fo:font-size="18pt" fo:letter-spacing="normal" fo:language="en" fo:country="GB" fo:font-style="normal" style:text-underline-style="none" fo:font-weight="bold" fo:background-color="transparent" style:font-size-asian="18pt" style:font-style-asian="normal" style:font-weight-asian="bold" style:font-size-complex="18pt" style:font-style-complex="normal" style:font-weight-complex="bold"/>
    </style:style>
    <style:style style:name="T108" style:family="text">
      <style:text-properties fo:font-variant="normal" fo:text-transform="none" fo:color="#ff0000" loext:opacity="100%" style:text-line-through-style="none" style:text-line-through-type="none" style:text-position="0% 100%" style:font-name="Helvetica1" fo:font-size="18pt" fo:letter-spacing="normal" fo:language="en" fo:country="GB" fo:font-style="normal" style:text-underline-style="none" fo:font-weight="bold" fo:background-color="transparent" style:font-size-asian="18pt" style:font-style-asian="normal" style:font-weight-asian="bold" style:font-size-complex="18pt" style:font-style-complex="normal" style:font-weight-complex="bold"/>
    </style:style>
    <style:style style:name="T109" style:family="text">
      <style:text-properties fo:font-variant="normal" fo:text-transform="none" fo:color="#c00000" loext:opacity="100%" style:text-line-through-style="none" style:text-line-through-type="none" style:text-position="0% 100%" style:font-name="Calibri Light1" fo:font-size="28pt" fo:letter-spacing="normal" fo:language="en" fo:country="DE" fo:font-style="normal" style:text-underline-style="solid" style:text-underline-width="auto" style:text-underline-color="font-color" fo:font-weight="normal" fo:background-color="transparent" style:font-size-asian="36pt" style:font-style-asian="normal" style:font-weight-asian="normal" style:font-size-complex="36pt" style:font-style-complex="normal" style:font-weight-complex="normal"/>
    </style:style>
    <style:style style:name="T110" style:family="text">
      <style:text-properties fo:font-variant="normal" fo:text-transform="none" fo:color="#c00000" loext:opacity="100%" style:text-line-through-style="none" style:text-line-through-type="none" style:text-position="0% 100%" style:font-name="Calibri Light1" fo:font-size="28pt" fo:letter-spacing="normal" fo:language="en" fo:country="DE" fo:font-style="normal" style:text-underline-style="none" fo:font-weight="normal" fo:background-color="transparent" style:font-size-asian="36pt" style:font-style-asian="normal" style:font-weight-asian="normal" style:font-size-complex="36pt" style:font-style-complex="normal" style:font-weight-complex="normal"/>
    </style:style>
    <style:style style:name="T111" style:family="text">
      <style:text-properties fo:font-variant="normal" fo:text-transform="none" style:text-line-through-style="none" style:text-line-through-type="none" style:font-name="Abyssinica SIL" fo:font-size="14pt" style:text-underline-style="none" style:text-overline-style="none" style:text-overline-color="font-color"/>
    </style:style>
    <style:style style:name="T112" style:family="text">
      <style:text-properties fo:font-variant="normal" fo:text-transform="none" style:use-window-font-color="true" loext:opacity="0%" style:text-outline="false" style:text-line-through-style="none" style:text-line-through-type="none" style:font-name="Abyssinica SIL" fo:font-size="14pt" fo:font-style="normal" fo:text-shadow="none" style:text-underline-style="none" fo:font-weight="normal" style:letter-kerning="true" style:font-name-asian="Noto Sans CJK SC" style:font-size-asian="18pt" style:font-style-asian="normal" style:font-weight-asian="normal" style:font-name-complex="Lohit Devanagari" style:font-size-complex="18pt" style:font-style-complex="normal" style:font-weight-complex="normal" style:text-emphasize="none" style:font-relief="none" style:text-overline-style="none" style:text-overline-color="font-color"/>
    </style:style>
    <style:style style:name="T113" style:family="text">
      <style:text-properties fo:font-variant="normal" fo:text-transform="none" style:text-line-through-style="none" style:text-line-through-type="none" style:font-name="Abyssinica SIL" fo:font-size="16pt" style:text-underline-style="none" style:text-overline-style="none" style:text-overline-color="font-color"/>
    </style:style>
    <style:style style:name="T114" style:family="text">
      <style:text-properties fo:font-variant="normal" fo:text-transform="none" style:text-line-through-style="none" style:text-line-through-type="none" style:font-name="DejaVu Math TeX Gyre" fo:font-size="14pt" style:text-underline-style="none" style:font-name-asian="DejaVu Math TeX Gyre" style:font-name-complex="DejaVu Math TeX Gyre" style:text-overline-style="none" style:text-overline-color="font-color"/>
    </style:style>
    <style:style style:name="T115" style:family="text">
      <style:text-properties fo:font-variant="normal" fo:text-transform="none" style:text-line-through-style="none" style:text-line-through-type="none" style:font-name="Liberation Sans" fo:font-size="14pt" style:text-underline-style="none" style:font-name-asian="DejaVu Math TeX Gyre" style:font-name-complex="DejaVu Math TeX Gyre" style:text-overline-style="none" style:text-overline-color="font-color"/>
    </style:style>
    <style:style style:name="T116" style:family="text">
      <style:text-properties fo:font-variant="normal" fo:text-transform="none" fo:color="#ff2f92" loext:opacity="100%" style:text-line-through-style="none" style:text-line-through-type="none" style:text-position="0% 100%" style:font-name="Chalkboard SE2" fo:font-size="36pt" fo:letter-spacing="normal" fo:language="en" fo:country="DE" fo:font-style="normal" style:text-underline-style="none" fo:font-weight="bold" fo:background-color="transparent" style:font-size-asian="36pt" style:font-style-asian="normal" style:font-weight-asian="bold" style:font-name-complex="Cavolini" style:font-size-complex="36pt" style:font-style-complex="normal" style:font-weight-complex="bold"/>
    </style:style>
    <style:style style:name="T117" style:family="text">
      <style:text-properties fo:font-variant="normal" fo:text-transform="none" fo:color="#ff2f92" loext:opacity="100%" style:text-line-through-style="none" style:text-line-through-type="none" style:text-position="0% 100%" style:font-name="Calibri Light1" fo:font-size="36pt" fo:letter-spacing="normal" fo:language="en" fo:country="DE" fo:font-style="normal" style:text-underline-style="none" fo:font-weight="normal" fo:background-color="transparent" style:font-size-asian="36pt" style:font-style-asian="normal" style:font-weight-asian="normal" style:font-size-complex="36pt" style:font-style-complex="normal" style:font-weight-complex="normal"/>
    </style:style>
    <style:style style:name="T118" style:family="text">
      <style:text-properties fo:font-variant="normal" fo:text-transform="none" fo:color="#000000" loext:opacity="100%" style:text-line-through-style="none" style:text-line-through-type="none" style:text-position="0% 100%" style:font-name="padmaa1" fo:font-size="18pt" fo:letter-spacing="normal" fo:language="en" fo:country="DE" fo:font-style="normal" style:text-underline-style="none" fo:font-weight="normal" fo:background-color="transparent" style:font-name-asian="padmaa1" style:font-size-asian="18pt" style:font-style-asian="normal" style:font-weight-asian="normal" style:font-name-complex="padmaa1" style:font-size-complex="18pt" style:font-style-complex="normal" style:font-weight-complex="normal"/>
    </style:style>
    <style:style style:name="T119" style:family="text">
      <style:text-properties fo:font-variant="normal" fo:text-transform="none" fo:color="#0432ff" loext:opacity="100%" style:text-line-through-style="none" style:text-line-through-type="none" style:text-position="0% 100%" style:font-name="Helvetica1" fo:font-size="20pt" fo:letter-spacing="normal" fo:language="en" fo:country="DE" fo:font-style="normal" style:text-underline-style="none" fo:font-weight="normal" fo:background-color="transparent" style:font-size-asian="22pt" style:font-style-asian="normal" style:font-weight-asian="normal" style:font-size-complex="22pt" style:font-style-complex="normal" style:font-weight-complex="normal"/>
    </style:style>
    <style:style style:name="T120" style:family="text">
      <style:text-properties fo:color="#0432ff" loext:opacity="100%" fo:font-size="12pt" fo:font-style="italic"/>
    </style:style>
    <style:style style:name="T121" style:family="text">
      <style:text-properties style:font-name="Liberation Serif2" fo:font-size="12pt"/>
    </style:style>
    <style:style style:name="T122" style:family="text">
      <style:text-properties fo:color="#000000" loext:opacity="100%" fo:font-size="12pt" fo:font-style="italic"/>
    </style:style>
    <style:style style:name="T123" style:family="text">
      <style:text-properties fo:color="#ffbf00" loext:opacity="100%" style:font-name="Liberation Serif2" fo:font-size="12pt"/>
    </style:style>
    <style:style style:name="T124" style:family="text">
      <style:text-properties fo:font-variant="normal" fo:text-transform="none" fo:color="#4472c4" loext:opacity="100%" style:text-line-through-style="none" style:text-line-through-type="none" style:text-position="0% 100%" style:font-name="Helvetica1" fo:font-size="20pt" fo:letter-spacing="normal" fo:language="en" fo:country="DE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T125" style:family="text">
      <style:text-properties fo:font-variant="normal" fo:text-transform="none" fo:color="#000000" loext:opacity="100%" style:text-line-through-style="none" style:text-line-through-type="none" style:text-position="0% 100%" style:font-name="Helvetica" fo:font-size="18pt" fo:letter-spacing="normal" fo:language="en" fo:country="US" fo:font-style="normal" style:text-underline-style="none" fo:font-weight="normal" fo:background-color="transparent" style:font-size-asian="18pt" style:font-style-asian="normal" style:font-weight-asian="normal" style:font-name-complex="Helvetica" style:font-size-complex="18pt" style:font-style-complex="normal" style:font-weight-complex="normal"/>
    </style:style>
    <style:style style:name="T126" style:family="text">
      <style:text-properties fo:font-variant="normal" fo:text-transform="none" fo:color="#008f00" loext:opacity="100%" style:text-line-through-style="none" style:text-line-through-type="none" style:text-position="0% 100%" style:font-name="Chalkboard SE2" fo:font-size="36pt" fo:letter-spacing="normal" fo:language="en" fo:country="DE" fo:font-style="normal" style:text-underline-style="none" fo:font-weight="bold" fo:background-color="transparent" style:font-size-asian="36pt" style:font-style-asian="normal" style:font-weight-asian="bold" style:font-name-complex="Cavolini" style:font-size-complex="36pt" style:font-style-complex="normal" style:font-weight-complex="bold"/>
    </style:style>
    <style:style style:name="T127" style:family="text">
      <style:text-properties fo:font-variant="normal" fo:text-transform="none" fo:color="#008f00" loext:opacity="100%" style:text-line-through-style="none" style:text-line-through-type="none" style:text-position="0% 100%" style:font-name="Chalkboard SE2" fo:font-size="28pt" fo:letter-spacing="normal" fo:language="en" fo:country="DE" fo:font-style="normal" style:text-underline-style="none" fo:font-weight="bold" fo:background-color="transparent" style:font-size-asian="28pt" style:font-style-asian="normal" style:font-weight-asian="bold" style:font-name-complex="Cavolini" style:font-size-complex="28pt" style:font-style-complex="normal" style:font-weight-complex="bold"/>
    </style:style>
    <style:style style:name="T128" style:family="text">
      <style:text-properties fo:font-variant="normal" fo:text-transform="none" fo:color="#008f00" loext:opacity="100%" style:text-line-through-style="none" style:text-line-through-type="none" style:text-position="0% 100%" style:font-name="Chalkboard SE2" fo:font-size="28pt" fo:letter-spacing="normal" fo:language="en" fo:country="GB" fo:font-style="normal" style:text-underline-style="none" fo:font-weight="bold" fo:background-color="transparent" style:font-size-asian="28pt" style:font-style-asian="normal" style:font-weight-asian="bold" style:font-name-complex="Cavolini" style:font-size-complex="28pt" style:font-style-complex="normal" style:font-weight-complex="bold"/>
    </style:style>
    <style:style style:name="T129" style:family="text">
      <style:text-properties fo:font-variant="normal" fo:text-transform="none" fo:color="#70ad47" loext:opacity="100%" style:text-line-through-style="none" style:text-line-through-type="none" style:text-position="0% 100%" style:font-name="Calibri Light1" fo:font-size="36pt" fo:letter-spacing="normal" fo:language="en" fo:country="DE" fo:font-style="normal" style:text-underline-style="none" fo:font-weight="normal" fo:background-color="transparent" style:font-size-asian="36pt" style:font-style-asian="normal" style:font-weight-asian="normal" style:font-size-complex="36pt" style:font-style-complex="normal" style:font-weight-complex="normal"/>
    </style:style>
    <style:style style:name="T130" style:family="text">
      <style:text-properties fo:font-variant="normal" fo:text-transform="none" fo:color="#000000" loext:opacity="100%" style:text-line-through-style="none" style:text-line-through-type="none" style:text-position="0% 100%" style:font-name="Helvetica1" fo:font-size="18pt" fo:letter-spacing="normal" fo:language="en" fo:country="GB" fo:font-style="normal" style:text-underline-style="none" fo:font-weight="bold" fo:background-color="transparent" style:font-size-asian="18pt" style:font-style-asian="normal" style:font-weight-asian="bold" style:font-size-complex="18pt" style:font-style-complex="normal" style:font-weight-complex="bold"/>
    </style:style>
    <style:style style:name="T131" style:family="text">
      <style:text-properties fo:font-variant="normal" fo:text-transform="none" style:text-line-through-style="none" style:text-line-through-type="none" style:text-position="0% 100%" fo:font-size="12pt" fo:letter-spacing="normal" fo:language="en" fo:country="DE" fo:font-style="normal" style:text-underline-style="none" fo:font-weight="normal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T132" style:family="text">
      <style:text-properties fo:font-variant="normal" fo:text-transform="none" fo:color="#00b0f0" loext:opacity="100%" style:text-line-through-style="none" style:text-line-through-type="none" style:text-position="0% 100%" style:font-name="Helvetica1" fo:font-size="22pt" fo:letter-spacing="normal" fo:language="en" fo:country="GB" fo:font-style="normal" style:text-underline-style="none" fo:font-weight="normal" fo:background-color="transparent" style:font-size-asian="22pt" style:font-style-asian="normal" style:font-weight-asian="normal" style:font-size-complex="22pt" style:font-style-complex="normal" style:font-weight-complex="normal"/>
    </style:style>
    <style:style style:name="T133" style:family="text">
      <style:text-properties fo:font-variant="normal" fo:text-transform="none" fo:color="#00b0f0" loext:opacity="100%" style:text-line-through-style="none" style:text-line-through-type="none" style:text-position="0% 100%" style:font-name="Helvetica1" fo:font-size="22pt" fo:letter-spacing="normal" fo:language="en" fo:country="DE" fo:font-style="normal" style:text-underline-style="none" fo:font-weight="normal" fo:background-color="transparent" style:font-size-asian="22pt" style:font-style-asian="normal" style:font-weight-asian="normal" style:font-size-complex="22pt" style:font-style-complex="normal" style:font-weight-complex="normal"/>
    </style:style>
    <style:style style:name="T134" style:family="text">
      <style:text-properties fo:font-variant="normal" fo:text-transform="none" fo:color="#ff0000" loext:opacity="100%" style:text-line-through-style="none" style:text-line-through-type="none" style:text-position="0% 100%" style:font-name="Helvetica1" fo:font-size="18pt" fo:letter-spacing="normal" fo:language="en" fo:country="DE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T135" style:family="text">
      <style:text-properties fo:font-variant="normal" fo:text-transform="none" fo:color="#c9211e" loext:opacity="100%" style:text-line-through-style="none" style:text-line-through-type="none" style:text-position="0% 100%" style:font-name="Helvetica1" fo:font-size="18pt" fo:letter-spacing="normal" fo:language="en" fo:country="DE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T136" style:family="text">
      <style:text-properties fo:font-variant="normal" fo:text-transform="none" fo:color="#008f00" loext:opacity="100%" style:text-line-through-style="none" style:text-line-through-type="none" style:text-position="0% 100%" style:font-name="Helvetica1" fo:font-size="20pt" fo:letter-spacing="normal" fo:language="en" fo:country="DE" fo:font-style="normal" style:text-underline-style="none" fo:font-weight="bold" fo:background-color="transparent" style:font-size-asian="20pt" style:font-style-asian="normal" style:font-weight-asian="bold" style:font-size-complex="20pt" style:font-style-complex="normal" style:font-weight-complex="bold"/>
    </style:style>
    <style:style style:name="T137" style:family="text">
      <style:text-properties fo:font-variant="normal" fo:text-transform="none" fo:color="#000000" loext:opacity="100%" style:text-line-through-style="none" style:text-line-through-type="none" style:text-position="0% 100%" style:font-name="Helvetica1" fo:font-size="16pt" fo:letter-spacing="normal" fo:language="en" fo:country="GB" fo:font-style="normal" style:text-underline-style="none" fo:font-weight="normal" fo:background-color="transparent" style:font-size-asian="16pt" style:font-style-asian="normal" style:font-weight-asian="normal" style:font-size-complex="16pt" style:font-style-complex="normal" style:font-weight-complex="normal"/>
    </style:style>
    <style:style style:name="T138" style:family="text">
      <style:text-properties fo:font-variant="normal" fo:text-transform="none" fo:color="#000000" loext:opacity="100%" style:text-line-through-style="none" style:text-line-through-type="none" style:text-position="30% 58%" style:font-name="Helvetica1" fo:font-size="16pt" fo:letter-spacing="normal" fo:language="en" fo:country="DE" fo:font-style="normal" style:text-underline-style="none" fo:font-weight="normal" fo:background-color="transparent" style:font-size-asian="16pt" style:font-style-asian="normal" style:font-weight-asian="normal" style:font-size-complex="16pt" style:font-style-complex="normal" style:font-weight-complex="normal"/>
    </style:style>
    <style:style style:name="T139" style:family="text">
      <style:text-properties fo:font-variant="normal" fo:text-transform="none" fo:color="#000000" loext:opacity="100%" style:text-line-through-style="none" style:text-line-through-type="none" style:text-position="0% 100%" style:font-name="Helvetica1" fo:font-size="18pt" fo:letter-spacing="normal" fo:language="en" fo:country="DE" fo:font-style="normal" style:text-underline-style="none" fo:font-weight="normal" fo:background-color="transparent" style:font-name-asian="padmaa1" style:font-size-asian="18pt" style:font-style-asian="normal" style:font-weight-asian="normal" style:font-name-complex="padmaa1" style:font-size-complex="18pt" style:font-style-complex="normal" style:font-weight-complex="normal"/>
    </style:style>
    <style:style style:name="T140" style:family="text">
      <style:text-properties fo:color="#4472c4" loext:opacity="100%"/>
    </style:style>
    <style:style style:name="T141" style:family="text">
      <style:text-properties fo:font-variant="normal" fo:text-transform="none" fo:color="#c00000" loext:opacity="100%" style:text-line-through-style="none" style:text-line-through-type="none" style:text-position="0% 100%" style:font-name="Chalkboard SE2" fo:font-size="36pt" fo:letter-spacing="normal" fo:language="en" fo:country="DE" fo:font-style="normal" style:text-underline-style="none" fo:font-weight="bold" fo:background-color="transparent" style:font-size-asian="36pt" style:font-style-asian="normal" style:font-weight-asian="bold" style:font-name-complex="Cavolini" style:font-size-complex="36pt" style:font-style-complex="normal" style:font-weight-complex="bold"/>
    </style:style>
    <style:style style:name="T142" style:family="text">
      <style:text-properties fo:font-variant="normal" fo:text-transform="none" fo:color="#941651" loext:opacity="100%" style:text-line-through-style="none" style:text-line-through-type="none" style:text-position="0% 100%" style:font-name="Calibri Light1" fo:font-size="36pt" fo:letter-spacing="normal" fo:language="en" fo:country="DE" fo:font-style="normal" style:text-underline-style="none" fo:font-weight="normal" fo:background-color="transparent" style:font-size-asian="36pt" style:font-style-asian="normal" style:font-weight-asian="normal" style:font-size-complex="36pt" style:font-style-complex="normal" style:font-weight-complex="normal"/>
    </style:style>
    <style:style style:name="T143" style:family="text">
      <style:text-properties fo:font-variant="normal" fo:text-transform="none" fo:color="#941651" loext:opacity="100%" style:text-line-through-style="none" style:text-line-through-type="none" style:text-position="0% 100%" style:font-name="aakar2" fo:font-size="32pt" fo:letter-spacing="normal" fo:language="en" fo:country="DE" fo:font-style="normal" style:text-underline-style="none" fo:font-weight="normal" fo:background-color="transparent" style:font-size-asian="36pt" style:font-style-asian="normal" style:font-weight-asian="normal" style:font-size-complex="36pt" style:font-style-complex="normal" style:font-weight-complex="normal"/>
    </style:style>
    <style:style style:name="T144" style:family="text">
      <style:text-properties fo:font-variant="normal" fo:text-transform="none" fo:color="#941651" loext:opacity="100%" style:text-line-through-style="none" style:text-line-through-type="none" style:text-position="0% 100%" style:font-name="aakar2" fo:font-size="32pt" fo:letter-spacing="normal" fo:language="en" fo:country="DE" fo:font-style="normal" style:text-underline-style="none" fo:font-weight="normal" fo:background-color="transparent" style:font-size-asian="32pt" style:font-style-asian="normal" style:font-weight-asian="normal" style:font-size-complex="32pt" style:font-style-complex="normal" style:font-weight-complex="normal"/>
    </style:style>
    <style:style style:name="T145" style:family="text">
      <style:text-properties fo:font-variant="normal" fo:text-transform="none" fo:color="#ff0000" loext:opacity="100%" style:text-line-through-style="none" style:text-line-through-type="none" style:text-position="0% 100%" style:font-name="Calibri1" fo:font-size="22pt" fo:letter-spacing="normal" fo:language="en" fo:country="GB" fo:font-style="normal" style:text-underline-style="none" fo:font-weight="bold" fo:background-color="transparent" style:font-size-asian="22pt" style:font-style-asian="normal" style:font-weight-asian="bold" style:font-size-complex="22pt" style:font-style-complex="normal" style:font-weight-complex="bold"/>
    </style:style>
    <style:style style:name="T146" style:family="text">
      <style:text-properties fo:font-variant="normal" fo:text-transform="none" fo:color="#ff0000" loext:opacity="100%" style:text-line-through-style="none" style:text-line-through-type="none" style:text-position="0% 100%" style:font-name="Calibri1" fo:font-size="22pt" fo:letter-spacing="normal" fo:language="en" fo:country="DE" fo:font-style="normal" style:text-underline-style="none" fo:font-weight="bold" fo:background-color="transparent" style:font-size-asian="22pt" style:font-style-asian="normal" style:font-weight-asian="bold" style:font-size-complex="22pt" style:font-style-complex="normal" style:font-weight-complex="bold"/>
    </style:style>
    <style:style style:name="T147" style:family="text">
      <style:text-properties fo:font-variant="normal" fo:text-transform="none" fo:color="#000000" loext:opacity="100%" style:text-line-through-style="none" style:text-line-through-type="none" style:text-position="0% 100%" style:font-name="Wingdings" fo:font-size="16pt" fo:letter-spacing="normal" fo:language="en" fo:country="DE" fo:font-style="normal" style:text-underline-style="none" fo:font-weight="normal" fo:background-color="transparent" style:font-size-asian="16pt" style:font-style-asian="normal" style:font-weight-asian="normal" style:font-size-complex="16pt" style:font-style-complex="normal" style:font-weight-complex="normal"/>
    </style:style>
    <style:style style:name="T148" style:family="text">
      <style:text-properties fo:font-variant="normal" fo:text-transform="none" fo:color="#5b9bd5" loext:opacity="100%" style:text-line-through-style="none" style:text-line-through-type="none" style:text-position="0% 100%" style:font-name="Helvetica1" fo:font-size="16pt" fo:letter-spacing="normal" fo:language="en" fo:country="GB" fo:font-style="normal" style:text-underline-style="none" fo:font-weight="normal" fo:background-color="transparent" style:font-size-asian="20pt" style:font-style-asian="normal" style:font-weight-asian="bold" style:font-size-complex="20pt" style:font-style-complex="normal" style:font-weight-complex="bold"/>
    </style:style>
    <style:style style:name="T149" style:family="text">
      <style:text-properties fo:font-variant="normal" fo:text-transform="none" fo:color="#000000" loext:opacity="100%" style:text-line-through-style="none" style:text-line-through-type="none" style:text-position="0% 100%" style:font-name="padmaa1" fo:font-size="16pt" fo:letter-spacing="normal" fo:language="en" fo:country="DE" fo:font-style="normal" style:text-underline-style="none" fo:font-weight="normal" fo:background-color="transparent" style:font-name-asian="padmaa1" style:font-size-asian="16pt" style:font-style-asian="normal" style:font-weight-asian="normal" style:font-name-complex="padmaa1" style:font-size-complex="16pt" style:font-style-complex="normal" style:font-weight-complex="normal"/>
    </style:style>
    <style:style style:name="T150" style:family="text">
      <style:text-properties fo:font-variant="normal" fo:text-transform="none" fo:color="#ed7d31" loext:opacity="100%" style:text-line-through-style="none" style:text-line-through-type="none" style:text-position="0% 100%" style:font-name="Helvetica1" fo:font-size="24pt" fo:letter-spacing="normal" fo:language="en" fo:country="GB" fo:font-style="normal" style:text-underline-style="none" fo:font-weight="bold" fo:background-color="transparent" style:font-size-asian="24pt" style:font-style-asian="normal" style:font-weight-asian="bold" style:font-size-complex="24pt" style:font-style-complex="normal" style:font-weight-complex="bold"/>
    </style:style>
    <text:list-style style:name="L1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min-label-width="0.6cm"/>
        <style:text-properties fo:font-family="StarSymbol" fo:color="#00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4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5">
      <text:list-level-style-bullet text:level="1" text:bullet-char="•">
        <style:list-level-properties text:min-label-width="0.794cm"/>
        <style:text-properties fo:font-family="Arial" style:font-family-generic="swiss" style:font-pitch="variable" fo:color="#00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6">
      <text:list-level-style-bullet text:level="1" text:bullet-char="•">
        <style:list-level-properties text:min-label-width="0.794cm"/>
        <style:text-properties fo:font-family="Arial" style:font-family-generic="swiss" style:font-pitch="variable" fo:color="#000000" fo:font-size="100%"/>
      </text:list-level-style-bullet>
      <text:list-level-style-bullet text:level="2" text:bullet-char="•">
        <style:list-level-properties text:space-before="1.27cm" text:min-label-width="0.794cm"/>
        <style:text-properties fo:font-family="Arial" style:font-family-generic="swiss" style:font-pitch="variable" fo:color="#000000" fo:font-size="100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7">
      <text:list-level-style-bullet text:level="1" text:bullet-char="●">
        <style:list-level-properties text:min-label-width="0.6cm"/>
        <style:text-properties fo:font-family="StarSymbol" fo:color="#c0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8">
      <text:list-level-style-bullet text:level="1" text:bullet-char="o">
        <style:list-level-properties text:min-label-width="0.953cm"/>
        <style:text-properties fo:font-family="'Courier New'" style:font-pitch="variable" fo:color="#00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9">
      <text:list-level-style-bullet text:level="1" text:bullet-char="•">
        <style:list-level-properties text:min-label-width="0.794cm"/>
        <style:text-properties fo:font-family="Arial" style:font-family-generic="swiss" style:font-pitch="variable" fo:color="#000000" fo:font-size="100%"/>
      </text:list-level-style-bullet>
      <text:list-level-style-bullet text:level="2" text:bullet-char="•">
        <style:list-level-properties text:space-before="1.27cm" text:min-label-width="0.794cm"/>
        <style:text-properties fo:font-family="'Arial,Sans-Serif'" style:font-family-generic="swiss" style:font-pitch="variable" fo:color="#ff0000" fo:font-size="100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10">
      <text:list-level-style-bullet text:level="1" text:bullet-char="●">
        <style:list-level-properties text:min-label-width="0.6cm"/>
        <style:text-properties fo:font-family="StarSymbol" fo:color="#7030a0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11">
      <text:list-level-style-number text:level="1" style:num-suffix="." style:num-format="1">
        <style:list-level-properties text:min-label-width="0.953cm"/>
        <style:text-properties fo:color="#000000" fo:font-size="100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12">
      <text:list-level-style-bullet text:level="1" text:bullet-char="●">
        <style:list-level-properties text:min-label-width="0.6cm"/>
        <style:text-properties fo:font-family="StarSymbol" fo:color="#00b050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13">
      <text:list-level-style-bullet text:level="1" text:bullet-char="●">
        <style:list-level-properties text:min-label-width="0.6cm"/>
        <style:text-properties fo:font-family="StarSymbol" fo:color="#ff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14">
      <text:list-level-style-bullet text:level="1" text:bullet-char="">
        <style:list-level-properties text:min-label-width="0.794cm"/>
        <style:text-properties fo:font-family="Wingdings" style:font-pitch="variable" style:font-charset="x-symbol" fo:color="#00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15">
      <text:list-level-style-bullet text:level="1" text:bullet-char="•">
        <style:list-level-properties text:min-label-width="0.794cm"/>
        <style:text-properties fo:font-family="Arial" style:font-family-generic="swiss" style:font-pitch="variable" fo:color="#000000" fo:font-size="100%"/>
      </text:list-level-style-bullet>
      <text:list-level-style-bullet text:level="2" text:bullet-char="•">
        <style:list-level-properties text:space-before="1.27cm" text:min-label-width="0.794cm"/>
        <style:text-properties fo:font-family="Arial" style:font-family-generic="swiss" style:font-pitch="variable" fo:color="#0070c0" fo:font-size="100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16">
      <text:list-level-style-bullet text:level="1" text:bullet-char="●">
        <style:list-level-properties text:min-label-width="0.6cm"/>
        <style:text-properties fo:font-family="StarSymbol" fo:color="#0070c0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17">
      <text:list-level-style-bullet text:level="1" text:bullet-char="●">
        <style:list-level-properties text:min-label-width="0.6cm"/>
        <style:text-properties fo:font-family="StarSymbol" fo:color="#70ad47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18">
      <text:list-level-style-bullet text:level="1" text:bullet-char="•">
        <style:list-level-properties text:min-label-width="0.794cm"/>
        <style:text-properties fo:font-family="Arial" style:font-family-generic="swiss" style:font-pitch="variable" fo:color="#00b050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19">
      <text:list-level-style-bullet text:level="1" text:bullet-char="•">
        <style:list-level-properties text:min-label-width="0.794cm"/>
        <style:text-properties fo:font-family="Arial" style:font-family-generic="swiss" style:font-pitch="variable" fo:color="#ff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0">
      <text:list-level-style-bullet text:level="1" text:bullet-char="•">
        <style:list-level-properties text:min-label-width="0.794cm"/>
        <style:text-properties fo:font-family="Arial" style:font-family-generic="swiss" style:font-pitch="variable" fo:color="#ff2f92" fo:font-size="100%"/>
      </text:list-level-style-bullet>
      <text:list-level-style-bullet text:level="2" text:bullet-char="•">
        <style:list-level-properties text:space-before="1.27cm" text:min-label-width="0.794cm"/>
        <style:text-properties fo:font-family="Arial" style:font-family-generic="swiss" style:font-pitch="variable" fo:color="#000000" fo:font-size="100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1">
      <text:list-level-style-bullet text:level="1" text:bullet-char="●">
        <style:list-level-properties text:min-label-width="0.6cm"/>
        <style:text-properties fo:font-family="StarSymbol" fo:color="#0432ff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2">
      <text:list-level-style-bullet text:level="1" text:bullet-char="●">
        <style:list-level-properties text:min-label-width="0.6cm"/>
        <style:text-properties fo:font-family="StarSymbol" fo:color="#4472c4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3">
      <text:list-level-style-bullet text:level="1" text:bullet-char="•">
        <style:list-level-properties text:min-label-width="0.794cm"/>
        <style:text-properties style:font-name="Arial" fo:color="#00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4">
      <text:list-level-style-bullet text:level="1" text:bullet-char="-">
        <style:list-level-properties text:min-label-width="0.794cm"/>
        <style:text-properties fo:font-family="Arial" style:font-family-generic="swiss" style:font-pitch="variable" fo:color="#00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5">
      <text:list-level-style-bullet text:level="1" text:bullet-char="•">
        <style:list-level-properties text:min-label-width="0.794cm"/>
        <style:text-properties fo:font-family="Arial" style:font-family-generic="swiss" style:font-pitch="variable" fo:color="#008f00" fo:font-size="100%"/>
      </text:list-level-style-bullet>
      <text:list-level-style-bullet text:level="2" text:bullet-char="•">
        <style:list-level-properties text:space-before="1.27cm" text:min-label-width="0.794cm"/>
        <style:text-properties fo:font-family="Arial" style:font-family-generic="swiss" style:font-pitch="variable" fo:color="#000000" fo:font-size="100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6">
      <text:list-level-style-bullet text:level="1" text:bullet-char="•">
        <style:list-level-properties text:min-label-width="0.794cm"/>
        <style:text-properties fo:font-family="Arial" style:font-family-generic="swiss" style:font-pitch="variable" fo:color="#008f00" fo:font-size="100%"/>
      </text:list-level-style-bullet>
      <text:list-level-style-bullet text:level="2" text:bullet-char="•">
        <style:list-level-properties text:space-before="1.27cm" text:min-label-width="0.794cm"/>
        <style:text-properties fo:font-family="Arial" style:font-family-generic="swiss" style:font-pitch="variable" fo:color="#008f00" fo:font-size="100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7">
      <text:list-level-style-bullet text:level="1" text:bullet-char="•">
        <style:list-level-properties text:min-label-width="0.794cm"/>
        <style:text-properties fo:font-family="Arial" style:font-family-generic="swiss" style:font-pitch="variable" fo:color="#000000" fo:font-size="100%"/>
      </text:list-level-style-bullet>
      <text:list-level-style-bullet text:level="2" text:bullet-char="•">
        <style:list-level-properties text:space-before="1.27cm" text:min-label-width="0.794cm"/>
        <style:text-properties fo:font-family="Arial" style:font-family-generic="swiss" style:font-pitch="variable" fo:color="#008f00" fo:font-size="100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8">
      <text:list-level-style-bullet text:level="1" text:bullet-char="•">
        <style:list-level-properties text:min-label-width="0.794cm"/>
        <style:text-properties fo:font-family="Arial" style:font-family-generic="swiss" style:font-pitch="variable" fo:color="#00b0f0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9">
      <text:list-level-style-bullet text:level="1" text:bullet-char="•">
        <style:list-level-properties text:min-label-width="0.794cm"/>
        <style:text-properties style:font-name="Arial1" fo:color="#00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0">
      <text:list-level-style-bullet text:level="1" text:bullet-char="•">
        <style:list-level-properties text:min-label-width="0.794cm"/>
        <style:text-properties fo:font-family="Arial" style:font-family-generic="swiss" style:font-pitch="variable" fo:color="#c00000" fo:font-size="100%"/>
      </text:list-level-style-bullet>
      <text:list-level-style-bullet text:level="2" text:bullet-char="•">
        <style:list-level-properties text:space-before="1.27cm" text:min-label-width="0.794cm"/>
        <style:text-properties fo:font-family="Arial" style:font-family-generic="swiss" style:font-pitch="variable" fo:color="#000000" fo:font-size="100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1">
      <text:list-level-style-bullet text:level="1" text:bullet-char="●">
        <style:list-level-properties text:space-before="-0.6cm" text:min-label-width="0.6cm"/>
        <style:text-properties fo:font-family="StarSymbol" style:use-window-font-color="true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Title_20_and_20_Content" presentation:presentation-page-layout-name="AL1T11">
        <office:forms form:automatic-focus="false" form:apply-design-mode="false"/>
        <draw:frame draw:name="Content Placeholder 2" presentation:style-name="pr1" draw:text-style-name="P3" draw:layer="layout" svg:width="29.209cm" svg:height="16.976cm" svg:x="2.328cm" svg:y="1.693cm" presentation:class="outline" presentation:user-transformed="true">
          <draw:text-box>
            <text:p text:style-name="P1"><text:span text:style-name="T1">Heidelberg University, SS 2026</text:span></text:p>
            <text:p text:style-name="P1"><text:span text:style-name="T2">The Physics of Particle Detectors</text:span></text:p>
            <text:p text:style-name="P1"><text:span text:style-name="T3"/></text:p>
            <text:p text:style-name="P1"><text:span text:style-name="T3"/></text:p>
            <text:p text:style-name="P1"><text:span text:style-name="T3"/></text:p>
            <text:p text:style-name="P1"><text:span text:style-name="T3"/></text:p>
            <text:p text:style-name="P1"><text:span text:style-name="T3"/></text:p>
            <text:p text:style-name="P2"><text:span text:style-name="T4">Scintillator counters and</text:span></text:p>
            <text:p text:style-name="P2"><text:span text:style-name="T5">p</text:span><text:span text:style-name="T4">hoton detectors</text:span></text:p>
            <text:p text:style-name="P1"><text:span text:style-name="T3"/></text:p>
            <text:p text:style-name="P1"><text:span text:style-name="T3"/></text:p>
            <text:p text:style-name="P1"><text:span text:style-name="T3">Silvia Masciocchi, GSI and Heidelberg University</text:span></text:p>
            <text:p text:style-name="P1"><text:span text:style-name="T3">Sebastian Bachmann, Heidelberg University</text:span></text:p>
            <text:p text:style-name="P1"><text:span text:style-name="T3">June 15, 2026</text:span></text:p>
          </draw:text-box>
        </draw:frame>
        <draw:frame draw:name="Picture 5" draw:style-name="gr1" draw:text-style-name="P4" draw:layer="layout" svg:width="4.038cm" svg:height="2.164cm" svg:x="27.076cm" svg:y="15.492cm">
          <draw:image xlink:href="Pictures/1000000000000133000000A4A8B2B0D0B9CEA474.png" xlink:type="simple" xlink:show="embed" xlink:actuate="onLoad" draw:mime-type="image/png">
            <text:p/>
          </draw:image>
        </draw:frame>
        <draw:frame draw:name="Picture 7" draw:style-name="gr1" draw:text-style-name="P4" draw:layer="layout" svg:width="3.738cm" svg:height="1.245cm" svg:x="2.752cm" svg:y="15.757cm">
          <draw:image xlink:href="Pictures/10000001000001440000006C3D62F47A5806027F.png" xlink:type="simple" xlink:show="embed" xlink:actuate="onLoad" draw:mime-type="image/png">
            <text:p/>
          </draw:image>
        </draw:frame>
        <draw:frame draw:name="Picture 8" draw:style-name="gr1" draw:text-style-name="P4" draw:layer="layout" svg:width="6.868cm" svg:height="4.578cm" svg:x="1.187cm" svg:y="3.316cm">
          <draw:image xlink:href="Pictures/10000000000002530000018C5A56013C65CB6353.jpg" xlink:type="simple" xlink:show="embed" xlink:actuate="onLoad" draw:mime-type="image/jpeg">
            <text:p/>
          </draw:image>
          <svg:desc>A picture containing person, person, scene, stage

Description automatically generated</svg:desc>
        </draw:frame>
        <draw:frame draw:name="Picture 9" draw:style-name="gr1" draw:text-style-name="P4" draw:layer="layout" svg:width="4.614cm" svg:height="6.605cm" draw:transform="rotate (-1.5707963267949) translate (32.398cm 3.316cm)">
          <draw:image xlink:href="Pictures/10000000000002BC000003EBEA7D2E2D9BE9BAD8.jpg" xlink:type="simple" xlink:show="embed" xlink:actuate="onLoad" draw:mime-type="image/jpeg">
            <text:p/>
          </draw:image>
        </draw:frame>
        <draw:custom-shape draw:name="Rectangle 10" draw:style-name="gr2" draw:text-style-name="P5" draw:layer="layout" svg:width="0.705cm" svg:height="1.013cm" svg:x="30.833cm" svg:y="17.657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8cm" svg:height="11.136cm" svg:x="0.6cm" svg:y="2.257cm" draw:page-number="1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Outline: scintillation counters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5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6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6.098cm" svg:height="1.525cm" svg:x="1.263cm" svg:y="0.482cm" presentation:class="title" presentation:user-transformed="true">
          <draw:text-box>
            <text:p text:style-name="P11"><text:span text:style-name="T8">O</text:span><text:span text:style-name="T8">u</text:span><text:span text:style-name="T8">t</text:span><text:span text:style-name="T8">l</text:span><text:span text:style-name="T8">i</text:span><text:span text:style-name="T8">n</text:span><text:span text:style-name="T8">e</text:span><text:span text:style-name="T8">:</text:span><text:span text:style-name="T8"> </text:span><text:span text:style-name="T8">s</text:span><text:span text:style-name="T8">c</text:span><text:span text:style-name="T8">i</text:span><text:span text:style-name="T8">n</text:span><text:span text:style-name="T8">t</text:span><text:span text:style-name="T8">i</text:span><text:span text:style-name="T8">l</text:span><text:span text:style-name="T8">l</text:span><text:span text:style-name="T8">a</text:span><text:span text:style-name="T8">t</text:span><text:span text:style-name="T8">i</text:span><text:span text:style-name="T8">o</text:span><text:span text:style-name="T8">n</text:span><text:span text:style-name="T8"> </text:span><text:span text:style-name="T8">c</text:span><text:span text:style-name="T8">o</text:span><text:span text:style-name="T8">u</text:span><text:span text:style-name="T8">n</text:span><text:span text:style-name="T8">t</text:span><text:span text:style-name="T8">e</text:span><text:span text:style-name="T8">r</text:span><text:span text:style-name="T8">s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custom-shape draw:name="TextBox 2" draw:style-name="gr7" draw:text-style-name="P8" draw:layer="layout" svg:width="23.474cm" svg:height="11.933cm" svg:x="2.048cm" svg:y="4.179cm">
          <text:list text:style-name="L5">
            <text:list-item>
              <text:p text:style-name="P7"><text:span text:style-name="T9">Scintillators</text:span></text:p>
            </text:list-item>
          </text:list>
          <text:list text:style-name="L6">
            <text:list-item>
              <text:list>
                <text:list-item>
                  <text:p text:style-name="P7"><text:span text:style-name="T10">T</text:span><text:span text:style-name="T11">he detection principle</text:span><text:span text:style-name="T11"><text:line-break/></text:span><text:span text:style-name="T11">Energy loss </text:span><text:span text:style-name="T12">-&gt;</text:span><text:span text:style-name="T11"> light emission</text:span></text:p>
                </text:list-item>
                <text:list-item>
                  <text:p text:style-name="P7"><text:span text:style-name="T10">I</text:span><text:span text:style-name="T11">norganic scintillators</text:span><text:span text:style-name="T11"><text:tab/></text:span></text:p>
                </text:list-item>
                <text:list-item>
                  <text:p text:style-name="P7"><text:span text:style-name="T10">O</text:span><text:span text:style-name="T11">rganic scintillators</text:span></text:p>
                </text:list-item>
              </text:list>
            </text:list-item>
          </text:list>
          <text:p text:style-name="P7"><text:span text:style-name="T11"/></text:p>
          <text:list text:continue-numbering="true" text:style-name="L6">
            <text:list-item>
              <text:p text:style-name="P7"><text:span text:style-name="T9">Transmission of light</text:span></text:p>
            </text:list-item>
          </text:list>
          <text:p text:style-name="P7"><text:span text:style-name="T11"/></text:p>
          <text:list text:continue-numbering="true" text:style-name="L6">
            <text:list-item>
              <text:p text:style-name="P7"><text:span text:style-name="T9">Light detection</text:span></text:p>
              <text:list>
                <text:list-item>
                  <text:p text:style-name="P7"><text:span text:style-name="T11">Photomultipliers</text:span></text:p>
                </text:list-item>
                <text:list-item>
                  <text:p text:style-name="P7"><text:span text:style-name="T11">(Avalanche) photo-diodes</text:span></text:p>
                </text:list-item>
                <text:list-item>
                  <text:p text:style-name="P7"><text:span text:style-name="T10">H</text:span><text:span text:style-name="T11">ybrid photon detectors</text:span></text:p>
                </text:list-item>
              </text:list>
            </text:list-item>
          </text:list>
          <text:p text:style-name="P7"><text:span text:style-name="T11"/></text:p>
          <text:list text:continue-numbering="true" text:style-name="L6">
            <text:list-item>
              <text:p text:style-name="P7"><text:span text:style-name="T9">Applications of scintillation detectors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7" draw:style-name="gr1" draw:text-style-name="P4" draw:layer="layout" svg:width="5.13cm" svg:height="7.344cm" draw:transform="rotate (-1.5707963267949) translate (26.386cm 12.598cm)">
          <draw:image xlink:href="Pictures/10000000000002BC000003EBEA7D2E2D9BE9BAD8.jpg" xlink:type="simple" xlink:show="embed" xlink:actuate="onLoad" draw:mime-type="image/jpeg">
            <text:p/>
          </draw:image>
        </draw:frame>
        <draw:frame draw:style-name="gr8" draw:text-style-name="P13" draw:layer="layout" svg:width="15.36cm" svg:height="5.119cm" draw:transform="skewX (-0.00017453292519944) rotate (-0.331612557878923) translate (17.977cm 3.16cm)">
          <draw:image xlink:href="Pictures/10000000000006840000022C9887FCCA2F4E422C.png" xlink:type="simple" xlink:show="embed" xlink:actuate="onLoad" draw:mime-type="image/png">
            <text:p/>
          </draw:image>
        </draw:frame>
        <presentation:notes draw:style-name="dp2">
          <draw:page-thumbnail draw:style-name="gr3" draw:layer="layout" svg:width="19.798cm" svg:height="11.136cm" svg:x="0.6cm" svg:y="2.257cm" draw:page-number="2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Scintillation counters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9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10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8">S</text:span><text:span text:style-name="T8">c</text:span><text:span text:style-name="T8">i</text:span><text:span text:style-name="T8">n</text:span><text:span text:style-name="T8">t</text:span><text:span text:style-name="T8">i</text:span><text:span text:style-name="T8">l</text:span><text:span text:style-name="T8">l</text:span><text:span text:style-name="T8">a</text:span><text:span text:style-name="T8">t</text:span><text:span text:style-name="T8">i</text:span><text:span text:style-name="T8">o</text:span><text:span text:style-name="T8">n</text:span><text:span text:style-name="T8"> </text:span><text:span text:style-name="T8">c</text:span><text:span text:style-name="T8">o</text:span><text:span text:style-name="T8">u</text:span><text:span text:style-name="T8">n</text:span><text:span text:style-name="T8">t</text:span><text:span text:style-name="T8">e</text:span><text:span text:style-name="T8">r</text:span><text:span text:style-name="T8">s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frame draw:name="Picture 3" draw:style-name="gr1" draw:text-style-name="P4" draw:layer="layout" svg:width="11.943cm" svg:height="8.265cm" svg:x="21.875cm" svg:y="3.235cm">
          <draw:image xlink:href="Pictures/10000001000003A5000002907655504568A0F56B.tif" xlink:type="simple" xlink:show="embed" xlink:actuate="onLoad" draw:mime-type="image/tiff">
            <text:p/>
          </draw:image>
        </draw:frame>
        <draw:custom-shape draw:name="Oval 4" draw:style-name="gr11" draw:text-style-name="P14" draw:layer="layout" svg:width="5.155cm" svg:height="1.869cm" svg:x="21.5cm" svg:y="7.735cm">
          <text:p/>
          <draw:enhanced-geometry draw:mirror-horizontal="false" draw:mirror-vertical="false" svg:viewBox="0 0 0 0" draw:text-areas="?f5 ?f8 ?f6 ?f9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Picture 7" draw:style-name="gr1" draw:text-style-name="P4" draw:layer="layout" svg:width="2.01cm" svg:height="2.797cm" svg:x="31.465cm" svg:y="2.2cm">
          <draw:image xlink:href="Pictures/100000000000009D000000DECF8C7EA9058B362E.jpg" xlink:type="simple" xlink:show="embed" xlink:actuate="onLoad" draw:mime-type="image/jpeg">
            <text:p/>
          </draw:image>
        </draw:frame>
        <draw:custom-shape draw:name="TextBox 1" draw:style-name="gr12" draw:text-style-name="P8" draw:layer="layout" svg:width="23.474cm" svg:height="11.939cm" svg:x="1.588cm" svg:y="2.986cm">
          <text:p text:style-name="P7"><text:span text:style-name="T11">Radiation detection by scintillation is one of the oldest detection methods</text:span></text:p>
          <text:p text:style-name="P7"><text:span text:style-name="T11">Rutherford, 1910</text:span></text:p>
          <text:p text:style-name="P7"><text:span text:style-name="T13"><text:s text:c="20"/></text:span><text:span text:style-name="T13">Alpha particles hit a zinc sulfide screen </text:span></text:p>
          <text:p text:style-name="P7"><text:span text:style-name="T13"><text:s text:c="27"/></text:span><text:span text:style-name="T13">emit a flash of light </text:span></text:p>
          <text:p text:style-name="P7"><text:span text:style-name="T14"/></text:p>
          <text:p text:style-name="P7"><text:span text:style-name="T14"/></text:p>
          <text:p text:style-name="P7"><text:span text:style-name="T14"/></text:p>
          <text:p text:style-name="P7"><text:span text:style-name="T15">General properties:</text:span></text:p>
          <text:p text:style-name="P7"><text:span text:style-name="T14"/></text:p>
          <text:list text:style-name="L5">
            <text:list-item>
              <text:p text:style-name="P7"><text:span text:style-name="T16">E</text:span><text:span text:style-name="T14">nergy loss by traversing particles </text:span><text:span text:style-name="T17"><text:s text:c="7"/></text:span><text:span text:style-name="T14">excitation of atoms/molecules</text:span><text:span text:style-name="T14"><text:line-break/></text:span><text:span text:style-name="T17"> <text:s text:c="6"/></text:span><text:span text:style-name="T14">de-excitation by </text:span><text:span text:style-name="T18">EMISSION OF VISIBLE LIGHT</text:span></text:p>
            </text:list-item>
          </text:list>
          <text:p text:style-name="P7"><text:span text:style-name="T16"/></text:p>
          <text:list text:continue-numbering="true" text:style-name="L5">
            <text:list-item>
              <text:p text:style-name="P7"><text:span text:style-name="T14">Photons must be transmitted efficiently to …</text:span></text:p>
              <text:p text:style-name="P7"><text:span text:style-name="T14">… </text:span><text:span text:style-name="T14">a photon detector</text:span></text:p>
              <text:p text:style-name="P7"><text:span text:style-name="T16"/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line draw:style-name="gr13" draw:text-style-name="P15" draw:layer="layout" svg:x1="5.431cm" svg:y1="5.83cm" svg:x2="6.431cm" svg:y2="5.83cm">
          <text:p/>
        </draw:line>
        <draw:line draw:style-name="gr13" draw:text-style-name="P15" draw:layer="layout" svg:x1="2.719cm" svg:y1="11.43cm" svg:x2="3.719cm" svg:y2="11.43cm">
          <text:p/>
        </draw:line>
        <draw:line draw:style-name="gr13" draw:text-style-name="P15" draw:layer="layout" svg:x1="12.501cm" svg:y1="10.63cm" svg:x2="13.501cm" svg:y2="10.63cm">
          <text:p/>
        </draw:line>
        <presentation:notes draw:style-name="dp2">
          <draw:page-thumbnail draw:style-name="gr3" draw:layer="layout" svg:width="19.798cm" svg:height="11.136cm" svg:x="0.6cm" svg:y="2.257cm" draw:page-number="3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Scintillation counters (2)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14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15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8">S</text:span><text:span text:style-name="T8">c</text:span><text:span text:style-name="T8">i</text:span><text:span text:style-name="T8">n</text:span><text:span text:style-name="T8">t</text:span><text:span text:style-name="T8">i</text:span><text:span text:style-name="T8">l</text:span><text:span text:style-name="T8">l</text:span><text:span text:style-name="T8">a</text:span><text:span text:style-name="T8">t</text:span><text:span text:style-name="T8">i</text:span><text:span text:style-name="T8">o</text:span><text:span text:style-name="T8">n</text:span><text:span text:style-name="T8"> </text:span><text:span text:style-name="T8">c</text:span><text:span text:style-name="T8">o</text:span><text:span text:style-name="T8">u</text:span><text:span text:style-name="T8">n</text:span><text:span text:style-name="T8">t</text:span><text:span text:style-name="T8">e</text:span><text:span text:style-name="T8">r</text:span><text:span text:style-name="T8">s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custom-shape draw:name="TextBox 2" draw:style-name="gr16" draw:text-style-name="P8" draw:layer="layout" svg:width="23.474cm" svg:height="13.463cm" svg:x="1.587cm" svg:y="2.986cm">
          <text:p text:style-name="P7"><text:span text:style-name="T11">Radiation detection by scintillation is one of the oldest detection methods</text:span></text:p>
          <text:p text:style-name="P7"><text:span text:style-name="T11">Rutherford, 1910</text:span></text:p>
          <text:p text:style-name="P7"><text:span text:style-name="T13"><text:s text:c="20"/></text:span><text:span text:style-name="T13">Alpha particles hit a zinc sulfide screen </text:span></text:p>
          <text:p text:style-name="P7"><text:span text:style-name="T13"><text:s text:c="27"/></text:span><text:span text:style-name="T13">emit a flash of light </text:span></text:p>
          <text:p text:style-name="P7"><text:span text:style-name="T14"/></text:p>
          <text:p text:style-name="P7"><text:span text:style-name="T14"/></text:p>
          <text:p text:style-name="P7"><text:span text:style-name="T14"/></text:p>
          <text:p text:style-name="P7"><text:span text:style-name="T15">General properties:</text:span></text:p>
          <text:p text:style-name="P7"><text:span text:style-name="T14"/></text:p>
          <text:list text:style-name="L5">
            <text:list-item>
              <text:p text:style-name="P7"><text:span text:style-name="T16">E</text:span><text:span text:style-name="T14">nergy loss by traversing particles </text:span><text:span text:style-name="T17"><text:s text:c="7"/></text:span><text:span text:style-name="T14">excitation of atoms/molecules</text:span><text:span text:style-name="T14"><text:line-break/></text:span><text:span text:style-name="T17"> <text:s text:c="6"/></text:span><text:span text:style-name="T14">de-excitation by </text:span><text:span text:style-name="T18">EMISSION OF VISIBLE LIGHT</text:span></text:p>
            </text:list-item>
          </text:list>
          <text:p text:style-name="P7"><text:span text:style-name="T16"/></text:p>
          <text:list text:continue-numbering="true" text:style-name="L5">
            <text:list-item>
              <text:p text:style-name="P7"><text:span text:style-name="T14">Photons must be transmitted efficiently to …</text:span></text:p>
              <text:p text:style-name="P7"><text:span text:style-name="T14">… </text:span><text:span text:style-name="T14">a photon detector</text:span></text:p>
              <text:p text:style-name="P7"><text:span text:style-name="T16"/></text:p>
            </text:list-item>
            <text:list-item>
              <text:p text:style-name="P7"><text:span text:style-name="T16">T</text:span><text:span text:style-name="T14">he scintillating material should be transparent for the wavelength of the scintillation light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traight Arrow Connector 14" draw:style-name="gr17" draw:text-style-name="P4" draw:layer="layout" svg:width="2.524cm" svg:height="0.004cm" draw:transform="rotate (-0.0012217304763962) translate (23.476cm 15.273cm)">
          <text:p/>
          <draw:enhanced-geometry draw:mirror-horizontal="false" draw:mirror-vertical="false" svg:viewBox="0 0 21600 21600" draw:type="mso-spt32" draw:enhanced-path="M 0 0 L 21600 21600 N"/>
        </draw:custom-shape>
        <draw:custom-shape draw:name="TextBox 15" draw:style-name="gr18" draw:text-style-name="P8" draw:layer="layout" svg:width="4.6cm" svg:height="1.017cm" svg:x="25.9cm" svg:y="14.728cm">
          <text:p text:style-name="P7"><text:span text:style-name="T19"><text:s/></text:span><text:span text:style-name="T19">next sli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5" draw:style-name="gr1" draw:text-style-name="P4" draw:layer="layout" svg:width="10.847cm" svg:height="7.804cm" svg:x="22.781cm" svg:y="2.077cm">
          <draw:image xlink:href="Pictures/10000000000001700000010F92D3D5B31134CFE4.jpg" xlink:type="simple" xlink:show="embed" xlink:actuate="onLoad" draw:mime-type="image/jpeg">
            <text:p/>
          </draw:image>
        </draw:frame>
        <draw:frame draw:style-name="gr19" draw:text-style-name="P16" draw:layer="layout" svg:width="10.5cm" svg:height="1.547cm" svg:x="23cm" svg:y="10cm">
          <draw:text-box>
            <text:p><text:span text:style-name="T20">A</text:span><text:span text:style-name="T20"> </text:span><text:span text:style-name="T20">r</text:span><text:span text:style-name="T20">e</text:span><text:span text:style-name="T20">p</text:span><text:span text:style-name="T20">l</text:span><text:span text:style-name="T20">i</text:span><text:span text:style-name="T20">c</text:span><text:span text:style-name="T20">a</text:span><text:span text:style-name="T20"> </text:span><text:span text:style-name="T20">o</text:span><text:span text:style-name="T20">f</text:span><text:span text:style-name="T20"> </text:span><text:span text:style-name="T20">a</text:span><text:span text:style-name="T20">n</text:span><text:span text:style-name="T20"> </text:span><text:span text:style-name="T20">a</text:span><text:span text:style-name="T20">p</text:span><text:span text:style-name="T20">p</text:span><text:span text:style-name="T20">a</text:span><text:span text:style-name="T20">r</text:span><text:span text:style-name="T20">a</text:span><text:span text:style-name="T20">t</text:span><text:span text:style-name="T20">u</text:span><text:span text:style-name="T20">s</text:span><text:span text:style-name="T20"> </text:span><text:span text:style-name="T20">u</text:span><text:span text:style-name="T20">s</text:span><text:span text:style-name="T20">e</text:span><text:span text:style-name="T20">d</text:span><text:span text:style-name="T20"> </text:span><text:span text:style-name="T20">b</text:span><text:span text:style-name="T20">y</text:span><text:span text:style-name="T20"> </text:span><text:span text:style-name="T20">G</text:span><text:span text:style-name="T20">e</text:span><text:span text:style-name="T20">i</text:span><text:span text:style-name="T20">g</text:span><text:span text:style-name="T20">e</text:span><text:span text:style-name="T20">r</text:span><text:span text:style-name="T20"> </text:span><text:span text:style-name="T20">a</text:span><text:span text:style-name="T20">n</text:span><text:span text:style-name="T20">d</text:span><text:span text:style-name="T20"> </text:span><text:span text:style-name="T20">M</text:span><text:span text:style-name="T20">a</text:span><text:span text:style-name="T20">r</text:span><text:span text:style-name="T20">s</text:span><text:span text:style-name="T20">d</text:span><text:span text:style-name="T20">e</text:span><text:span text:style-name="T20">n</text:span><text:span text:style-name="T20"> </text:span><text:span text:style-name="T20">t</text:span><text:span text:style-name="T20">o</text:span><text:span text:style-name="T20"> </text:span><text:span text:style-name="T20">m</text:span><text:span text:style-name="T20">e</text:span><text:span text:style-name="T20">a</text:span><text:span text:style-name="T20">s</text:span><text:span text:style-name="T20">u</text:span><text:span text:style-name="T20">r</text:span><text:span text:style-name="T20">e</text:span><text:span text:style-name="T20"> </text:span><text:span text:style-name="T20">a</text:span><text:span text:style-name="T20">l</text:span><text:span text:style-name="T20">p</text:span><text:span text:style-name="T20">h</text:span><text:span text:style-name="T20">a</text:span><text:span text:style-name="T20"> </text:span><text:span text:style-name="T20">p</text:span><text:span text:style-name="T20">a</text:span><text:span text:style-name="T20">r</text:span><text:span text:style-name="T20">t</text:span><text:span text:style-name="T20">i</text:span><text:span text:style-name="T20">c</text:span><text:span text:style-name="T20">l</text:span><text:span text:style-name="T20">e</text:span><text:span text:style-name="T20"> </text:span><text:span text:style-name="T20">s</text:span><text:span text:style-name="T20">c</text:span><text:span text:style-name="T20">a</text:span><text:span text:style-name="T20">t</text:span><text:span text:style-name="T20">t</text:span><text:span text:style-name="T20">e</text:span><text:span text:style-name="T20">r</text:span><text:span text:style-name="T20">i</text:span><text:span text:style-name="T20">n</text:span><text:span text:style-name="T20">g</text:span><text:span text:style-name="T20"> </text:span><text:span text:style-name="T20">i</text:span><text:span text:style-name="T20">n</text:span><text:span text:style-name="T20"> </text:span><text:span text:style-name="T20">a</text:span><text:span text:style-name="T20"> </text:span><text:span text:style-name="T20">1</text:span><text:span text:style-name="T20">9</text:span><text:span text:style-name="T20">1</text:span><text:span text:style-name="T20">3</text:span><text:span text:style-name="T20"> </text:span><text:span text:style-name="T20">e</text:span><text:span text:style-name="T20">x</text:span><text:span text:style-name="T20">p</text:span><text:span text:style-name="T20">e</text:span><text:span text:style-name="T20">r</text:span><text:span text:style-name="T20">i</text:span><text:span text:style-name="T20">m</text:span><text:span text:style-name="T20">e</text:span><text:span text:style-name="T20">n</text:span><text:span text:style-name="T20">t</text:span><text:span text:style-name="T20">.</text:span></text:p>
            <text:p><text:span text:style-name="T20">S</text:span><text:span text:style-name="T20">o</text:span><text:span text:style-name="T20">u</text:span><text:span text:style-name="T20">r</text:span><text:span text:style-name="T20">c</text:span><text:span text:style-name="T20">e</text:span><text:span text:style-name="T20">:</text:span><text:span text:style-name="T20"> </text:span><text:span text:style-name="T20">W</text:span><text:span text:style-name="T20">i</text:span><text:span text:style-name="T20">k</text:span><text:span text:style-name="T20">i</text:span><text:span text:style-name="T20">p</text:span><text:span text:style-name="T20">e</text:span><text:span text:style-name="T20">d</text:span><text:span text:style-name="T20">i</text:span><text:span text:style-name="T20">a</text:span></text:p>
          </draw:text-box>
        </draw:frame>
        <draw:line draw:style-name="gr13" draw:text-style-name="P15" draw:layer="layout" svg:x1="5.43cm" svg:y1="5.83cm" svg:x2="6.43cm" svg:y2="5.83cm">
          <text:p/>
        </draw:line>
        <draw:line draw:style-name="gr13" draw:text-style-name="P15" draw:layer="layout" svg:x1="2.718cm" svg:y1="11.43cm" svg:x2="3.718cm" svg:y2="11.43cm">
          <text:p/>
        </draw:line>
        <draw:line draw:style-name="gr13" draw:text-style-name="P15" draw:layer="layout" svg:x1="12.5cm" svg:y1="10.63cm" svg:x2="13.5cm" svg:y2="10.63cm">
          <text:p/>
        </draw:line>
        <presentation:notes draw:style-name="dp2">
          <draw:page-thumbnail draw:style-name="gr3" draw:layer="layout" svg:width="19.798cm" svg:height="11.136cm" svg:x="0.6cm" svg:y="2.257cm" draw:page-number="4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Scintillation counters (3)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20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21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8">S</text:span><text:span text:style-name="T8">c</text:span><text:span text:style-name="T8">i</text:span><text:span text:style-name="T8">n</text:span><text:span text:style-name="T8">t</text:span><text:span text:style-name="T8">i</text:span><text:span text:style-name="T8">l</text:span><text:span text:style-name="T8">l</text:span><text:span text:style-name="T8">a</text:span><text:span text:style-name="T8">t</text:span><text:span text:style-name="T8">i</text:span><text:span text:style-name="T8">o</text:span><text:span text:style-name="T8">n</text:span><text:span text:style-name="T8"> </text:span><text:span text:style-name="T8">c</text:span><text:span text:style-name="T8">o</text:span><text:span text:style-name="T8">u</text:span><text:span text:style-name="T8">n</text:span><text:span text:style-name="T8">t</text:span><text:span text:style-name="T8">e</text:span><text:span text:style-name="T8">r</text:span><text:span text:style-name="T8">s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custom-shape draw:name="TextBox 2" draw:style-name="gr22" draw:text-style-name="P8" draw:layer="layout" svg:width="30.882cm" svg:height="4.229cm" svg:x="1.587cm" svg:y="2.986cm">
          <text:p text:style-name="P7"><text:span text:style-name="T21">T</text:span><text:span text:style-name="T22">he scintillating material should be transparent for the wavelength of the scintillation light to avoid </text:span><text:span text:style-name="T23">re-absorption </text:span><text:span text:style-name="T22">in the scintillator</text:span></text:p>
          <text:p text:style-name="P7"><text:span text:style-name="T11"/></text:p>
          <text:p text:style-name="P7"><text:span text:style-name="T11"/></text:p>
          <text:p text:style-name="P7"><text:span text:style-name="T11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5" draw:style-name="gr1" draw:text-style-name="P4" draw:layer="layout" svg:width="17.275cm" svg:height="10.136cm" svg:x="8.39cm" svg:y="6.721cm">
          <draw:image xlink:href="Pictures/10000001000004BA000002C688C942A73AE826D3.tif" xlink:type="simple" xlink:show="embed" xlink:actuate="onLoad" draw:mime-type="image/tiff">
            <text:p/>
          </draw:image>
        </draw:frame>
        <presentation:notes draw:style-name="dp2">
          <draw:page-thumbnail draw:style-name="gr3" draw:layer="layout" svg:width="19.798cm" svg:height="11.136cm" svg:x="0.6cm" svg:y="2.257cm" draw:page-number="5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Scintillation counters (4)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23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24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8">S</text:span><text:span text:style-name="T8">c</text:span><text:span text:style-name="T8">i</text:span><text:span text:style-name="T8">n</text:span><text:span text:style-name="T8">t</text:span><text:span text:style-name="T8">i</text:span><text:span text:style-name="T8">l</text:span><text:span text:style-name="T8">l</text:span><text:span text:style-name="T8">a</text:span><text:span text:style-name="T8">t</text:span><text:span text:style-name="T8">i</text:span><text:span text:style-name="T8">o</text:span><text:span text:style-name="T8">n</text:span><text:span text:style-name="T8"> </text:span><text:span text:style-name="T8">c</text:span><text:span text:style-name="T8">o</text:span><text:span text:style-name="T8">u</text:span><text:span text:style-name="T8">n</text:span><text:span text:style-name="T8">t</text:span><text:span text:style-name="T8">e</text:span><text:span text:style-name="T8">r</text:span><text:span text:style-name="T8">s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custom-shape draw:name="TextBox 2" draw:style-name="gr25" draw:text-style-name="P8" draw:layer="layout" svg:width="15.977cm" svg:height="11.086cm" svg:x="1.263cm" svg:y="3.26cm">
          <text:p text:style-name="P7"><text:span text:style-name="T24">Scintillating materials</text:span></text:p>
          <text:p text:style-name="P7"><text:span text:style-name="T11"/></text:p>
          <text:p text:style-name="P7"><text:span text:style-name="T11">Luminescence: light emission with a characteristic spectrum caused by certain inherent molecular or crystalline properties of materials.</text:span></text:p>
          <text:p text:style-name="P7"><text:span text:style-name="T11"/></text:p>
          <text:p text:style-name="P7"><text:span text:style-name="T11"/></text:p>
          <text:list text:style-name="L5">
            <text:list-item>
              <text:p text:style-name="P7"><text:span text:style-name="T25">I</text:span><text:span text:style-name="T3">norganic crystals</text:span></text:p>
            </text:list-item>
          </text:list>
          <text:p text:style-name="P7"><text:span text:style-name="T3"/></text:p>
          <text:list text:continue-numbering="true" text:style-name="L5">
            <text:list-item>
              <text:p text:style-name="P7"><text:span text:style-name="T25">O</text:span><text:span text:style-name="T3">rganic scintillators</text:span></text:p>
            </text:list-item>
          </text:list>
          <text:list text:style-name="L6">
            <text:list-item>
              <text:list>
                <text:list-item>
                  <text:p text:style-name="P7"><text:span text:style-name="T25">O</text:span><text:span text:style-name="T3">rganic crystals</text:span></text:p>
                </text:list-item>
                <text:list-item>
                  <text:p text:style-name="P7"><text:span text:style-name="T25">P</text:span><text:span text:style-name="T3">lastic scintillators</text:span></text:p>
                </text:list-item>
              </text:list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8cm" svg:height="11.136cm" svg:x="0.6cm" svg:y="2.257cm" draw:page-number="6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Scintillation counters (5)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26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27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8">S</text:span><text:span text:style-name="T8">c</text:span><text:span text:style-name="T8">i</text:span><text:span text:style-name="T8">n</text:span><text:span text:style-name="T8">t</text:span><text:span text:style-name="T8">i</text:span><text:span text:style-name="T8">l</text:span><text:span text:style-name="T8">l</text:span><text:span text:style-name="T8">a</text:span><text:span text:style-name="T8">t</text:span><text:span text:style-name="T8">i</text:span><text:span text:style-name="T8">o</text:span><text:span text:style-name="T8">n</text:span><text:span text:style-name="T8"> </text:span><text:span text:style-name="T8">c</text:span><text:span text:style-name="T8">o</text:span><text:span text:style-name="T8">u</text:span><text:span text:style-name="T8">n</text:span><text:span text:style-name="T8">t</text:span><text:span text:style-name="T8">e</text:span><text:span text:style-name="T8">r</text:span><text:span text:style-name="T8">s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custom-shape draw:name="TextBox 2" draw:style-name="gr28" draw:text-style-name="P8" draw:layer="layout" svg:width="15.977cm" svg:height="11.086cm" svg:x="1.263cm" svg:y="3.26cm">
          <text:p text:style-name="P7"><text:span text:style-name="T24">Scintillating materials</text:span></text:p>
          <text:p text:style-name="P7"><text:span text:style-name="T11"/></text:p>
          <text:p text:style-name="P7"><text:span text:style-name="T11">Luminescence: light emission with a characteristic spectrum caused by certain inherent molecular or crystalline properties of materials.</text:span></text:p>
          <text:p text:style-name="P7"><text:span text:style-name="T11"/></text:p>
          <text:p text:style-name="P7"><text:span text:style-name="T11"/></text:p>
          <text:list text:style-name="L5">
            <text:list-item>
              <text:p text:style-name="P7"><text:span text:style-name="T25">I</text:span><text:span text:style-name="T3">norganic crystals</text:span></text:p>
            </text:list-item>
          </text:list>
          <text:p text:style-name="P7"><text:span text:style-name="T3"/></text:p>
          <text:list text:continue-numbering="true" text:style-name="L5">
            <text:list-item>
              <text:p text:style-name="P7"><text:span text:style-name="T25">O</text:span><text:span text:style-name="T3">rganic scintillators</text:span></text:p>
            </text:list-item>
          </text:list>
          <text:list text:style-name="L6">
            <text:list-item>
              <text:list>
                <text:list-item>
                  <text:p text:style-name="P7"><text:span text:style-name="T25">O</text:span><text:span text:style-name="T3">rganic crystals</text:span></text:p>
                </text:list-item>
                <text:list-item>
                  <text:p text:style-name="P7"><text:span text:style-name="T25">P</text:span><text:span text:style-name="T3">lastic scintillators</text:span></text:p>
                </text:list-item>
              </text:list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5" draw:style-name="gr29" draw:text-style-name="P8" draw:layer="layout" svg:width="14.431cm" svg:height="9.273cm" svg:x="17.676cm" svg:y="6.882cm">
          <text:list text:style-name="L8">
            <text:list-item>
              <text:p text:style-name="P7"><text:span text:style-name="T26">D</text:span><text:span text:style-name="T27">ifferent mechanisms of light emission</text:span></text:p>
            </text:list-item>
          </text:list>
          <text:p text:style-name="P7"><text:span text:style-name="T26"/></text:p>
          <text:list text:continue-numbering="true" text:style-name="L8">
            <text:list-item>
              <text:p text:style-name="P7"><text:span text:style-name="T26">D</text:span><text:span text:style-name="T27">ifferent time scales involved</text:span></text:p>
              <text:p text:style-name="P7"><text:span text:style-name="T26"/></text:p>
            </text:list-item>
            <text:list-item>
              <text:p text:style-name="P17"><text:span text:style-name="T26">D</text:span><text:span text:style-name="T27">ifferent applications</text:span><text:span text:style-name="T28">:</text:span></text:p>
            </text:list-item>
          </text:list>
          <text:p text:style-name="P17"><text:span text:style-name="T26"><text:s text:c="5"/></text:span><text:span text:style-name="T26">- T</text:span><text:span text:style-name="T27">iming, trigger, veto counters</text:span></text:p>
          <text:p text:style-name="P17"><text:span text:style-name="T27"><text:s text:c="5"/></text:span><text:span text:style-name="T27">- Time-of-flight measurements</text:span></text:p>
          <text:p text:style-name="P17"><text:span text:style-name="T26"><text:s text:c="5"/></text:span><text:span text:style-name="T26">- E</text:span><text:span text:style-name="T27">nergy measurement (calorimeters</text:span><text:span text:style-name="T26">)</text:span></text:p>
          <text:p text:style-name="P17"><text:span text:style-name="T26"><text:s text:c="5"/></text:span><text:span text:style-name="T26">- T</text:span><text:span text:style-name="T27">racking detectors</text:span></text:p>
          <text:p text:style-name="P7"><text:span text:style-name="T29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8cm" svg:height="11.136cm" svg:x="0.6cm" svg:y="2.257cm" draw:page-number="7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3" draw:master-page-name="Title_20_and_20_Content" presentation:presentation-page-layout-name="AL1T11">
        <draw:frame draw:name="Content Placeholder 5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15" draw:style-name="gr4" draw:text-style-name="P4" draw:layer="layout" svg:x1="0cm" svg:y1="18.074cm" svg:x2="29.67cm" svg:y2="18.075cm">
          <text:p/>
        </draw:line>
        <draw:custom-shape draw:name="TextBox 22" draw:style-name="gr30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23" draw:style-name="gr31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6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8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8">S</text:span><text:span text:style-name="T8">c</text:span><text:span text:style-name="T8">i</text:span><text:span text:style-name="T8">n</text:span><text:span text:style-name="T8">t</text:span><text:span text:style-name="T8">i</text:span><text:span text:style-name="T8">l</text:span><text:span text:style-name="T8">l</text:span><text:span text:style-name="T8">a</text:span><text:span text:style-name="T8">t</text:span><text:span text:style-name="T8">i</text:span><text:span text:style-name="T8">o</text:span><text:span text:style-name="T8">n</text:span><text:span text:style-name="T8"> </text:span><text:span text:style-name="T8">c</text:span><text:span text:style-name="T8">o</text:span><text:span text:style-name="T8">u</text:span><text:span text:style-name="T8">n</text:span><text:span text:style-name="T8">t</text:span><text:span text:style-name="T8">e</text:span><text:span text:style-name="T8">r</text:span><text:span text:style-name="T8">s</text:span></text:p>
          </draw:text-box>
        </draw:frame>
        <draw:line draw:name="Straight Connector 16" draw:style-name="gr4" draw:text-style-name="P4" draw:layer="layout" svg:x1="0cm" svg:y1="2.028cm" svg:x2="33.9cm" svg:y2="2.029cm">
          <text:p/>
        </draw:line>
        <draw:custom-shape draw:name="TextBox 24" draw:style-name="gr32" draw:text-style-name="P8" draw:layer="layout" svg:width="15.977cm" svg:height="11.086cm" svg:x="1.263cm" svg:y="3.26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31" draw:style-name="gr33" draw:text-style-name="P8" draw:layer="layout" svg:width="24.5cm" svg:height="1.102cm" svg:x="4.4cm" svg:y="8cm">
          <text:list text:style-name="L8">
            <text:list-header>
              <text:p text:style-name="P7"><text:span text:style-name="T27">What are the most important properties for a good scintillator material?</text:span></text:p>
            </text:list-header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8cm" svg:height="11.136cm" svg:x="0.6cm" svg:y="2.257cm" draw:page-number="8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Scintillation counters (6)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34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35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8">S</text:span><text:span text:style-name="T8">c</text:span><text:span text:style-name="T8">i</text:span><text:span text:style-name="T8">n</text:span><text:span text:style-name="T8">t</text:span><text:span text:style-name="T8">i</text:span><text:span text:style-name="T8">l</text:span><text:span text:style-name="T8">l</text:span><text:span text:style-name="T8">a</text:span><text:span text:style-name="T8">t</text:span><text:span text:style-name="T8">i</text:span><text:span text:style-name="T8">o</text:span><text:span text:style-name="T8">n</text:span><text:span text:style-name="T8"> </text:span><text:span text:style-name="T8">c</text:span><text:span text:style-name="T8">o</text:span><text:span text:style-name="T8">u</text:span><text:span text:style-name="T8">n</text:span><text:span text:style-name="T8">t</text:span><text:span text:style-name="T8">e</text:span><text:span text:style-name="T8">r</text:span><text:span text:style-name="T8">s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custom-shape draw:name="TextBox 5" draw:style-name="gr36" draw:text-style-name="P8" draw:layer="layout" svg:width="27.658cm" svg:height="12.786cm" svg:x="1.628cm" svg:y="3.783cm">
          <text:p text:style-name="P7"><text:span text:style-name="T21">Qualities of a scintillator:</text:span></text:p>
          <text:p text:style-name="P7"><text:span text:style-name="T21"/></text:p>
          <text:list text:style-name="L5">
            <text:list-item>
              <text:p text:style-name="P7"><text:span text:style-name="T30">The fraction of energy loss going into photons should be as high as possible: <text:s text:c="5"/></text:span><text:span text:style-name="T31"><text:s/></text:span><text:span text:style-name="T30"><text:s text:c="8"/>conversion into light should be as efficient as possible (</text:span><text:span text:style-name="T32">light yield</text:span><text:span text:style-name="T33">)</text:span></text:p>
            </text:list-item>
          </text:list>
          <text:p text:style-name="P7"><text:span text:style-name="T21"/></text:p>
          <text:list text:continue-numbering="true" text:style-name="L5">
            <text:list-item>
              <text:p text:style-name="P7"><text:span text:style-name="T21">The number of photons per deposited energy should be proportional to the energy released (</text:span><text:span text:style-name="T32">linearity</text:span><text:span text:style-name="T21">)</text:span></text:p>
              <text:p text:style-name="P7"><text:span text:style-name="T21"/></text:p>
            </text:list-item>
            <text:list-item>
              <text:p text:style-name="P7"><text:span text:style-name="T34">The material must be transparent for the scintillation light (</text:span><text:span text:style-name="T32">large absorption length</text:span><text:span text:style-name="T21">) </text:span></text:p>
            </text:list-item>
          </text:list>
          <text:p text:style-name="P7"><text:span text:style-name="T21"/></text:p>
          <text:list text:continue-numbering="true" text:style-name="L5">
            <text:list-item>
              <text:p text:style-name="P7"><text:span text:style-name="T34">The decay time of the luminescence (duration of the excitation and light emission processes) should be as short as possible <text:s/>(</text:span><text:span text:style-name="T32">fast signals</text:span><text:span text:style-name="T21">)</text:span></text:p>
            </text:list-item>
          </text:list>
          <text:p text:style-name="P7"><text:span text:style-name="T21"/></text:p>
          <text:p text:style-name="P7"><text:span text:style-name="T21"/></text:p>
          <text:p text:style-name="P7"><text:span text:style-name="T35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8cm" svg:height="11.136cm" svg:x="0.6cm" svg:y="2.257cm" draw:page-number="9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Title_20_and_20_Content" presentation:presentation-page-layout-name="AL1T11">
        <draw:custom-shape draw:name="Rectangle 5" draw:style-name="gr37" draw:text-style-name="P18" draw:layer="layout" svg:width="30.056cm" svg:height="15.521cm" svg:x="1.905cm" svg:y="1.764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4" draw:style-name="gr38" draw:text-style-name="P8" draw:layer="layout" svg:width="23.474cm" svg:height="10.921cm" svg:x="4.941cm" svg:y="3.755cm">
          <text:list text:style-name="L5">
            <text:list-item>
              <text:p text:style-name="P7"><text:span text:style-name="T36">Scintillators</text:span></text:p>
            </text:list-item>
          </text:list>
          <text:list text:style-name="L9">
            <text:list-item>
              <text:list>
                <text:list-item>
                  <text:p text:style-name="P7"><text:span text:style-name="T37">O</text:span><text:span text:style-name="T38">rganic scintillators</text:span></text:p>
                </text:list-item>
              </text:list>
            </text:list-item>
          </text:list>
          <text:list text:style-name="L6">
            <text:list-item>
              <text:list>
                <text:list-item>
                  <text:p text:style-name="P7"><text:span text:style-name="T39">I</text:span><text:span text:style-name="T40">norganic scintillators</text:span></text:p>
                </text:list-item>
              </text:list>
            </text:list-item>
          </text:list>
          <text:p text:style-name="P19"><text:span text:style-name="T40"><text:tab/></text:span></text:p>
          <text:list text:continue-numbering="true" text:style-name="L6">
            <text:list-item>
              <text:p text:style-name="P7"><text:span text:style-name="T41">Transmission of light</text:span></text:p>
            </text:list-item>
          </text:list>
          <text:p text:style-name="P7"><text:span text:style-name="T41"/></text:p>
          <text:list text:continue-numbering="true" text:style-name="L6">
            <text:list-item>
              <text:p text:style-name="P7"><text:span text:style-name="T41">Light detection</text:span></text:p>
              <text:list>
                <text:list-item>
                  <text:p text:style-name="P7"><text:span text:style-name="T41">Photomultipliers</text:span></text:p>
                </text:list-item>
                <text:list-item>
                  <text:p text:style-name="P7"><text:span text:style-name="T41">(Avalanche) photo-diodes</text:span></text:p>
                </text:list-item>
                <text:list-item>
                  <text:p text:style-name="P7"><text:span text:style-name="T42">H</text:span><text:span text:style-name="T41">ybrid photon detectors</text:span></text:p>
                </text:list-item>
              </text:list>
            </text:list-item>
          </text:list>
          <text:p text:style-name="P7"><text:span text:style-name="T41"/></text:p>
          <text:list text:continue-numbering="true" text:style-name="L6">
            <text:list-item>
              <text:p text:style-name="P7"><text:span text:style-name="T41">Applications of scintillation detectors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8cm" svg:height="11.136cm" svg:x="0.6cm" svg:y="2.257cm" draw:page-number="10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Organic scintillators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39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40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43">O</text:span><text:span text:style-name="T43">r</text:span><text:span text:style-name="T43">g</text:span><text:span text:style-name="T43">a</text:span><text:span text:style-name="T43">n</text:span><text:span text:style-name="T43">i</text:span><text:span text:style-name="T43">c</text:span><text:span text:style-name="T43"> </text:span><text:span text:style-name="T43">s</text:span><text:span text:style-name="T43">c</text:span><text:span text:style-name="T43">i</text:span><text:span text:style-name="T43">n</text:span><text:span text:style-name="T43">t</text:span><text:span text:style-name="T43">i</text:span><text:span text:style-name="T43">l</text:span><text:span text:style-name="T43">l</text:span><text:span text:style-name="T43">a</text:span><text:span text:style-name="T43">t</text:span><text:span text:style-name="T43">o</text:span><text:span text:style-name="T43">r</text:span><text:span text:style-name="T43">s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custom-shape draw:name="TextBox 2" draw:style-name="gr41" draw:text-style-name="P8" draw:layer="layout" svg:width="28.738cm" svg:height="14.492cm" svg:x="1.587cm" svg:y="2.986cm">
          <text:p text:style-name="P7"><text:span text:style-name="T21">D</text:span><text:span text:style-name="T21">i</text:span><text:span text:style-name="T21">ff</text:span><text:span text:style-name="T21">e</text:span><text:span text:style-name="T21">r</text:span><text:span text:style-name="T21">e</text:span><text:span text:style-name="T21">n</text:span><text:span text:style-name="T21">t </text:span><text:span text:style-name="T21">s</text:span><text:span text:style-name="T21">c</text:span><text:span text:style-name="T21">i</text:span><text:span text:style-name="T21">n</text:span><text:span text:style-name="T21">ti</text:span><text:span text:style-name="T21">ll</text:span><text:span text:style-name="T21">a</text:span><text:span text:style-name="T21">ti</text:span><text:span text:style-name="T21">o</text:span><text:span text:style-name="T21">n </text:span><text:span text:style-name="T21">m</text:span><text:span text:style-name="T21">e</text:span><text:span text:style-name="T21">c</text:span><text:span text:style-name="T21">h</text:span><text:span text:style-name="T21">a</text:span><text:span text:style-name="T21">n</text:span><text:span text:style-name="T21">i</text:span><text:span text:style-name="T21">s</text:span><text:span text:style-name="T21">m</text:span><text:span text:style-name="T21">, </text:span><text:span text:style-name="T21">l</text:span><text:span text:style-name="T21">a</text:span><text:span text:style-name="T21">r</text:span><text:span text:style-name="T21">g</text:span><text:span text:style-name="T21">e</text:span><text:span text:style-name="T21">l</text:span><text:span text:style-name="T21">y </text:span><text:span text:style-name="T21">b</text:span><text:span text:style-name="T21">a</text:span><text:span text:style-name="T21">s</text:span><text:span text:style-name="T21">e</text:span><text:span text:style-name="T21">d </text:span><text:span text:style-name="T21">o</text:span><text:span text:style-name="T21">n </text:span><text:span text:style-name="T21">t</text:span><text:span text:style-name="T21">h</text:span><text:span text:style-name="T21">e </text:span><text:span text:style-name="T21">e</text:span><text:span text:style-name="T21">l</text:span><text:span text:style-name="T21">e</text:span><text:span text:style-name="T21">c</text:span><text:span text:style-name="T21">t</text:span><text:span text:style-name="T21">r</text:span><text:span text:style-name="T21">o</text:span><text:span text:style-name="T21">n</text:span><text:span text:style-name="T21">i</text:span><text:span text:style-name="T21">c </text:span><text:span text:style-name="T21">s</text:span><text:span text:style-name="T21">t</text:span><text:span text:style-name="T21">r</text:span><text:span text:style-name="T21">u</text:span><text:span text:style-name="T21">c</text:span><text:span text:style-name="T21">t</text:span><text:span text:style-name="T21">u</text:span><text:span text:style-name="T21">r</text:span><text:span text:style-name="T21">e </text:span><text:span text:style-name="T21">o</text:span><text:span text:style-name="T21">f </text:span><text:span text:style-name="T21">t</text:span><text:span text:style-name="T21">h</text:span><text:span text:style-name="T21">e </text:span><text:span text:style-name="T21">c</text:span><text:span text:style-name="T21">a</text:span><text:span text:style-name="T21">r</text:span><text:span text:style-name="T21">b</text:span><text:span text:style-name="T21">o</text:span><text:span text:style-name="T21">n </text:span><text:span text:style-name="T21">a</text:span><text:span text:style-name="T21">t</text:span><text:span text:style-name="T21">o</text:span><text:span text:style-name="T21">m</text:span><text:span text:style-name="T21">.</text:span></text:p>
          <text:p text:style-name="P7"><text:span text:style-name="T21"/></text:p>
          <text:p text:style-name="P7"><text:span text:style-name="T21">O</text:span><text:span text:style-name="T21">ft</text:span><text:span text:style-name="T21">e</text:span><text:span text:style-name="T21">n </text:span><text:span text:style-name="T21">v</text:span><text:span text:style-name="T21">e</text:span><text:span text:style-name="T21">r</text:span><text:span text:style-name="T21">y </text:span><text:span text:style-name="T21">f</text:span><text:span text:style-name="T21">a</text:span><text:span text:style-name="T21">s</text:span><text:span text:style-name="T21">t </text:span><text:span text:style-name="T21">li</text:span><text:span text:style-name="T21">g</text:span><text:span text:style-name="T21">h</text:span><text:span text:style-name="T21">t </text:span><text:span text:style-name="T21">e</text:span><text:span text:style-name="T21">m</text:span><text:span text:style-name="T21">i</text:span><text:span text:style-name="T21">s</text:span><text:span text:style-name="T21">s</text:span><text:span text:style-name="T21">i</text:span><text:span text:style-name="T21">o</text:span><text:span text:style-name="T21">n </text:span></text:p>
          <text:p text:style-name="P7"><text:span text:style-name="T21"><text:tab/></text:span><text:span text:style-name="T44">- </text:span><text:span text:style-name="T21">w</text:span><text:span text:style-name="T21">e</text:span><text:span text:style-name="T21">ll </text:span><text:span text:style-name="T21">s</text:span><text:span text:style-name="T21">u</text:span><text:span text:style-name="T21">it</text:span><text:span text:style-name="T21">e</text:span><text:span text:style-name="T21">d </text:span><text:span text:style-name="T21">f</text:span><text:span text:style-name="T21">o</text:span><text:span text:style-name="T21">r </text:span><text:span text:style-name="T45">f</text:span><text:span text:style-name="T45">a</text:span><text:span text:style-name="T45">s</text:span><text:span text:style-name="T45">t </text:span><text:span text:style-name="T45">t</text:span><text:span text:style-name="T45">i</text:span><text:span text:style-name="T45">m</text:span><text:span text:style-name="T45">i</text:span><text:span text:style-name="T45">n</text:span><text:span text:style-name="T45">g</text:span><text:span text:style-name="T45"> </text:span><text:span text:style-name="T21">a</text:span><text:span text:style-name="T21">p</text:span><text:span text:style-name="T21">p</text:span><text:span text:style-name="T21">li</text:span><text:span text:style-name="T21">c</text:span><text:span text:style-name="T21">a</text:span><text:span text:style-name="T21">ti</text:span><text:span text:style-name="T21">o</text:span><text:span text:style-name="T21">n</text:span><text:span text:style-name="T21">s</text:span></text:p>
          <text:p text:style-name="P7"><text:span text:style-name="T46"/></text:p>
          <text:p text:style-name="P7"><text:span text:style-name="T46"/></text:p>
          <text:p text:style-name="P7"><text:span text:style-name="T21">P</text:span><text:span text:style-name="T21">o</text:span><text:span text:style-name="T21">s</text:span><text:span text:style-name="T21">s</text:span><text:span text:style-name="T21">i</text:span><text:span text:style-name="T21">b</text:span><text:span text:style-name="T21">l</text:span><text:span text:style-name="T21">e </text:span><text:span text:style-name="T21">f</text:span><text:span text:style-name="T21">o</text:span><text:span text:style-name="T21">r</text:span><text:span text:style-name="T21">m</text:span><text:span text:style-name="T21">s</text:span><text:span text:style-name="T21">:</text:span></text:p>
          <text:list text:style-name="L5">
            <text:list-item>
              <text:p text:style-name="P7"><text:span text:style-name="T46">C</text:span><text:span text:style-name="T47">r</text:span><text:span text:style-name="T47">y</text:span><text:span text:style-name="T47">s</text:span><text:span text:style-name="T47">t</text:span><text:span text:style-name="T47">a</text:span><text:span text:style-name="T47">l</text:span><text:span text:style-name="T47">s</text:span><text:span text:style-name="T47"> </text:span><text:span text:style-name="T11">(</text:span><text:span text:style-name="T11">l</text:span><text:span text:style-name="T11">i</text:span><text:span text:style-name="T11">k</text:span><text:span text:style-name="T11">e</text:span><text:span text:style-name="T11"> </text:span><text:span text:style-name="T11">a</text:span><text:span text:style-name="T11">n</text:span><text:span text:style-name="T11">t</text:span><text:span text:style-name="T11">h</text:span><text:span text:style-name="T11">r</text:span><text:span text:style-name="T11">a</text:span><text:span text:style-name="T11">c</text:span><text:span text:style-name="T11">e</text:span><text:span text:style-name="T11">n</text:span><text:span text:style-name="T11">e</text:span><text:span text:style-name="T11"> </text:span><text:span text:style-name="T11">o</text:span><text:span text:style-name="T11">r</text:span><text:span text:style-name="T11"> </text:span><text:span text:style-name="T11">s</text:span><text:span text:style-name="T11">t</text:span><text:span text:style-name="T11">i</text:span><text:span text:style-name="T11">l</text:span><text:span text:style-name="T11">b</text:span><text:span text:style-name="T11">e</text:span><text:span text:style-name="T11">n</text:span><text:span text:style-name="T11">e</text:span><text:span text:style-name="T11">)</text:span><text:span text:style-name="T11"><text:line-break/></text:span><text:span text:style-name="T48">l</text:span><text:span text:style-name="T48">a</text:span><text:span text:style-name="T48">r</text:span><text:span text:style-name="T48">g</text:span><text:span text:style-name="T48">e</text:span><text:span text:style-name="T48">s</text:span><text:span text:style-name="T48">t</text:span><text:span text:style-name="T48"> </text:span><text:span text:style-name="T48">l</text:span><text:span text:style-name="T48">i</text:span><text:span text:style-name="T48">g</text:span><text:span text:style-name="T48">h</text:span><text:span text:style-name="T48">t</text:span><text:span text:style-name="T48"> </text:span><text:span text:style-name="T48">y</text:span><text:span text:style-name="T48">i</text:span><text:span text:style-name="T48">e</text:span><text:span text:style-name="T48">l</text:span><text:span text:style-name="T48">d</text:span><text:span text:style-name="T48">s</text:span><text:span text:style-name="T48">,</text:span><text:span text:style-name="T48"> </text:span><text:span text:style-name="T48">b</text:span><text:span text:style-name="T48">u</text:span><text:span text:style-name="T48">t</text:span><text:span text:style-name="T48"> </text:span><text:span text:style-name="T48">b</text:span><text:span text:style-name="T48">r</text:span><text:span text:style-name="T48">i</text:span><text:span text:style-name="T48">t</text:span><text:span text:style-name="T48">t</text:span><text:span text:style-name="T48">l</text:span><text:span text:style-name="T48">e</text:span><text:span text:style-name="T48"> </text:span><text:span text:style-name="T48">a</text:span><text:span text:style-name="T48">n</text:span><text:span text:style-name="T48">d</text:span><text:span text:style-name="T48"> </text:span><text:span text:style-name="T48">d</text:span><text:span text:style-name="T48">i</text:span><text:span text:style-name="T48">f</text:span><text:span text:style-name="T48">f</text:span><text:span text:style-name="T48">i</text:span><text:span text:style-name="T48">c</text:span><text:span text:style-name="T48">u</text:span><text:span text:style-name="T48">l</text:span><text:span text:style-name="T48">t</text:span><text:span text:style-name="T48"> </text:span><text:span text:style-name="T48">t</text:span><text:span text:style-name="T48">o</text:span><text:span text:style-name="T48"> </text:span><text:span text:style-name="T48">h</text:span><text:span text:style-name="T48">a</text:span><text:span text:style-name="T48">n</text:span><text:span text:style-name="T48">d</text:span><text:span text:style-name="T48">l</text:span><text:span text:style-name="T48">e</text:span><text:span text:style-name="T48">.</text:span><text:span text:style-name="T48"> </text:span><text:span text:style-name="T48">C</text:span><text:span text:style-name="T48">r</text:span><text:span text:style-name="T48">y</text:span><text:span text:style-name="T48">s</text:span><text:span text:style-name="T48">t</text:span><text:span text:style-name="T48">a</text:span><text:span text:style-name="T48">l</text:span><text:span text:style-name="T48"> </text:span><text:span text:style-name="T48">a</text:span><text:span text:style-name="T48">x</text:span><text:span text:style-name="T48">i</text:span><text:span text:style-name="T48">s</text:span><text:span text:style-name="T48"> </text:span><text:span text:style-name="T48">d</text:span><text:span text:style-name="T48">e</text:span><text:span text:style-name="T48">p</text:span><text:span text:style-name="T48">e</text:span><text:span text:style-name="T48">n</text:span><text:span text:style-name="T48">d</text:span><text:span text:style-name="T48">e</text:span><text:span text:style-name="T48">n</text:span><text:span text:style-name="T48">c</text:span><text:span text:style-name="T48">e</text:span><text:span text:style-name="T48">.</text:span></text:p>
            </text:list-item>
            <text:list-item>
              <text:p text:style-name="P7"><text:span text:style-name="T46">L</text:span><text:span text:style-name="T47">i</text:span><text:span text:style-name="T47">q</text:span><text:span text:style-name="T47">u</text:span><text:span text:style-name="T47">i</text:span><text:span text:style-name="T47">d</text:span><text:span text:style-name="T47">s</text:span><text:span text:style-name="T47"> </text:span><text:span text:style-name="T11">(</text:span><text:span text:style-name="T11">l</text:span><text:span text:style-name="T11">i</text:span><text:span text:style-name="T11">k</text:span><text:span text:style-name="T11">e</text:span><text:span text:style-name="T11"> </text:span><text:span text:style-name="T11">x</text:span><text:span text:style-name="T11">y</text:span><text:span text:style-name="T11">l</text:span><text:span text:style-name="T11">e</text:span><text:span text:style-name="T11">n</text:span><text:span text:style-name="T11">e</text:span><text:span text:style-name="T11"> </text:span><text:span text:style-name="T11">o</text:span><text:span text:style-name="T11">r</text:span><text:span text:style-name="T11"> </text:span><text:span text:style-name="T11">b</text:span><text:span text:style-name="T11">e</text:span><text:span text:style-name="T11">n</text:span><text:span text:style-name="T11">z</text:span><text:span text:style-name="T11">e</text:span><text:span text:style-name="T11">n</text:span><text:span text:style-name="T11">e</text:span><text:span text:style-name="T11">)</text:span><text:span text:style-name="T11"><text:line-break/></text:span><text:span text:style-name="T48">l</text:span><text:span text:style-name="T48">o</text:span><text:span text:style-name="T48">w</text:span><text:span text:style-name="T48"> </text:span><text:span text:style-name="T48">l</text:span><text:span text:style-name="T48">i</text:span><text:span text:style-name="T48">g</text:span><text:span text:style-name="T48">h</text:span><text:span text:style-name="T48">t</text:span><text:span text:style-name="T48"> </text:span><text:span text:style-name="T48">y</text:span><text:span text:style-name="T48">i</text:span><text:span text:style-name="T48">e</text:span><text:span text:style-name="T48">l</text:span><text:span text:style-name="T48">d</text:span><text:span text:style-name="T48">,</text:span><text:span text:style-name="T48"> </text:span><text:span text:style-name="T48">f</text:span><text:span text:style-name="T48">e</text:span><text:span text:style-name="T48">w</text:span><text:span text:style-name="T48"> </text:span><text:span text:style-name="T48">p</text:span><text:span text:style-name="T48">h</text:span><text:span text:style-name="T48">o</text:span><text:span text:style-name="T48">t</text:span><text:span text:style-name="T48">o</text:span><text:span text:style-name="T48">n</text:span><text:span text:style-name="T48">s</text:span><text:span text:style-name="T48"> </text:span><text:span text:style-name="T48">a</text:span><text:span text:style-name="T48">t</text:span><text:span text:style-name="T48"> </text:span><text:span text:style-name="T48">d</text:span><text:span text:style-name="T48">e</text:span><text:span text:style-name="T48">t</text:span><text:span text:style-name="T48">e</text:span><text:span text:style-name="T48">c</text:span><text:span text:style-name="T48">t</text:span><text:span text:style-name="T48">a</text:span><text:span text:style-name="T48">b</text:span><text:span text:style-name="T48">l</text:span><text:span text:style-name="T48">e</text:span><text:span text:style-name="T48"> </text:span><text:span text:style-name="T48">w</text:span><text:span text:style-name="T48">a</text:span><text:span text:style-name="T48">v</text:span><text:span text:style-name="T48">e</text:span><text:span text:style-name="T48">l</text:span><text:span text:style-name="T48">e</text:span><text:span text:style-name="T48">n</text:span><text:span text:style-name="T48">g</text:span><text:span text:style-name="T48">t</text:span><text:span text:style-name="T48">h</text:span><text:span text:style-name="T48">s</text:span><text:span text:style-name="T48"> </text:span><text:span text:style-name="T48">a</text:span><text:span text:style-name="T48">n</text:span><text:span text:style-name="T48">d</text:span><text:span text:style-name="T48"> </text:span><text:span text:style-name="T48">i</text:span><text:span text:style-name="T48">n</text:span><text:span text:style-name="T48"> </text:span><text:span text:style-name="T48">f</text:span><text:span text:style-name="T48">a</text:span><text:span text:style-name="T48">s</text:span><text:span text:style-name="T48">t</text:span><text:span text:style-name="T48"> </text:span><text:span text:style-name="T48">t</text:span><text:span text:style-name="T48">i</text:span><text:span text:style-name="T48">m</text:span><text:span text:style-name="T48">e</text:span><text:span text:style-name="T48">.</text:span></text:p>
              <text:p text:style-name="P7"><text:span text:style-name="T10">M</text:span><text:span text:style-name="T11">a</text:span><text:span text:style-name="T11">t</text:span><text:span text:style-name="T11">e</text:span><text:span text:style-name="T11">r</text:span><text:span text:style-name="T11">i</text:span><text:span text:style-name="T11">a</text:span><text:span text:style-name="T11">l</text:span><text:span text:style-name="T11">s</text:span><text:span text:style-name="T11"> </text:span><text:span text:style-name="T11">d</text:span><text:span text:style-name="T11">i</text:span><text:span text:style-name="T11">s</text:span><text:span text:style-name="T11">s</text:span><text:span text:style-name="T11">o</text:span><text:span text:style-name="T11">l</text:span><text:span text:style-name="T11">v</text:span><text:span text:style-name="T11">e</text:span><text:span text:style-name="T11">d</text:span><text:span text:style-name="T11"> </text:span><text:span text:style-name="T11">i</text:span><text:span text:style-name="T11">n</text:span><text:span text:style-name="T11"> </text:span><text:span text:style-name="T11">l</text:span><text:span text:style-name="T11">i</text:span><text:span text:style-name="T11">q</text:span><text:span text:style-name="T11">u</text:span><text:span text:style-name="T11">i</text:span><text:span text:style-name="T11">d</text:span><text:span text:style-name="T11">s</text:span><text:span text:style-name="T11"> </text:span><text:span text:style-name="T11">(</text:span><text:span text:style-name="T11">e</text:span><text:span text:style-name="T11">.</text:span><text:span text:style-name="T11">g</text:span><text:span text:style-name="T11">.</text:span><text:span text:style-name="T11"> </text:span><text:span text:style-name="T11">p</text:span><text:span text:style-name="T11">-</text:span><text:span text:style-name="T11">t</text:span><text:span text:style-name="T11">e</text:span><text:span text:style-name="T11">r</text:span><text:span text:style-name="T11">p</text:span><text:span text:style-name="T11">h</text:span><text:span text:style-name="T11">e</text:span><text:span text:style-name="T11">n</text:span><text:span text:style-name="T11">y</text:span><text:span text:style-name="T11">l</text:span><text:span text:style-name="T11"> </text:span><text:span text:style-name="T11">C</text:span><text:span text:style-name="T49">1</text:span><text:span text:style-name="T49">8</text:span><text:span text:style-name="T11">H</text:span><text:span text:style-name="T49">1</text:span><text:span text:style-name="T49">4</text:span><text:span text:style-name="T11"> </text:span><text:span text:style-name="T11">d</text:span><text:span text:style-name="T11">i</text:span><text:span text:style-name="T11">s</text:span><text:span text:style-name="T11">s</text:span><text:span text:style-name="T11">o</text:span><text:span text:style-name="T11">l</text:span><text:span text:style-name="T11">v</text:span><text:span text:style-name="T11">e</text:span><text:span text:style-name="T11">d</text:span><text:span text:style-name="T11"> </text:span><text:span text:style-name="T11">i</text:span><text:span text:style-name="T11">n</text:span><text:span text:style-name="T11"> </text:span><text:span text:style-name="T11">b</text:span><text:span text:style-name="T11">e</text:span><text:span text:style-name="T11">n</text:span><text:span text:style-name="T11">z</text:span><text:span text:style-name="T11">e</text:span><text:span text:style-name="T11">n</text:span><text:span text:style-name="T11">e</text:span><text:span text:style-name="T11"> </text:span><text:span text:style-name="T11">C</text:span><text:span text:style-name="T49">6</text:span><text:span text:style-name="T11">H</text:span><text:span text:style-name="T49">6</text:span><text:span text:style-name="T11">)</text:span><text:span text:style-name="T11"> </text:span><text:span text:style-name="T11"><text:line-break/></text:span><text:span text:style-name="T11">s</text:span><text:span text:style-name="T11">o</text:span><text:span text:style-name="T11">m</text:span><text:span text:style-name="T11">e</text:span><text:span text:style-name="T11">t</text:span><text:span text:style-name="T11">i</text:span><text:span text:style-name="T11">m</text:span><text:span text:style-name="T11">e</text:span><text:span text:style-name="T11">s</text:span><text:span text:style-name="T11"> </text:span><text:span text:style-name="T11">a</text:span><text:span text:style-name="T11">l</text:span><text:span text:style-name="T11">s</text:span><text:span text:style-name="T11">o</text:span><text:span text:style-name="T11"> </text:span><text:span text:style-name="T11">w</text:span><text:span text:style-name="T11">i</text:span><text:span text:style-name="T11">t</text:span><text:span text:style-name="T11">h</text:span><text:span text:style-name="T11"> </text:span><text:span text:style-name="T11">t</text:span><text:span text:style-name="T11">h</text:span><text:span text:style-name="T11">e</text:span><text:span text:style-name="T11"> </text:span><text:span text:style-name="T11">a</text:span><text:span text:style-name="T11">d</text:span><text:span text:style-name="T11">d</text:span><text:span text:style-name="T11">i</text:span><text:span text:style-name="T11">t</text:span><text:span text:style-name="T11">i</text:span><text:span text:style-name="T11">o</text:span><text:span text:style-name="T11">n</text:span><text:span text:style-name="T11"> </text:span><text:span text:style-name="T11">o</text:span><text:span text:style-name="T11">f</text:span><text:span text:style-name="T11"> </text:span><text:span text:style-name="T11">a</text:span><text:span text:style-name="T11"> </text:span><text:span text:style-name="T50">w</text:span><text:span text:style-name="T50">a</text:span><text:span text:style-name="T50">v</text:span><text:span text:style-name="T50">e</text:span><text:span text:style-name="T50">l</text:span><text:span text:style-name="T50">e</text:span><text:span text:style-name="T50">n</text:span><text:span text:style-name="T50">g</text:span><text:span text:style-name="T50">t</text:span><text:span text:style-name="T50">h</text:span><text:span text:style-name="T50"> </text:span><text:span text:style-name="T50">s</text:span><text:span text:style-name="T50">h</text:span><text:span text:style-name="T50">i</text:span><text:span text:style-name="T50">f</text:span><text:span text:style-name="T50">t</text:span><text:span text:style-name="T50">e</text:span><text:span text:style-name="T50">r</text:span><text:span text:style-name="T11"> </text:span><text:span text:style-name="T11">(</text:span><text:span text:style-name="T11">l</text:span><text:span text:style-name="T11">i</text:span><text:span text:style-name="T11">k</text:span><text:span text:style-name="T11">e</text:span><text:span text:style-name="T11"> </text:span><text:span text:style-name="T11">P</text:span><text:span text:style-name="T11">O</text:span><text:span text:style-name="T11">P</text:span><text:span text:style-name="T11">O</text:span><text:span text:style-name="T11">P</text:span><text:span text:style-name="T11">)</text:span><text:span text:style-name="T11">.</text:span></text:p>
            </text:list-item>
            <text:list-item>
              <text:p text:style-name="P7"><text:span text:style-name="T47">P</text:span><text:span text:style-name="T47">l</text:span><text:span text:style-name="T47">a</text:span><text:span text:style-name="T47">s</text:span><text:span text:style-name="T47">t</text:span><text:span text:style-name="T47">i</text:span><text:span text:style-name="T47">c</text:span><text:span text:style-name="T47"> </text:span><text:span text:style-name="T47">s</text:span><text:span text:style-name="T47">c</text:span><text:span text:style-name="T47">i</text:span><text:span text:style-name="T47">n</text:span><text:span text:style-name="T47">t</text:span><text:span text:style-name="T47">i</text:span><text:span text:style-name="T47">l</text:span><text:span text:style-name="T47">l</text:span><text:span text:style-name="T47">a</text:span><text:span text:style-name="T47">t</text:span><text:span text:style-name="T47">o</text:span><text:span text:style-name="T47">r</text:span><text:span text:style-name="T47">s</text:span><text:span text:style-name="T47"> </text:span><text:span text:style-name="T51">(</text:span><text:span text:style-name="T51">e</text:span><text:span text:style-name="T51">.</text:span><text:span text:style-name="T51">g</text:span><text:span text:style-name="T51">.</text:span><text:span text:style-name="T51"> </text:span><text:span text:style-name="T51">P</text:span><text:span text:style-name="T51">o</text:span><text:span text:style-name="T51">l</text:span><text:span text:style-name="T51">y</text:span><text:span text:style-name="T51">s</text:span><text:span text:style-name="T51">t</text:span><text:span text:style-name="T51">r</text:span><text:span text:style-name="T51">e</text:span><text:span text:style-name="T51">n</text:span><text:span text:style-name="T51">e</text:span><text:span text:style-name="T51"> </text:span><text:span text:style-name="T51">o</text:span><text:span text:style-name="T51">r</text:span><text:span text:style-name="T51"> </text:span><text:span text:style-name="T51">P</text:span><text:span text:style-name="T51">o</text:span><text:span text:style-name="T51">l</text:span><text:span text:style-name="T51">y</text:span><text:span text:style-name="T51">v</text:span><text:span text:style-name="T51">i</text:span><text:span text:style-name="T51">n</text:span><text:span text:style-name="T51">y</text:span><text:span text:style-name="T51">l</text:span><text:span text:style-name="T51"> </text:span><text:span text:style-name="T51">a</text:span><text:span text:style-name="T51">s</text:span><text:span text:style-name="T51"> </text:span><text:span text:style-name="T51">b</text:span><text:span text:style-name="T51">a</text:span><text:span text:style-name="T51">s</text:span><text:span text:style-name="T51">e</text:span><text:span text:style-name="T51"> </text:span><text:span text:style-name="T51">m</text:span><text:span text:style-name="T51">a</text:span><text:span text:style-name="T51">t</text:span><text:span text:style-name="T51">e</text:span><text:span text:style-name="T51">r</text:span><text:span text:style-name="T51">i</text:span><text:span text:style-name="T51">a</text:span><text:span text:style-name="T51">l</text:span><text:span text:style-name="T51"> </text:span><text:span text:style-name="T51">-</text:span><text:span text:style-name="T51">&gt;</text:span><text:span text:style-name="T51"> </text:span><text:span text:style-name="T51">n</text:span><text:span text:style-name="T51">e</text:span><text:span text:style-name="T51">x</text:span><text:span text:style-name="T51">t</text:span><text:span text:style-name="T51"> </text:span><text:span text:style-name="T51">s</text:span><text:span text:style-name="T51">l</text:span><text:span text:style-name="T51">i</text:span><text:span text:style-name="T51">d</text:span><text:span text:style-name="T51">e</text:span><text:span text:style-name="T51">)</text:span><text:span text:style-name="T52"> </text:span><text:span text:style-name="T11"><text:line-break/></text:span><text:span text:style-name="T11">B</text:span><text:span text:style-name="T11">y</text:span><text:span text:style-name="T11"> </text:span><text:span text:style-name="T11">p</text:span><text:span text:style-name="T11">o</text:span><text:span text:style-name="T11">l</text:span><text:span text:style-name="T11">i</text:span><text:span text:style-name="T11">m</text:span><text:span text:style-name="T11">e</text:span><text:span text:style-name="T11">r</text:span><text:span text:style-name="T11">i</text:span><text:span text:style-name="T11">s</text:span><text:span text:style-name="T11">a</text:span><text:span text:style-name="T11">t</text:span><text:span text:style-name="T11">i</text:span><text:span text:style-name="T11">o</text:span><text:span text:style-name="T11">n</text:span><text:span text:style-name="T11"> </text:span><text:span text:style-name="T11">o</text:span><text:span text:style-name="T11">f</text:span><text:span text:style-name="T11"> </text:span><text:span text:style-name="T11">t</text:span><text:span text:style-name="T11">h</text:span><text:span text:style-name="T11">e</text:span><text:span text:style-name="T11"> </text:span><text:span text:style-name="T11">b</text:span><text:span text:style-name="T11">a</text:span><text:span text:style-name="T11">s</text:span><text:span text:style-name="T11">e</text:span><text:span text:style-name="T11"> </text:span><text:span text:style-name="T11">m</text:span><text:span text:style-name="T11">a</text:span><text:span text:style-name="T11">t</text:span><text:span text:style-name="T11">e</text:span><text:span text:style-name="T11">r</text:span><text:span text:style-name="T11">i</text:span><text:span text:style-name="T11">a</text:span><text:span text:style-name="T11">l</text:span><text:span text:style-name="T11">,</text:span><text:span text:style-name="T11"> </text:span><text:span text:style-name="T11">l</text:span><text:span text:style-name="T11">i</text:span><text:span text:style-name="T11">q</text:span><text:span text:style-name="T11">u</text:span><text:span text:style-name="T11">i</text:span><text:span text:style-name="T11">d</text:span><text:span text:style-name="T11"> </text:span><text:span text:style-name="T11">s</text:span><text:span text:style-name="T11">c</text:span><text:span text:style-name="T11">i</text:span><text:span text:style-name="T11">n</text:span><text:span text:style-name="T11">t</text:span><text:span text:style-name="T11">i</text:span><text:span text:style-name="T11">l</text:span><text:span text:style-name="T11">l</text:span><text:span text:style-name="T11">a</text:span><text:span text:style-name="T11">t</text:span><text:span text:style-name="T11">o</text:span><text:span text:style-name="T11">r</text:span><text:span text:style-name="T11">s</text:span><text:span text:style-name="T11"> </text:span><text:span text:style-name="T11">c</text:span><text:span text:style-name="T11">a</text:span><text:span text:style-name="T11">n</text:span><text:span text:style-name="T11"> </text:span><text:span text:style-name="T11">b</text:span><text:span text:style-name="T11">e</text:span><text:span text:style-name="T11"> </text:span><text:span text:style-name="T11">s</text:span><text:span text:style-name="T11">o</text:span><text:span text:style-name="T11">l</text:span><text:span text:style-name="T11">i</text:span><text:span text:style-name="T11">d</text:span><text:span text:style-name="T11">i</text:span><text:span text:style-name="T11">f</text:span><text:span text:style-name="T11">i</text:span><text:span text:style-name="T11">e</text:span><text:span text:style-name="T11">d</text:span><text:span text:style-name="T11"> </text:span><text:span text:style-name="T11">a</text:span><text:span text:style-name="T11">n</text:span><text:span text:style-name="T11">d</text:span><text:span text:style-name="T11"> </text:span><text:span text:style-name="T11">c</text:span><text:span text:style-name="T11">a</text:span><text:span text:style-name="T11">n</text:span><text:span text:style-name="T11"> </text:span><text:span text:style-name="T11">b</text:span><text:span text:style-name="T11">e</text:span><text:span text:style-name="T11"> </text:span><text:span text:style-name="T11">f</text:span><text:span text:style-name="T11">o</text:span><text:span text:style-name="T11">r</text:span><text:span text:style-name="T11">m</text:span><text:span text:style-name="T11">e</text:span><text:span text:style-name="T11">d</text:span><text:span text:style-name="T11"> </text:span><text:span text:style-name="T11">i</text:span><text:span text:style-name="T11">n</text:span><text:span text:style-name="T11"> </text:span><text:span text:style-name="T50">a</text:span><text:span text:style-name="T50">n</text:span><text:span text:style-name="T50">y</text:span><text:span text:style-name="T50"> </text:span><text:span text:style-name="T50">s</text:span><text:span text:style-name="T50">h</text:span><text:span text:style-name="T50">a</text:span><text:span text:style-name="T50">p</text:span><text:span text:style-name="T50">e</text:span><text:span text:style-name="T11"> </text:span><text:span text:style-name="T11"><text:s/></text:span><text:span text:style-name="T11"><text:s/></text:span><text:span text:style-name="T11"><text:s/></text:span><text:span text:style-name="T11"><text:s/></text:span><text:span text:style-name="T11"><text:s/></text:span><text:span text:style-name="T11"><text:s/></text:span><text:span text:style-name="T11"><text:s/></text:span><text:span text:style-name="T11"><text:s/></text:span><text:span text:style-name="T11"><text:s/></text:span><text:span text:style-name="T11"><text:s/></text:span><text:span text:style-name="T11"><text:s/>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8cm" svg:height="11.136cm" svg:x="0.6cm" svg:y="2.257cm" draw:page-number="11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Organic scintillators: scintillation mechanism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42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43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30.237cm" svg:height="1.525cm" svg:x="1.263cm" svg:y="0.443cm" presentation:class="title" presentation:user-transformed="true">
          <draw:text-box>
            <text:p text:style-name="P11"><text:span text:style-name="T43">O</text:span><text:span text:style-name="T43">r</text:span><text:span text:style-name="T43">g</text:span><text:span text:style-name="T43">a</text:span><text:span text:style-name="T43">n</text:span><text:span text:style-name="T43">i</text:span><text:span text:style-name="T43">c</text:span><text:span text:style-name="T43"> </text:span><text:span text:style-name="T43">s</text:span><text:span text:style-name="T43">c</text:span><text:span text:style-name="T43">i</text:span><text:span text:style-name="T43">n</text:span><text:span text:style-name="T43">t</text:span><text:span text:style-name="T43">i</text:span><text:span text:style-name="T43">l</text:span><text:span text:style-name="T43">l</text:span><text:span text:style-name="T43">a</text:span><text:span text:style-name="T43">t</text:span><text:span text:style-name="T43">o</text:span><text:span text:style-name="T43">r</text:span><text:span text:style-name="T43">s</text:span><text:span text:style-name="T43">:</text:span><text:span text:style-name="T43"> </text:span><text:span text:style-name="T43">s</text:span><text:span text:style-name="T43">c</text:span><text:span text:style-name="T43">i</text:span><text:span text:style-name="T43">n</text:span><text:span text:style-name="T43">t</text:span><text:span text:style-name="T43">i</text:span><text:span text:style-name="T43">l</text:span><text:span text:style-name="T43">l</text:span><text:span text:style-name="T43">a</text:span><text:span text:style-name="T43">t</text:span><text:span text:style-name="T43">i</text:span><text:span text:style-name="T43">o</text:span><text:span text:style-name="T43">n</text:span><text:span text:style-name="T43"> </text:span><text:span text:style-name="T43">m</text:span><text:span text:style-name="T43">e</text:span><text:span text:style-name="T43">c</text:span><text:span text:style-name="T43">h</text:span><text:span text:style-name="T43">a</text:span><text:span text:style-name="T43">n</text:span><text:span text:style-name="T43">i</text:span><text:span text:style-name="T43">s</text:span><text:span text:style-name="T43">m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custom-shape draw:name="TextBox 2" draw:style-name="gr44" draw:text-style-name="P8" draw:layer="layout" svg:width="23.474cm" svg:height="1.773cm" svg:x="1.304cm" svg:y="2.668cm">
          <text:p text:style-name="P7"><text:span text:style-name="T11">Carbon: 6 electrons in K-shell (1s) and L-shell (2s, 2p)</text:span></text:p>
          <text:p text:style-name="P7"><text:span text:style-name="T11">Electron orbitals different depending on the shell occupation </text:span><text:span text:style-name="T53">in compounds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11" draw:style-name="gr1" draw:text-style-name="P4" draw:layer="layout" svg:width="20.689cm" svg:height="11.799cm" svg:x="5.001cm" svg:y="5.318cm">
          <draw:image xlink:href="Pictures/1000000100000500000002D0D8010F25E4611DCC.png" xlink:type="simple" xlink:show="embed" xlink:actuate="onLoad" draw:mime-type="image/png">
            <text:p/>
          </draw:image>
        </draw:frame>
        <presentation:notes draw:style-name="dp2">
          <draw:page-thumbnail draw:style-name="gr3" draw:layer="layout" svg:width="19.798cm" svg:height="11.136cm" svg:x="0.6cm" svg:y="2.257cm" draw:page-number="12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Organic scintillators: scintillation mechanism (2)" draw:style-name="dp4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45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46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9.737cm" svg:height="1.525cm" svg:x="1.263cm" svg:y="0.443cm" presentation:class="title" presentation:user-transformed="true">
          <draw:text-box>
            <text:p text:style-name="P11"><text:span text:style-name="T43">O</text:span><text:span text:style-name="T43">r</text:span><text:span text:style-name="T43">g</text:span><text:span text:style-name="T43">a</text:span><text:span text:style-name="T43">n</text:span><text:span text:style-name="T43">i</text:span><text:span text:style-name="T43">c</text:span><text:span text:style-name="T43"> </text:span><text:span text:style-name="T43">s</text:span><text:span text:style-name="T43">c</text:span><text:span text:style-name="T43">i</text:span><text:span text:style-name="T43">n</text:span><text:span text:style-name="T43">t</text:span><text:span text:style-name="T43">i</text:span><text:span text:style-name="T43">l</text:span><text:span text:style-name="T43">l</text:span><text:span text:style-name="T43">a</text:span><text:span text:style-name="T43">t</text:span><text:span text:style-name="T43">o</text:span><text:span text:style-name="T43">r</text:span><text:span text:style-name="T43">s</text:span><text:span text:style-name="T43">:</text:span><text:span text:style-name="T43"> </text:span><text:span text:style-name="T43">s</text:span><text:span text:style-name="T43">c</text:span><text:span text:style-name="T43">i</text:span><text:span text:style-name="T43">n</text:span><text:span text:style-name="T43">t</text:span><text:span text:style-name="T43">i</text:span><text:span text:style-name="T43">l</text:span><text:span text:style-name="T43">l</text:span><text:span text:style-name="T43">a</text:span><text:span text:style-name="T43">t</text:span><text:span text:style-name="T43">i</text:span><text:span text:style-name="T43">o</text:span><text:span text:style-name="T43">n</text:span><text:span text:style-name="T43"> </text:span><text:span text:style-name="T43">m</text:span><text:span text:style-name="T43">e</text:span><text:span text:style-name="T43">c</text:span><text:span text:style-name="T43">h</text:span><text:span text:style-name="T43">a</text:span><text:span text:style-name="T43">n</text:span><text:span text:style-name="T43">i</text:span><text:span text:style-name="T43">s</text:span><text:span text:style-name="T43">m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custom-shape draw:name="TextBox 2" draw:style-name="gr47" draw:text-style-name="P8" draw:layer="layout" svg:width="23.474cm" svg:height="1.773cm" svg:x="1.304cm" svg:y="2.668cm">
          <text:p text:style-name="P7"><text:span text:style-name="T11">Carbon: 6 electrons in K-shell (1s) and L-shell (2s, 2p)</text:span></text:p>
          <text:p text:style-name="P7"><text:span text:style-name="T11">Electron orbitals different depending on the shell occupation </text:span><text:span text:style-name="T53">in compounds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3" draw:style-name="gr1" draw:text-style-name="P4" draw:layer="layout" svg:width="23.474cm" svg:height="10.008cm" svg:x="5.196cm" svg:y="6.839cm">
          <draw:image xlink:href="Pictures/10000001000007F000000362377E675FD207FEB6.tif" xlink:type="simple" xlink:show="embed" xlink:actuate="onLoad" draw:mime-type="image/tiff">
            <text:p/>
          </draw:image>
        </draw:frame>
        <draw:custom-shape draw:name="TextBox 4" draw:style-name="gr48" draw:text-style-name="P8" draw:layer="layout" svg:width="11.837cm" svg:height="1.115cm" svg:x="11.014cm" svg:y="16.848cm">
          <text:p text:style-name="P7"><text:span text:style-name="T54">Electron orbitals of carbon in benzene C</text:span><text:span text:style-name="T55">6</text:span><text:span text:style-name="T54">H</text:span><text:span text:style-name="T55">6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5" draw:style-name="gr49" draw:text-style-name="P21" draw:layer="layout" svg:width="12.029cm" svg:height="1.687cm" svg:x="17.357cm" svg:y="5.31cm">
          <text:p text:style-name="P20"><text:span text:style-name="T56">𝜋 </text:span><text:span text:style-name="T56">orbitals</text:span></text:p>
          <text:p text:style-name="P20"><text:span text:style-name="T57">O</text:span><text:span text:style-name="T6">nly 1 or 2 of the p orbitals mix with the s ones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7" draw:style-name="gr50" draw:text-style-name="P21" draw:layer="layout" svg:width="9.7cm" svg:height="1.687cm" svg:x="6.302cm" svg:y="5.308cm">
          <text:p text:style-name="P20"><text:span text:style-name="T56">𝜎 </text:span><text:span text:style-name="T56">orbitals</text:span></text:p>
          <text:p text:style-name="P20"><text:span text:style-name="T57">A</text:span><text:span text:style-name="T6">ll p orbitals mix with the s orbitals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8cm" svg:height="11.136cm" svg:x="0.6cm" svg:y="2.257cm" draw:page-number="13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Organic scintillators : scintillation mechanism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51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52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30.737cm" svg:height="1.525cm" svg:x="1.263cm" svg:y="0.443cm" presentation:class="title" presentation:user-transformed="true">
          <draw:text-box>
            <text:p text:style-name="P11"><text:span text:style-name="T43">O</text:span><text:span text:style-name="T43">r</text:span><text:span text:style-name="T43">g</text:span><text:span text:style-name="T43">a</text:span><text:span text:style-name="T43">n</text:span><text:span text:style-name="T43">i</text:span><text:span text:style-name="T43">c</text:span><text:span text:style-name="T43"> </text:span><text:span text:style-name="T43">s</text:span><text:span text:style-name="T43">c</text:span><text:span text:style-name="T43">i</text:span><text:span text:style-name="T43">n</text:span><text:span text:style-name="T43">t</text:span><text:span text:style-name="T43">i</text:span><text:span text:style-name="T43">l</text:span><text:span text:style-name="T43">l</text:span><text:span text:style-name="T43">a</text:span><text:span text:style-name="T43">t</text:span><text:span text:style-name="T43">o</text:span><text:span text:style-name="T43">r</text:span><text:span text:style-name="T43">s</text:span><text:span text:style-name="T43"> </text:span><text:span text:style-name="T43">:</text:span><text:span text:style-name="T43"> </text:span><text:span text:style-name="T43">s</text:span><text:span text:style-name="T43">c</text:span><text:span text:style-name="T43">i</text:span><text:span text:style-name="T43">n</text:span><text:span text:style-name="T43">t</text:span><text:span text:style-name="T43">i</text:span><text:span text:style-name="T43">l</text:span><text:span text:style-name="T43">l</text:span><text:span text:style-name="T43">a</text:span><text:span text:style-name="T43">t</text:span><text:span text:style-name="T43">i</text:span><text:span text:style-name="T43">o</text:span><text:span text:style-name="T43">n</text:span><text:span text:style-name="T43"> </text:span><text:span text:style-name="T43">m</text:span><text:span text:style-name="T43">e</text:span><text:span text:style-name="T43">c</text:span><text:span text:style-name="T43">h</text:span><text:span text:style-name="T43">a</text:span><text:span text:style-name="T43">n</text:span><text:span text:style-name="T43">i</text:span><text:span text:style-name="T43">s</text:span><text:span text:style-name="T43">m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frame draw:name="Picture 5" draw:style-name="gr1" draw:text-style-name="P4" draw:layer="layout" svg:width="13.44cm" svg:height="12.09cm" svg:x="17.833cm" svg:y="3.479cm">
          <draw:image xlink:href="Pictures/100000000000017C00000155A82B8EBFDC0301C7.jpg" xlink:type="simple" xlink:show="embed" xlink:actuate="onLoad" draw:mime-type="image/jpeg">
            <text:p/>
          </draw:image>
        </draw:frame>
        <draw:custom-shape draw:name="TextBox 7" draw:style-name="gr53" draw:text-style-name="P8" draw:layer="layout" svg:width="16.932cm" svg:height="1.267cm" svg:x="17.595cm" svg:y="15.901cm">
          <text:p text:style-name="P7"><text:span text:style-name="T58">http://micro.magnet.fsu.edu/primer/techniques/fluorescence/fluorescenceintro.html</text:span></text:p>
          <text:p text:style-name="P20"><text:span text:style-name="T59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4" draw:style-name="gr54" draw:text-style-name="P8" draw:layer="layout" svg:width="14.781cm" svg:height="11.183cm" svg:x="1.269cm" svg:y="3.481cm">
          <text:p text:style-name="P7"><text:span text:style-name="T11">Luminescence from transitions between the molecular 𝜋 electron levels </text:span></text:p>
          <text:p text:style-name="P7"><text:span text:style-name="T11"/></text:p>
          <text:p text:style-name="P7"><text:span text:style-name="T11">Following excitation (10</text:span><text:span text:style-name="T60">-14 </text:span><text:span text:style-name="T11">s):</text:span></text:p>
          <text:list text:style-name="L5">
            <text:list-item>
              <text:p text:style-name="P22"><text:span text:style-name="T10">R</text:span><text:span text:style-name="T11">adiationless transitions S</text:span><text:span text:style-name="T49">1i</text:span><text:span text:style-name="T11"> </text:span><text:span text:style-name="T61">→</text:span><text:span text:style-name="T11"> S</text:span><text:span text:style-name="T49">10</text:span><text:span text:style-name="T11"> in </text:span><text:span text:style-name="T62">ps</text:span><text:span text:style-name="T11"> time (10</text:span><text:span text:style-name="T60">-12 </text:span><text:span text:style-name="T11">s)</text:span></text:p>
            </text:list-item>
            <text:list-item>
              <text:p text:style-name="P22"><text:span text:style-name="T63">F</text:span><text:span text:style-name="T64">rom S</text:span><text:span text:style-name="T65">10 </text:span><text:span text:style-name="T64">to S</text:span><text:span text:style-name="T65">0i</text:span><text:span text:style-name="T64">: prompt fluorescence in </text:span><text:span text:style-name="T66">ns</text:span><text:span text:style-name="T64"> </text:span><text:span text:style-name="T67">scintillation light </text:span><text:span text:style-name="T64">(10</text:span><text:span text:style-name="T68">-9</text:span><text:span text:style-name="T64">-10</text:span><text:span text:style-name="T68">-8 </text:span><text:span text:style-name="T64">s)</text:span></text:p>
            </text:list-item>
            <text:list-item>
              <text:p text:style-name="P22"><text:span text:style-name="T69">S</text:span><text:span text:style-name="T70">inglet <text:s/></text:span><text:span text:style-name="T61">→ </text:span><text:span text:style-name="T11">triplet transitions suppressed: triplet states metastable: phosphorescence in </text:span><text:span text:style-name="T62">ms</text:span></text:p>
            </text:list-item>
            <text:list-item>
              <text:p text:style-name="P22"><text:span text:style-name="T10">I</text:span><text:span text:style-name="T11">f electrons jump back from triplet to singlet states, the de-excite immediately: delayed fluorescence (</text:span><text:span text:style-name="T62">𝜇s to ms</text:span><text:span text:style-name="T11">)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8cm" svg:height="11.136cm" svg:x="0.6cm" svg:y="2.257cm" draw:page-number="14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Organic scintillators : scintillation mechanism (2)" draw:style-name="dp4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55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56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30.237cm" svg:height="1.525cm" svg:x="1.263cm" svg:y="0.443cm" presentation:class="title" presentation:user-transformed="true">
          <draw:text-box>
            <text:p text:style-name="P11"><text:span text:style-name="T43">O</text:span><text:span text:style-name="T43">r</text:span><text:span text:style-name="T43">g</text:span><text:span text:style-name="T43">a</text:span><text:span text:style-name="T43">n</text:span><text:span text:style-name="T43">i</text:span><text:span text:style-name="T43">c</text:span><text:span text:style-name="T43"> </text:span><text:span text:style-name="T43">s</text:span><text:span text:style-name="T43">c</text:span><text:span text:style-name="T43">i</text:span><text:span text:style-name="T43">n</text:span><text:span text:style-name="T43">t</text:span><text:span text:style-name="T43">i</text:span><text:span text:style-name="T43">l</text:span><text:span text:style-name="T43">l</text:span><text:span text:style-name="T43">a</text:span><text:span text:style-name="T43">t</text:span><text:span text:style-name="T43">o</text:span><text:span text:style-name="T43">r</text:span><text:span text:style-name="T43">s</text:span><text:span text:style-name="T43"> </text:span><text:span text:style-name="T43">:</text:span><text:span text:style-name="T43"> </text:span><text:span text:style-name="T43">s</text:span><text:span text:style-name="T43">c</text:span><text:span text:style-name="T43">i</text:span><text:span text:style-name="T43">n</text:span><text:span text:style-name="T43">t</text:span><text:span text:style-name="T43">i</text:span><text:span text:style-name="T43">l</text:span><text:span text:style-name="T43">l</text:span><text:span text:style-name="T43">a</text:span><text:span text:style-name="T43">t</text:span><text:span text:style-name="T43">i</text:span><text:span text:style-name="T43">o</text:span><text:span text:style-name="T43">n</text:span><text:span text:style-name="T43"> </text:span><text:span text:style-name="T43">m</text:span><text:span text:style-name="T43">e</text:span><text:span text:style-name="T43">c</text:span><text:span text:style-name="T43">h</text:span><text:span text:style-name="T43">a</text:span><text:span text:style-name="T43">n</text:span><text:span text:style-name="T43">i</text:span><text:span text:style-name="T43">s</text:span><text:span text:style-name="T43">m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custom-shape draw:name="TextBox 2" draw:style-name="gr57" draw:text-style-name="P8" draw:layer="layout" svg:width="14.781cm" svg:height="11.181cm" svg:x="1.481cm" svg:y="4.804cm">
          <text:p text:style-name="P7"><text:span text:style-name="T11">Luminescence from transitions between the molecular 𝜋 electron levels </text:span></text:p>
          <text:p text:style-name="P7"><text:span text:style-name="T11"/></text:p>
          <text:p text:style-name="P7"><text:span text:style-name="T11">Following excitation (10</text:span><text:span text:style-name="T60">-14 </text:span><text:span text:style-name="T11">s):</text:span></text:p>
          <text:list text:style-name="L5">
            <text:list-item>
              <text:p text:style-name="P22"><text:span text:style-name="T69">R</text:span><text:span text:style-name="T70">adiationless transitions S</text:span><text:span text:style-name="T71">1i</text:span><text:span text:style-name="T70"> </text:span><text:span text:style-name="T61">→</text:span><text:span text:style-name="T11"> S</text:span><text:span text:style-name="T49">10</text:span><text:span text:style-name="T11"> in </text:span><text:span text:style-name="T62">ps</text:span><text:span text:style-name="T11"> time (10</text:span><text:span text:style-name="T60">-12 </text:span><text:span text:style-name="T11">s)</text:span></text:p>
            </text:list-item>
            <text:list-item>
              <text:p text:style-name="P22"><text:span text:style-name="T63">F</text:span><text:span text:style-name="T64">rom S</text:span><text:span text:style-name="T65">10 </text:span><text:span text:style-name="T64">to S</text:span><text:span text:style-name="T65">0i</text:span><text:span text:style-name="T64">: prompt fluorescence in </text:span><text:span text:style-name="T66">ns</text:span><text:span text:style-name="T64"> </text:span><text:span text:style-name="T67">scintillation light </text:span><text:span text:style-name="T64">(10</text:span><text:span text:style-name="T68">-9</text:span><text:span text:style-name="T64">-10</text:span><text:span text:style-name="T68">-8 </text:span><text:span text:style-name="T64">s)</text:span></text:p>
            </text:list-item>
            <text:list-item>
              <text:p text:style-name="P22"><text:span text:style-name="T69">S</text:span><text:span text:style-name="T70">inglet </text:span><text:span text:style-name="T61">→</text:span><text:span text:style-name="T11"> triplet transitions suppressed: triplet states metastable: phosphorescence in </text:span><text:span text:style-name="T62">ms</text:span></text:p>
            </text:list-item>
            <text:list-item>
              <text:p text:style-name="P22"><text:span text:style-name="T10">I</text:span><text:span text:style-name="T11">f electrons jump back from triplet to singlet states, the de-excite immediately: delayed fluorescence (</text:span><text:span text:style-name="T62">𝜇s to ms</text:span><text:span text:style-name="T11">)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3" draw:style-name="gr1" draw:text-style-name="P4" draw:layer="layout" svg:width="15.723cm" svg:height="15.079cm" svg:x="17.199cm" svg:y="2.511cm">
          <draw:image xlink:href="Pictures/10000001000004320000040683D216F5ED24B0DE.tif" xlink:type="simple" xlink:show="embed" xlink:actuate="onLoad" draw:mime-type="image/tiff">
            <text:p/>
          </draw:image>
        </draw:frame>
        <presentation:notes draw:style-name="dp2">
          <draw:page-thumbnail draw:style-name="gr3" draw:layer="layout" svg:width="19.798cm" svg:height="11.136cm" svg:x="0.6cm" svg:y="2.257cm" draw:page-number="15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Organic plastic scintillators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58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59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43">O</text:span><text:span text:style-name="T43">r</text:span><text:span text:style-name="T43">g</text:span><text:span text:style-name="T43">a</text:span><text:span text:style-name="T43">n</text:span><text:span text:style-name="T43">i</text:span><text:span text:style-name="T43">c</text:span><text:span text:style-name="T43"> </text:span><text:span text:style-name="T43">p</text:span><text:span text:style-name="T43">l</text:span><text:span text:style-name="T43">a</text:span><text:span text:style-name="T43">s</text:span><text:span text:style-name="T43">t</text:span><text:span text:style-name="T43">i</text:span><text:span text:style-name="T43">c</text:span><text:span text:style-name="T43"> </text:span><text:span text:style-name="T43">s</text:span><text:span text:style-name="T43">c</text:span><text:span text:style-name="T43">i</text:span><text:span text:style-name="T43">n</text:span><text:span text:style-name="T43">t</text:span><text:span text:style-name="T43">i</text:span><text:span text:style-name="T43">l</text:span><text:span text:style-name="T43">l</text:span><text:span text:style-name="T43">a</text:span><text:span text:style-name="T43">t</text:span><text:span text:style-name="T43">o</text:span><text:span text:style-name="T43">r</text:span><text:span text:style-name="T43">s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custom-shape draw:name="TextBox 2" draw:style-name="gr60" draw:text-style-name="P8" draw:layer="layout" svg:width="19.74cm" svg:height="8.631cm" draw:transform="rotate (-3.14159265358979) translate (32.936cm 12.428cm)">
          <text:p text:style-name="P7"><text:span text:style-name="T11">Typically: achieve large Stokes shifts by having </text:span></text:p>
          <text:p text:style-name="P7"><text:span text:style-name="T11"/></text:p>
          <text:list text:style-name="L11">
            <text:list-item>
              <text:p text:style-name="P7"><text:span text:style-name="T11">base material: initial energy absorber (e.g. PVT, PS, etc.)</text:span></text:p>
            </text:list-item>
            <text:list-item>
              <text:p text:style-name="P7"><text:span text:style-name="T11">first agent: large light yield, good spectra conformity to base solvent <text:s/>(e.g. p-terphenyl)</text:span></text:p>
            </text:list-item>
            <text:list-item>
              <text:p text:style-name="P7"><text:span text:style-name="T11">second agent, acting as </text:span><text:span text:style-name="T72">wavelength-shifter</text:span><text:span text:style-name="T11"> for light </text:span><text:span text:style-name="T73">transparency</text:span><text:span text:style-name="T11"> (e.g. POPOP) and to </text:span><text:span text:style-name="T73">match photon detector </text:span><text:span text:style-name="T11">sensitivity</text:span></text:p>
            </text:list-item>
          </text:list>
          <text:p text:style-name="P7"><text:span text:style-name="T11"/></text:p>
          <text:p text:style-name="P7"><text:span text:style-name="T11"/></text:p>
          <text:p text:style-name="P7"><text:span text:style-name="T11"/></text:p>
          <draw:enhanced-geometry draw:mirror-horizontal="false" draw:mirror-vertical="tru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5" draw:style-name="gr1" draw:text-style-name="P4" draw:layer="layout" svg:width="10.729cm" svg:height="16.96cm" svg:x="0.071cm" svg:y="2.089cm">
          <draw:image xlink:href="Pictures/100000010000035600000546BC8691DE1E6219AF.tif" xlink:type="simple" xlink:show="embed" xlink:actuate="onLoad" draw:mime-type="image/tiff">
            <text:p/>
          </draw:image>
        </draw:frame>
        <draw:frame draw:name="Picture 7" draw:style-name="gr1" draw:text-style-name="P4" draw:layer="layout" svg:width="14.928cm" svg:height="5.827cm" svg:x="14.751cm" svg:y="11.93cm">
          <draw:image xlink:href="Pictures/100000010000050C000001F829792ACEF3E68F30.tif" xlink:type="simple" xlink:show="embed" xlink:actuate="onLoad" draw:mime-type="image/tiff">
            <text:p/>
          </draw:image>
        </draw:frame>
        <presentation:notes draw:style-name="dp2">
          <draw:page-thumbnail draw:style-name="gr3" draw:layer="layout" svg:width="19.798cm" svg:height="11.136cm" svg:x="0.6cm" svg:y="2.257cm" draw:page-number="16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Organic plastic scintillators: applications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61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62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30.737cm" svg:height="1.525cm" svg:x="1.263cm" svg:y="0.443cm" presentation:class="title" presentation:user-transformed="true">
          <draw:text-box>
            <text:p text:style-name="P11"><text:span text:style-name="T43">O</text:span><text:span text:style-name="T43">r</text:span><text:span text:style-name="T43">g</text:span><text:span text:style-name="T43">a</text:span><text:span text:style-name="T43">n</text:span><text:span text:style-name="T43">i</text:span><text:span text:style-name="T43">c</text:span><text:span text:style-name="T43"> </text:span><text:span text:style-name="T43">p</text:span><text:span text:style-name="T43">l</text:span><text:span text:style-name="T43">a</text:span><text:span text:style-name="T43">s</text:span><text:span text:style-name="T43">t</text:span><text:span text:style-name="T43">i</text:span><text:span text:style-name="T43">c</text:span><text:span text:style-name="T43"> </text:span><text:span text:style-name="T43">s</text:span><text:span text:style-name="T43">c</text:span><text:span text:style-name="T43">i</text:span><text:span text:style-name="T43">n</text:span><text:span text:style-name="T43">t</text:span><text:span text:style-name="T43">i</text:span><text:span text:style-name="T43">l</text:span><text:span text:style-name="T43">l</text:span><text:span text:style-name="T43">a</text:span><text:span text:style-name="T43">t</text:span><text:span text:style-name="T43">o</text:span><text:span text:style-name="T43">r</text:span><text:span text:style-name="T43">s</text:span><text:span text:style-name="T43">:</text:span><text:span text:style-name="T43"> </text:span><text:span text:style-name="T43">a</text:span><text:span text:style-name="T43">p</text:span><text:span text:style-name="T43">p</text:span><text:span text:style-name="T43">l</text:span><text:span text:style-name="T43">i</text:span><text:span text:style-name="T43">c</text:span><text:span text:style-name="T43">a</text:span><text:span text:style-name="T43">t</text:span><text:span text:style-name="T43">i</text:span><text:span text:style-name="T43">o</text:span><text:span text:style-name="T43">n</text:span><text:span text:style-name="T43">s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custom-shape draw:name="TextBox 2" draw:style-name="gr63" draw:text-style-name="P8" draw:layer="layout" svg:width="16.805cm" svg:height="9.393cm" svg:x="8.255cm" svg:y="2.986cm">
          <text:p text:style-name="P7"><text:span text:style-name="T11">+ Simple handling to realize any shape</text:span></text:p>
          <text:p text:style-name="P7"><text:span text:style-name="T11">+ Cheap fabrication </text:span></text:p>
          <text:p text:style-name="P7"><text:span text:style-name="T11">+ Robustness and reliability</text:span></text:p>
          <text:p text:style-name="P7"><text:span text:style-name="T11">+ Good spatial resolution with scintillating fibers</text:span></text:p>
          <text:p text:style-name="P7"><text:span text:style-name="T11">+ Fast timing</text:span></text:p>
          <text:p text:style-name="P7"><text:span text:style-name="T11"/></text:p>
          <text:p text:style-name="P7"><text:span text:style-name="T11">- Low light yield (1 photon per 100 eV energy loss)</text:span></text:p>
          <text:p text:style-name="P7"><text:span text:style-name="T11">- </text:span><text:span text:style-name="T10">S</text:span><text:span text:style-name="T11">ensitivity to solvents and greases</text:span></text:p>
          <text:p text:style-name="P7"><text:span text:style-name="T10">- Sensitivity to high temperatures</text:span></text:p>
          <text:p text:style-name="P7"><text:span text:style-name="T10">- Aging effects and l</text:span><text:span text:style-name="T11">imited radiation hardness: decrease</text:span><text:span text:style-name="T11"><text:line-break/></text:span><text:span text:style-name="T11"> <text:s/>of light yield and attenuation length for light transmission </text:span></text:p>
          <text:p text:style-name="P7"><text:span text:style-name="T11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1" draw:style-name="gr64" draw:text-style-name="P8" draw:layer="layout" svg:width="7.418cm" svg:height="1.096cm" svg:x="1.433cm" svg:y="3.072cm">
          <text:p text:style-name="P7"><text:span text:style-name="T74">ADVANTAGES: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14" draw:style-name="gr65" draw:text-style-name="P8" draw:layer="layout" svg:width="6.044cm" svg:height="1.011cm" svg:x="1.55cm" svg:y="7.569cm">
          <text:p text:style-name="P7"><text:span text:style-name="T72">DISADVANTAGES: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8cm" svg:height="11.136cm" svg:x="0.6cm" svg:y="2.257cm" draw:page-number="17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Organic scintillators: signal shape" draw:style-name="dp3" draw:master-page-name="Title_20_and_20_Content" presentation:presentation-page-layout-name="AL1T11">
        <draw:custom-shape draw:name="Rectangle 4" draw:style-name="gr66" draw:text-style-name="P8" draw:layer="layout" svg:width="29.957cm" svg:height="14.953cm" svg:x="1.228cm" svg:y="3.046cm">
          <text:p text:style-name="P7"><text:span text:style-name="T11">Time response of scintillating organic molecules: </text:span></text:p>
          <text:p text:style-name="P7"><text:span text:style-name="T11"/></text:p>
          <text:list text:style-name="L5">
            <text:list-item>
              <text:p text:style-name="P7"><text:span text:style-name="T10">P</text:span><text:span text:style-name="T11">rompt fluorescence: <text:s/>decay time constant <text:s/>𝜏</text:span><text:span text:style-name="T49">f</text:span></text:p>
            </text:list-item>
            <text:list-item>
              <text:p text:style-name="P7"><text:span text:style-name="T11">Gaussian g(t) to account for excitation and rise time</text:span></text:p>
            </text:list-item>
            <text:list-item>
              <text:p text:style-name="P7"><text:span text:style-name="T10">A</text:span><text:span text:style-name="T11">dditional component from delayed fluorescence (slow, several hundred ns): decay time constant <text:s/>𝜏</text:span><text:span text:style-name="T49">s</text:span></text:p>
            </text:list-item>
          </text:list>
          <text:p text:style-name="P7"><text:span text:style-name="T11"/></text:p>
          <text:p text:style-name="P7"><text:span text:style-name="T11"/></text:p>
          <text:p text:style-name="P7"><text:span text:style-name="T11">Light intensity: </text:span></text:p>
          <text:p text:style-name="P7"><text:span text:style-name="T11"/></text:p>
          <text:p text:style-name="P7"><text:span text:style-name="T11"/></text:p>
          <text:p text:style-name="P7"><text:span text:style-name="T11"/></text:p>
          <text:p text:style-name="P7"><text:span text:style-name="T11"/></text:p>
          <text:p text:style-name="P7"><text:span text:style-name="T11"/></text:p>
          <text:p text:style-name="P7"><text:span text:style-name="T11">Generally I</text:span><text:span text:style-name="T49">1</text:span><text:span text:style-name="T11"> &gt; I</text:span><text:span text:style-name="T49">2</text:span></text:p>
          <text:p text:style-name="P7"><text:span text:style-name="T10">D</text:span><text:span text:style-name="T11">etails depend on the scintillating material</text:span></text:p>
          <text:p text:style-name="P7"><text:span text:style-name="T11"/></text:p>
          <text:p text:style-name="P7"><text:span text:style-name="T11">But also on the impinging radiation: p, 𝛼, n, 𝛾</text:span></text:p>
          <text:p text:style-name="P7"><text:span text:style-name="T11"><text:line-break/></text:span><text:span text:style-name="T75">Note: neutrons detected by (n,p) reactions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67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68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43">O</text:span><text:span text:style-name="T43">r</text:span><text:span text:style-name="T43">g</text:span><text:span text:style-name="T43">a</text:span><text:span text:style-name="T43">n</text:span><text:span text:style-name="T43">i</text:span><text:span text:style-name="T43">c</text:span><text:span text:style-name="T43"> </text:span><text:span text:style-name="T43">s</text:span><text:span text:style-name="T43">c</text:span><text:span text:style-name="T43">i</text:span><text:span text:style-name="T43">n</text:span><text:span text:style-name="T43">t</text:span><text:span text:style-name="T43">i</text:span><text:span text:style-name="T43">l</text:span><text:span text:style-name="T43">l</text:span><text:span text:style-name="T43">a</text:span><text:span text:style-name="T43">t</text:span><text:span text:style-name="T43">o</text:span><text:span text:style-name="T43">r</text:span><text:span text:style-name="T43">s</text:span><text:span text:style-name="T43">:</text:span><text:span text:style-name="T43"> </text:span><text:span text:style-name="T43">s</text:span><text:span text:style-name="T43">i</text:span><text:span text:style-name="T43">g</text:span><text:span text:style-name="T43">n</text:span><text:span text:style-name="T43">a</text:span><text:span text:style-name="T43">l</text:span><text:span text:style-name="T43"> </text:span><text:span text:style-name="T43">s</text:span><text:span text:style-name="T43">h</text:span><text:span text:style-name="T43">a</text:span><text:span text:style-name="T43">p</text:span><text:span text:style-name="T43">e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frame draw:name="Picture 3" draw:style-name="gr1" draw:text-style-name="P4" draw:layer="layout" svg:width="14.708cm" svg:height="2.566cm" svg:x="9.579cm" svg:y="8.601cm">
          <draw:image xlink:href="Pictures/10000001000004F9000000DE6B6718A6069BC76D.tif" xlink:type="simple" xlink:show="embed" xlink:actuate="onLoad" draw:mime-type="image/tiff">
            <text:p/>
          </draw:image>
        </draw:frame>
        <presentation:notes draw:style-name="dp2">
          <draw:page-thumbnail draw:style-name="gr3" draw:layer="layout" svg:width="19.798cm" svg:height="11.136cm" svg:x="0.6cm" svg:y="2.257cm" draw:page-number="18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Organic scintillators: signal shape (2)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69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70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43">O</text:span><text:span text:style-name="T43">r</text:span><text:span text:style-name="T43">g</text:span><text:span text:style-name="T43">a</text:span><text:span text:style-name="T43">n</text:span><text:span text:style-name="T43">i</text:span><text:span text:style-name="T43">c</text:span><text:span text:style-name="T43"> </text:span><text:span text:style-name="T43">s</text:span><text:span text:style-name="T43">c</text:span><text:span text:style-name="T43">i</text:span><text:span text:style-name="T43">n</text:span><text:span text:style-name="T43">t</text:span><text:span text:style-name="T43">i</text:span><text:span text:style-name="T43">l</text:span><text:span text:style-name="T43">l</text:span><text:span text:style-name="T43">a</text:span><text:span text:style-name="T43">t</text:span><text:span text:style-name="T43">o</text:span><text:span text:style-name="T43">r</text:span><text:span text:style-name="T43">s</text:span><text:span text:style-name="T43">:</text:span><text:span text:style-name="T43"> </text:span><text:span text:style-name="T43">s</text:span><text:span text:style-name="T43">i</text:span><text:span text:style-name="T43">g</text:span><text:span text:style-name="T43">n</text:span><text:span text:style-name="T43">a</text:span><text:span text:style-name="T43">l</text:span><text:span text:style-name="T43"> </text:span><text:span text:style-name="T43">s</text:span><text:span text:style-name="T43">h</text:span><text:span text:style-name="T43">a</text:span><text:span text:style-name="T43">p</text:span><text:span text:style-name="T43">e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frame draw:name="Picture 3" draw:style-name="gr1" draw:text-style-name="P4" draw:layer="layout" svg:width="9.73cm" svg:height="1.697cm" svg:x="20.672cm" svg:y="2.481cm">
          <draw:image xlink:href="Pictures/100000010000034A0000009349794269FE904F3E.tif" xlink:type="simple" xlink:show="embed" xlink:actuate="onLoad" draw:mime-type="image/tiff">
            <text:p/>
          </draw:image>
        </draw:frame>
        <draw:custom-shape draw:name="Rectangle 4" draw:style-name="gr71" draw:text-style-name="P8" draw:layer="layout" svg:width="14.928cm" svg:height="13.542cm" svg:x="1.404cm" svg:y="3.734cm">
          <text:p text:style-name="P7"><text:span text:style-name="T11">Signal time shape depend on the impinging radiation: </text:span><text:span text:style-name="T11"><text:line-break/></text:span><text:span text:style-name="T11">p, 𝛼, n, 𝛾</text:span></text:p>
          <text:p text:style-name="P7"><text:span text:style-name="T11"/></text:p>
          <text:p text:style-name="P7"><text:span text:style-name="T76">Reason: their different ionisation densities</text:span></text:p>
          <text:p text:style-name="P7"><text:span text:style-name="T10"/></text:p>
          <text:p text:style-name="P7"><text:span text:style-name="T10">I</text:span><text:span text:style-name="T11">onisation processes are considered the reason for transitions between the singlet and triplet energy levels</text:span></text:p>
          <text:list text:style-name="L14">
            <text:list-item>
              <text:p text:style-name="P7"><text:span text:style-name="T10">W</text:span><text:span text:style-name="T11">ith larger dE/dx deposit by ionisation, the transitions to triplet states and back to singlet become more probable</text:span></text:p>
            </text:list-item>
            <text:list-item>
              <text:p text:style-name="P7"><text:span text:style-name="T10">T</text:span><text:span text:style-name="T11">he delayed fluorescence component becomes more important</text:span></text:p>
            </text:list-item>
          </text:list>
          <text:p text:style-name="P7"><text:span text:style-name="T11"/></text:p>
          <text:p text:style-name="P7"><text:span text:style-name="T77">Particle identification</text:span></text:p>
          <text:p text:style-name="P7"><text:span text:style-name="T10">b</text:span><text:span text:style-name="T11">y pulse shape discrimination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5" draw:style-name="gr72" draw:text-style-name="P23" draw:layer="layout" svg:width="0.442cm" svg:height="1.484cm" svg:x="16.933cm" svg:y="4.41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7" draw:style-name="gr73" draw:text-style-name="P23" draw:layer="layout" svg:width="0.512cm" svg:height="1.025cm" svg:x="30.409cm" svg:y="5.68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15" draw:style-name="gr1" draw:text-style-name="P4" draw:layer="layout" svg:width="15.215cm" svg:height="12.25cm" svg:x="17.387cm" svg:y="4.577cm">
          <draw:image xlink:href="Pictures/10000001000003F800000332CB337CE37825BEE8.tif" xlink:type="simple" xlink:show="embed" xlink:actuate="onLoad" draw:mime-type="image/tiff">
            <text:p/>
          </draw:image>
        </draw:frame>
        <presentation:notes draw:style-name="dp2">
          <draw:page-thumbnail draw:style-name="gr3" draw:layer="layout" svg:width="19.798cm" svg:height="11.136cm" svg:x="0.6cm" svg:y="2.257cm" draw:page-number="19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0" draw:style-name="dp1" draw:master-page-name="Title_20_and_20_Content" presentation:presentation-page-layout-name="AL1T11">
        <draw:custom-shape draw:name="Rectangle 5" draw:style-name="gr37" draw:text-style-name="P18" draw:layer="layout" svg:width="30.056cm" svg:height="15.521cm" svg:x="1.905cm" svg:y="1.764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4" draw:style-name="gr74" draw:text-style-name="P8" draw:layer="layout" svg:width="23.474cm" svg:height="10.921cm" svg:x="4.941cm" svg:y="3.755cm">
          <text:list text:style-name="L5">
            <text:list-item>
              <text:p text:style-name="P7"><text:span text:style-name="T78">Scintillators</text:span></text:p>
            </text:list-item>
          </text:list>
          <text:list text:style-name="L6">
            <text:list-item>
              <text:list>
                <text:list-item>
                  <text:p text:style-name="P7"><text:span text:style-name="T39">O</text:span><text:span text:style-name="T40">rganic scintillators</text:span></text:p>
                </text:list-item>
              </text:list>
            </text:list-item>
          </text:list>
          <text:list text:style-name="L15">
            <text:list-item>
              <text:list>
                <text:list-item>
                  <text:p text:style-name="P7"><text:span text:style-name="T79">I</text:span><text:span text:style-name="T80">norganic scintillators</text:span></text:p>
                </text:list-item>
              </text:list>
            </text:list-item>
          </text:list>
          <text:p text:style-name="P7"><text:span text:style-name="T81"/></text:p>
          <text:list text:continue-numbering="true" text:style-name="L15">
            <text:list-item>
              <text:p text:style-name="P7"><text:span text:style-name="T82">Transmission of light</text:span></text:p>
            </text:list-item>
          </text:list>
          <text:p text:style-name="P7"><text:span text:style-name="T82"/></text:p>
          <text:list text:continue-numbering="true" text:style-name="L15">
            <text:list-item>
              <text:p text:style-name="P7"><text:span text:style-name="T82">Light detection</text:span></text:p>
            </text:list-item>
          </text:list>
          <text:list text:style-name="L6">
            <text:list-item>
              <text:list>
                <text:list-item>
                  <text:p text:style-name="P7"><text:span text:style-name="T82">Photomultipliers</text:span></text:p>
                </text:list-item>
                <text:list-item>
                  <text:p text:style-name="P7"><text:span text:style-name="T82">(Avalanche) photo-diodes</text:span></text:p>
                </text:list-item>
                <text:list-item>
                  <text:p text:style-name="P7"><text:span text:style-name="T83">H</text:span><text:span text:style-name="T82">ybrid photon detectors</text:span></text:p>
                </text:list-item>
              </text:list>
            </text:list-item>
          </text:list>
          <text:p text:style-name="P7"><text:span text:style-name="T82"/></text:p>
          <text:list text:continue-numbering="true" text:style-name="L6">
            <text:list-item>
              <text:p text:style-name="P7"><text:span text:style-name="T82">Applications of scintillation detectors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8cm" svg:height="11.136cm" svg:x="0.6cm" svg:y="2.257cm" draw:page-number="20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Inorganic crystals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75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76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84">I</text:span><text:span text:style-name="T84">n</text:span><text:span text:style-name="T84">o</text:span><text:span text:style-name="T84">r</text:span><text:span text:style-name="T84">g</text:span><text:span text:style-name="T84">a</text:span><text:span text:style-name="T84">n</text:span><text:span text:style-name="T84">i</text:span><text:span text:style-name="T84">c</text:span><text:span text:style-name="T84"> </text:span><text:span text:style-name="T84">c</text:span><text:span text:style-name="T84">r</text:span><text:span text:style-name="T84">y</text:span><text:span text:style-name="T84">s</text:span><text:span text:style-name="T84">t</text:span><text:span text:style-name="T84">a</text:span><text:span text:style-name="T84">l</text:span><text:span text:style-name="T84">s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custom-shape draw:name="TextBox 11" draw:style-name="gr77" draw:text-style-name="P8" draw:layer="layout" svg:width="11.421cm" svg:height="11.424cm" svg:x="21.359cm" svg:y="3.754cm">
          <text:p text:style-name="P7"><text:span text:style-name="T11">Crystal lattice </text:span><text:span text:style-name="T12"><text:s text:c="2"/></text:span><text:span text:style-name="T11"><text:s text:c="6"/>energy bands</text:span></text:p>
          <text:p text:style-name="P7"><text:span text:style-name="T11"/></text:p>
          <text:list text:style-name="L5">
            <text:list-item>
              <text:p text:style-name="P24"><text:span text:style-name="T85">E</text:span><text:span text:style-name="T35">xcitation brings electrons to the conduction band</text:span></text:p>
            </text:list-item>
            <text:list-item>
              <text:p text:style-name="P24"><text:span text:style-name="T85">D</text:span><text:span text:style-name="T35">irect de-excitation (recombination) produces photons of inconvenient λ</text:span></text:p>
            </text:list-item>
            <text:list-item>
              <text:p text:style-name="P24"><text:span text:style-name="T35">They might get trapped </text:span><text:span text:style-name="T12"><text:s text:c="3"/></text:span><text:span text:style-name="T35"><text:s text:c="6"/>delayed fluorescence or phosphorescence</text:span></text:p>
            </text:list-item>
            <text:list-item>
              <text:p text:style-name="P24"><text:span text:style-name="T85">Electrons can also reach lower energy levels (in the band gap, from dopants) from which that can return to a lower level by emitting a </text:span><text:span text:style-name="T86">scintillation photon </text:span><text:span text:style-name="T85">or lattice vibrations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2" draw:style-name="gr1" draw:text-style-name="P4" draw:layer="layout" svg:width="17.726cm" svg:height="8.923cm" svg:x="1.535cm" svg:y="3.767cm">
          <draw:image xlink:href="Pictures/10000000000007E5000003FEB7A18E57536FCFB9.png" xlink:type="simple" xlink:show="embed" xlink:actuate="onLoad" draw:mime-type="image/png">
            <text:p/>
          </draw:image>
          <svg:desc>Diagram of a diagram of a band

AI-generated content may be incorrect.</svg:desc>
        </draw:frame>
        <draw:custom-shape draw:name="Rectangle 7" draw:style-name="gr78" draw:text-style-name="P14" draw:layer="layout" svg:width="5.847cm" svg:height="9.609cm" svg:x="1.851cm" svg:y="3.527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line draw:style-name="gr79" draw:text-style-name="P15" draw:layer="layout" svg:x1="25.8cm" svg:y1="4.3cm" svg:x2="26.8cm" svg:y2="4.3cm">
          <text:p/>
        </draw:line>
        <draw:line draw:style-name="gr79" draw:text-style-name="P15" draw:layer="layout" svg:x1="25.775cm" svg:y1="4.3cm" svg:x2="26.775cm" svg:y2="4.3cm">
          <text:p/>
        </draw:line>
        <draw:line draw:style-name="gr79" draw:text-style-name="P15" draw:layer="layout" svg:x1="28.75cm" svg:y1="9.7cm" svg:x2="29.75cm" svg:y2="9.7cm">
          <text:p/>
        </draw:line>
        <presentation:notes draw:style-name="dp2">
          <draw:page-thumbnail draw:style-name="gr3" draw:layer="layout" svg:width="19.798cm" svg:height="11.136cm" svg:x="0.6cm" svg:y="2.257cm" draw:page-number="21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2" draw:style-name="dp3" draw:master-page-name="Title_20_and_20_Content" presentation:presentation-page-layout-name="AL1T11">
        <draw:frame draw:name="Content Placeholder 1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3" draw:style-name="gr4" draw:text-style-name="P4" draw:layer="layout" svg:x1="0cm" svg:y1="18.074cm" svg:x2="29.67cm" svg:y2="18.075cm">
          <text:p/>
        </draw:line>
        <draw:custom-shape draw:name="TextBox 6" draw:style-name="gr80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8" draw:style-name="gr81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4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2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84">I</text:span><text:span text:style-name="T84">n</text:span><text:span text:style-name="T84">o</text:span><text:span text:style-name="T84">r</text:span><text:span text:style-name="T84">g</text:span><text:span text:style-name="T84">a</text:span><text:span text:style-name="T84">n</text:span><text:span text:style-name="T84">i</text:span><text:span text:style-name="T84">c</text:span><text:span text:style-name="T84"> </text:span><text:span text:style-name="T84">c</text:span><text:span text:style-name="T84">r</text:span><text:span text:style-name="T84">y</text:span><text:span text:style-name="T84">s</text:span><text:span text:style-name="T84">t</text:span><text:span text:style-name="T84">a</text:span><text:span text:style-name="T84">l</text:span><text:span text:style-name="T84">s</text:span></text:p>
          </draw:text-box>
        </draw:frame>
        <draw:line draw:name="Straight Connector 4" draw:style-name="gr4" draw:text-style-name="P4" draw:layer="layout" svg:x1="0cm" svg:y1="2.028cm" svg:x2="33.9cm" svg:y2="2.029cm">
          <text:p/>
        </draw:line>
        <draw:custom-shape draw:name="TextBox 12" draw:style-name="gr82" draw:text-style-name="P8" draw:layer="layout" svg:width="11.421cm" svg:height="11.424cm" svg:x="21.359cm" svg:y="3.754cm">
          <text:p text:style-name="P7"><text:span text:style-name="T11">Crystal lattice </text:span><text:span text:style-name="T12"><text:s text:c="2"/></text:span><text:span text:style-name="T11"><text:s text:c="6"/>energy bands</text:span></text:p>
          <text:p text:style-name="P7"><text:span text:style-name="T11"/></text:p>
          <text:list text:style-name="L5">
            <text:list-item>
              <text:p text:style-name="P24"><text:span text:style-name="T85">E</text:span><text:span text:style-name="T35">xcitation brings electrons to the conduction band</text:span></text:p>
            </text:list-item>
            <text:list-item>
              <text:p text:style-name="P24"><text:span text:style-name="T85">D</text:span><text:span text:style-name="T35">irect de-excitation (recombination) produces photons of inconvenient λ</text:span></text:p>
            </text:list-item>
            <text:list-item>
              <text:p text:style-name="P24"><text:span text:style-name="T35">They might get trapped </text:span><text:span text:style-name="T12"><text:s text:c="3"/></text:span><text:span text:style-name="T35"><text:s text:c="6"/>delayed fluorescence or phosphorescence</text:span></text:p>
            </text:list-item>
            <text:list-item>
              <text:p text:style-name="P24"><text:span text:style-name="T85">Electrons can also reach lower energy levels (in the band gap, from dopants) from which that can return to a lower level by emitting a </text:span><text:span text:style-name="T86">scintillation photon </text:span><text:span text:style-name="T85">or lattice vibrations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line draw:style-name="gr79" draw:text-style-name="P15" draw:layer="layout" svg:x1="25.8cm" svg:y1="4.3cm" svg:x2="26.8cm" svg:y2="4.3cm">
          <text:p/>
        </draw:line>
        <draw:line draw:style-name="gr79" draw:text-style-name="P15" draw:layer="layout" svg:x1="25.775cm" svg:y1="4.3cm" svg:x2="26.775cm" svg:y2="4.3cm">
          <text:p/>
        </draw:line>
        <draw:line draw:style-name="gr79" draw:text-style-name="P15" draw:layer="layout" svg:x1="28.75cm" svg:y1="9.7cm" svg:x2="29.75cm" svg:y2="9.7cm">
          <text:p/>
        </draw:line>
        <draw:frame draw:name="Picture 1" draw:style-name="gr1" draw:text-style-name="P4" draw:layer="layout" svg:width="11.535cm" svg:height="10.688cm" svg:x="3.5cm" svg:y="3.812cm">
          <draw:image xlink:href="Pictures/1000000000000308000002D06FC993BBC328486C.jpg" xlink:type="simple" xlink:show="embed" xlink:actuate="onLoad" draw:mime-type="image/jpeg">
            <text:p/>
          </draw:image>
          <svg:desc>Diagram of a band diagram

AI-generated content may be incorrect.</svg:desc>
        </draw:frame>
        <presentation:notes draw:style-name="dp2">
          <draw:page-thumbnail draw:style-name="gr3" draw:layer="layout" svg:width="19.798cm" svg:height="11.136cm" svg:x="0.6cm" svg:y="2.257cm" draw:page-number="22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Inorganic crystals (2)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83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84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84">I</text:span><text:span text:style-name="T84">n</text:span><text:span text:style-name="T84">o</text:span><text:span text:style-name="T84">r</text:span><text:span text:style-name="T84">g</text:span><text:span text:style-name="T84">a</text:span><text:span text:style-name="T84">n</text:span><text:span text:style-name="T84">i</text:span><text:span text:style-name="T84">c</text:span><text:span text:style-name="T84"> </text:span><text:span text:style-name="T84">c</text:span><text:span text:style-name="T84">r</text:span><text:span text:style-name="T84">y</text:span><text:span text:style-name="T84">s</text:span><text:span text:style-name="T84">t</text:span><text:span text:style-name="T84">a</text:span><text:span text:style-name="T84">l</text:span><text:span text:style-name="T84">s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custom-shape draw:name="TextBox 2" draw:style-name="gr85" draw:text-style-name="P25" draw:layer="layout" svg:width="28.275cm" svg:height="2.2cm" svg:x="1.356cm" svg:y="2.947cm">
          <text:p text:style-name="P24"><text:span text:style-name="T11">Crystals of electric-insulator type (energy gap ~ 4-12 eV) </text:span></text:p>
          <text:p text:style-name="P24"><text:span text:style-name="T13">with energy levels which enable radiative transitions in optical region = </text:span><text:span text:style-name="T87">L</text:span><text:span text:style-name="T88">uminescence centers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4" draw:style-name="gr1" draw:text-style-name="P4" draw:layer="layout" svg:width="11.535cm" svg:height="10.688cm" svg:x="1.892cm" svg:y="5.953cm">
          <draw:image xlink:href="Pictures/1000000000000308000002D06FC993BBC328486C.jpg" xlink:type="simple" xlink:show="embed" xlink:actuate="onLoad" draw:mime-type="image/jpeg">
            <text:p/>
          </draw:image>
          <svg:desc>Diagram of a band diagram

AI-generated content may be incorrect.</svg:desc>
        </draw:frame>
        <draw:custom-shape draw:name="TextBox 7" draw:style-name="gr86" draw:text-style-name="P8" draw:layer="layout" svg:width="17.885cm" svg:height="10.923cm" svg:x="15.505cm" svg:y="5.953cm">
          <text:p text:style-name="P7"><text:span text:style-name="T89">Extrinsic luminescence centers:</text:span></text:p>
          <text:p text:style-name="P7"><text:span text:style-name="T89"><text:s text:c="6"/></text:span><text:span text:style-name="T89">Introduced via doping of ions as activators(e.g. Tl in <text:s text:c="16"/>NaI(Tl)).</text:span></text:p>
          <text:p text:style-name="P7"><text:span text:style-name="T89"/></text:p>
          <text:p text:style-name="P7"><text:span text:style-name="T89">Intrinsic luminescence centers:</text:span><text:span text:style-name="T89"><text:line-break/></text:span><text:span text:style-name="T89"> <text:s text:c="4"/>Present as intrinsic property of the scintillator. Different</text:span></text:p>
          <text:p text:style-name="P7"><text:span text:style-name="T89"><text:s text:c="5"/></text:span><text:span text:style-name="T89">processes possible, e.g.</text:span></text:p>
          <text:p text:style-name="P7"><text:span text:style-name="T89"><text:s text:c="9"/></text:span><text:span text:style-name="T89">- 5d-4f transition from Ce³⁺ in CeF3  </text:span></text:p>
          <text:p text:style-name="P7"><text:span text:style-name="T89"><text:s text:c="9"/></text:span><text:span text:style-name="T89">- e</text:span><text:span text:style-name="T90">lectrons transfer between metal and ligand orbitals </text:span><text:span text:style-name="T90"><text:line-break/></text:span><text:span text:style-name="T90"> <text:s text:c="13"/>(e.g., Bi³⁺ ↔ O²⁻ in BGO or W⁶⁺ ↔ O²⁻ in PbWO4)</text:span></text:p>
          <text:p text:style-name="P7"><text:span text:style-name="T90"><text:s text:c="11"/></text:span><text:span text:style-name="T90">- processes that involve excitons, i.e. loosely bound (0.01 eV)</text:span><text:span text:style-name="T90"><text:line-break/></text:span><text:span text:style-name="T90">  <text:s text:c="11"/>e-h pairs that can move within the crystal</text:span></text:p>
          <text:p text:style-name="P7"><text:span text:style-name="T90"><text:s text:c="13"/></text:span><text:span text:style-name="T90">e.g.CsI, NaI, BaF₂</text:span><text:span text:style-name="T89">  <text:s/></text:span></text:p>
          <text:p text:style-name="P7"><text:span text:style-name="T89"><text:s text:c="9"/>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8cm" svg:height="11.136cm" svg:x="0.6cm" svg:y="2.257cm" draw:page-number="23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Inorganic crystals (3)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87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88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84">I</text:span><text:span text:style-name="T84">n</text:span><text:span text:style-name="T84">o</text:span><text:span text:style-name="T84">r</text:span><text:span text:style-name="T84">g</text:span><text:span text:style-name="T84">a</text:span><text:span text:style-name="T84">n</text:span><text:span text:style-name="T84">i</text:span><text:span text:style-name="T84">c</text:span><text:span text:style-name="T84"> </text:span><text:span text:style-name="T84">c</text:span><text:span text:style-name="T84">r</text:span><text:span text:style-name="T84">y</text:span><text:span text:style-name="T84">s</text:span><text:span text:style-name="T84">t</text:span><text:span text:style-name="T84">a</text:span><text:span text:style-name="T84">l</text:span><text:span text:style-name="T84">s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custom-shape draw:name="TextBox 2" draw:style-name="gr89" draw:text-style-name="P8" draw:layer="layout" svg:width="23.474cm" svg:height="9.21cm" svg:x="1.587cm" svg:y="2.986cm">
          <text:p text:style-name="P7"><text:span text:style-name="T11">An example: NaI(Tl) <text:s text:c="2"/>thallium doped sodium iodide</text:span></text:p>
          <text:p text:style-name="P7"><text:span text:style-name="T11"/></text:p>
          <text:list text:style-name="L5">
            <text:list-item>
              <text:p text:style-name="P7"><text:span text:style-name="T91">L</text:span><text:span text:style-name="T76">ight production:</text:span></text:p>
            </text:list-item>
          </text:list>
          <text:list text:style-name="L6">
            <text:list-item>
              <text:list>
                <text:list-item>
                  <text:p text:style-name="P7"><text:span text:style-name="T11">Wavelength: <text:s text:c="5"/>λ</text:span><text:span text:style-name="T49">max</text:span><text:span text:style-name="T11"> = 410 nm <text:s/>(~ 3 eV)</text:span></text:p>
                </text:list-item>
                <text:list-item>
                  <text:p text:style-name="P7"><text:span text:style-name="T10">D</text:span><text:span text:style-name="T11">ecay time: <text:s text:c="8"/>𝜏 <text:s text:c="3"/>= 250 ns</text:span></text:p>
                </text:list-item>
              </text:list>
            </text:list-item>
          </text:list>
          <text:p text:style-name="P7"><text:span text:style-name="T11"/></text:p>
          <text:list text:continue-numbering="true" text:style-name="L6">
            <text:list-item>
              <text:p text:style-name="P7"><text:span text:style-name="T11">Radiation length: <text:s/>X</text:span><text:span text:style-name="T49">0</text:span><text:span text:style-name="T11"> = 2.6 cm</text:span></text:p>
            </text:list-item>
          </text:list>
          <text:p text:style-name="P7"><text:span text:style-name="T11"/></text:p>
          <text:list text:continue-numbering="true" text:style-name="L6">
            <text:list-item>
              <text:p text:style-name="P7"><text:span text:style-name="T76">Fraction of energy going into photons: </text:span><text:span text:style-name="T76"><text:line-break/></text:span><text:span text:style-name="T76">light yield: ε</text:span><text:span text:style-name="T92">sc</text:span><text:span text:style-name="T76"> ~ 11.3 % <text:s text:c="3"/></text:span><text:span text:style-name="T11">good!</text:span></text:p>
            </text:list-item>
          </text:list>
          <text:p text:style-name="P7"><text:span text:style-name="T11"><text:s text:c="5"/></text:span><text:span text:style-name="T11">38,000 photons with 3 eV per MeV energy loss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4" draw:style-name="gr1" draw:text-style-name="P4" draw:layer="layout" svg:width="12.323cm" svg:height="6.321cm" svg:x="18.899cm" svg:y="10.614cm">
          <draw:image xlink:href="Pictures/100000000000021A00000115131CB534BCD677B5.png" xlink:type="simple" xlink:show="embed" xlink:actuate="onLoad" draw:mime-type="image/png">
            <text:p/>
          </draw:image>
        </draw:frame>
        <presentation:notes draw:style-name="dp2">
          <draw:page-thumbnail draw:style-name="gr3" draw:layer="layout" svg:width="19.798cm" svg:height="11.136cm" svg:x="0.6cm" svg:y="2.257cm" draw:page-number="24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Inorganic crystals (4)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90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91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84">I</text:span><text:span text:style-name="T84">n</text:span><text:span text:style-name="T84">o</text:span><text:span text:style-name="T84">r</text:span><text:span text:style-name="T84">g</text:span><text:span text:style-name="T84">a</text:span><text:span text:style-name="T84">n</text:span><text:span text:style-name="T84">i</text:span><text:span text:style-name="T84">c</text:span><text:span text:style-name="T84"> </text:span><text:span text:style-name="T84">c</text:span><text:span text:style-name="T84">r</text:span><text:span text:style-name="T84">y</text:span><text:span text:style-name="T84">s</text:span><text:span text:style-name="T84">t</text:span><text:span text:style-name="T84">a</text:span><text:span text:style-name="T84">l</text:span><text:span text:style-name="T84">s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custom-shape draw:name="TextBox 2" draw:style-name="gr92" draw:text-style-name="P8" draw:layer="layout" svg:width="7.418cm" svg:height="1.096cm" svg:x="1.433cm" svg:y="2.755cm">
          <text:p text:style-name="P7"><text:span text:style-name="T76">ADVANTAGES: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1" draw:style-name="gr93" draw:text-style-name="P8" draw:layer="layout" svg:width="19.347cm" svg:height="5.583cm" svg:x="9.621cm" svg:y="2.755cm">
          <text:list text:style-name="L5">
            <text:list-item>
              <text:p text:style-name="P7"><text:span text:style-name="T10">H</text:span><text:span text:style-name="T11">igh light yield</text:span></text:p>
            </text:list-item>
            <text:list-item>
              <text:p text:style-name="P7"><text:span text:style-name="T10">H</text:span><text:span text:style-name="T11">igh density</text:span><text:span text:style-name="T72"> </text:span></text:p>
            </text:list-item>
          </text:list>
          <text:p text:style-name="P7"><text:span text:style-name="T93"><text:s/></text:span><text:span text:style-name="T94">→ </text:span><text:span text:style-name="T95">Good energy resolution for compact detectors</text:span></text:p>
          <text:p text:style-name="P7"><text:span text:style-name="T10"/></text:p>
          <text:p text:style-name="P7"><text:span text:style-name="T10"/></text:p>
          <text:p text:style-name="P7"><text:span text:style-name="T10">C</text:span><text:span text:style-name="T11">omplex crystal growth</text:span></text:p>
          <text:p text:style-name="P7"><text:span text:style-name="T72"><text:s/></text:span><text:span text:style-name="T96">→ </text:span><text:span text:style-name="T72">Very expensive detectors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3" draw:style-name="gr94" draw:text-style-name="P8" draw:layer="layout" svg:width="6.044cm" svg:height="1.011cm" svg:x="1.55cm" svg:y="6.511cm">
          <text:p text:style-name="P7"><text:span text:style-name="T62">DISADVANTAGES: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4" draw:style-name="gr1" draw:text-style-name="P4" draw:layer="layout" svg:width="19.734cm" svg:height="8.819cm" svg:x="9.621cm" svg:y="8.991cm">
          <draw:image xlink:href="Pictures/10000001000006AA000002FB72E70A0580416187.tif" xlink:type="simple" xlink:show="embed" xlink:actuate="onLoad" draw:mime-type="image/tiff">
            <text:p/>
          </draw:image>
        </draw:frame>
        <draw:custom-shape draw:name="TextBox 5" draw:style-name="gr95" draw:text-style-name="P8" draw:layer="layout" svg:width="6.403cm" svg:height="6.005cm" svg:x="3.641cm" svg:y="11.368cm">
          <text:p text:style-name="P7"><text:span text:style-name="T35">Sodium iodide</text:span></text:p>
          <text:p text:style-name="P7"><text:span text:style-name="T35">Cesium iodide</text:span></text:p>
          <text:p text:style-name="P7"><text:span text:style-name="T35">Bismuth germanate</text:span></text:p>
          <text:p text:style-name="P7"><text:span text:style-name="T35">Barium fluoride</text:span></text:p>
          <text:p text:style-name="P7"><text:span text:style-name="T97"/></text:p>
          <text:p text:style-name="P7"><text:span text:style-name="T97"/></text:p>
          <text:p text:style-name="P7"><text:span text:style-name="T35">Cerium fluoride</text:span></text:p>
          <text:p text:style-name="P7"><text:span text:style-name="T35">Lead tungstat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8cm" svg:height="11.136cm" svg:x="0.6cm" svg:y="2.257cm" draw:page-number="25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Inorganic crystals (5)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96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97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84">I</text:span><text:span text:style-name="T84">n</text:span><text:span text:style-name="T84">o</text:span><text:span text:style-name="T84">r</text:span><text:span text:style-name="T84">g</text:span><text:span text:style-name="T84">a</text:span><text:span text:style-name="T84">n</text:span><text:span text:style-name="T84">i</text:span><text:span text:style-name="T84">c</text:span><text:span text:style-name="T84"> </text:span><text:span text:style-name="T84">c</text:span><text:span text:style-name="T84">r</text:span><text:span text:style-name="T84">y</text:span><text:span text:style-name="T84">s</text:span><text:span text:style-name="T84">t</text:span><text:span text:style-name="T84">a</text:span><text:span text:style-name="T84">l</text:span><text:span text:style-name="T84">s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custom-shape draw:name="TextBox 5" draw:style-name="gr98" draw:text-style-name="P8" draw:layer="layout" svg:width="28.053cm" svg:height="1.943cm" svg:x="1.616cm" svg:y="3.271cm">
          <text:p text:style-name="P7"><text:span text:style-name="T98">To be kept in mind: the spectral distribution of the light emission must match the absorption and sensitivity of the photon detector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7" draw:style-name="gr1" draw:text-style-name="P4" draw:layer="layout" svg:width="16.498cm" svg:height="11.257cm" svg:x="8.684cm" svg:y="6.367cm">
          <draw:image xlink:href="Pictures/1000000100000595000003CF483B601F347FD562.tif" xlink:type="simple" xlink:show="embed" xlink:actuate="onLoad" draw:mime-type="image/tiff">
            <text:p/>
          </draw:image>
        </draw:frame>
        <draw:custom-shape draw:name="Rounded Rectangle 15" draw:style-name="gr99" draw:text-style-name="P26" draw:layer="layout" svg:width="7.003cm" svg:height="5.271cm" svg:x="0.616cm" svg:y="10.891cm">
          <text:p/>
          <draw:enhanced-geometry draw:mirror-horizontal="false" draw:mirror-vertical="false" svg:viewBox="0 0 0 0" draw:text-areas="?f5 ?f5 ?f6 ?f7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Box 14" draw:style-name="gr100" draw:text-style-name="P8" draw:layer="layout" svg:width="6.036cm" svg:height="4.059cm" svg:x="1.263cm" svg:y="11.368cm">
          <text:p text:style-name="P7"><text:span text:style-name="T35">The light output strongly depends on the </text:span><text:span text:style-name="T99">TEMPERATURE!</text:span></text:p>
          <text:p text:style-name="P7"><text:span text:style-name="T35">(differently from organic scintillators)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8cm" svg:height="11.136cm" svg:x="0.6cm" svg:y="2.257cm" draw:page-number="26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Inorganic crystals: radiation damage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101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102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84">I</text:span><text:span text:style-name="T84">n</text:span><text:span text:style-name="T84">o</text:span><text:span text:style-name="T84">r</text:span><text:span text:style-name="T84">g</text:span><text:span text:style-name="T84">a</text:span><text:span text:style-name="T84">n</text:span><text:span text:style-name="T84">i</text:span><text:span text:style-name="T84">c</text:span><text:span text:style-name="T84"> </text:span><text:span text:style-name="T84">c</text:span><text:span text:style-name="T84">r</text:span><text:span text:style-name="T84">y</text:span><text:span text:style-name="T84">s</text:span><text:span text:style-name="T84">t</text:span><text:span text:style-name="T84">a</text:span><text:span text:style-name="T84">l</text:span><text:span text:style-name="T84">s</text:span><text:span text:style-name="T84">:</text:span><text:span text:style-name="T84"> </text:span><text:span text:style-name="T84">r</text:span><text:span text:style-name="T84">a</text:span><text:span text:style-name="T84">d</text:span><text:span text:style-name="T84">i</text:span><text:span text:style-name="T84">a</text:span><text:span text:style-name="T84">t</text:span><text:span text:style-name="T84">i</text:span><text:span text:style-name="T84">o</text:span><text:span text:style-name="T84">n</text:span><text:span text:style-name="T84"> </text:span><text:span text:style-name="T84">d</text:span><text:span text:style-name="T84">a</text:span><text:span text:style-name="T84">m</text:span><text:span text:style-name="T84">a</text:span><text:span text:style-name="T84">g</text:span><text:span text:style-name="T84">e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custom-shape draw:name="TextBox 2" draw:style-name="gr103" draw:text-style-name="P8" draw:layer="layout" svg:width="23.474cm" svg:height="14.153cm" svg:x="1.587cm" svg:y="2.986cm">
          <text:p text:style-name="P7"><text:span text:style-name="T76">High radiation fluxes can damage the inorganic crystals.</text:span><text:span text:style-name="T76"><text:line-break/></text:span><text:span text:style-name="T76"/></text:p>
          <text:p text:style-name="P7"><text:span text:style-name="T11">Consequences:</text:span></text:p>
          <text:p text:style-name="P7"><text:span text:style-name="T11"/></text:p>
          <text:list text:style-name="L11">
            <text:list-item>
              <text:p text:style-name="P7"><text:span text:style-name="T10">I</text:span><text:span text:style-name="T11">nfluence on the scintillation mechanism (light creation)</text:span></text:p>
            </text:list-item>
            <text:list-item>
              <text:p text:style-name="P7"><text:span text:style-name="T10">R</text:span><text:span text:style-name="T11">adiation-induced phosphorescence (afterglow)</text:span></text:p>
            </text:list-item>
            <text:list-item>
              <text:p text:style-name="P7"><text:span text:style-name="T10">A</text:span><text:span text:style-name="T11">bsorption of light by radiation-induced defects (color-centers)</text:span></text:p>
            </text:list-item>
          </text:list>
          <text:p text:style-name="P7"><text:span text:style-name="T11"/></text:p>
          <text:p text:style-name="P7"><text:span text:style-name="T11"/></text:p>
          <text:p text:style-name="P7"><text:span text:style-name="T11"/></text:p>
          <text:p text:style-name="P7"><text:span text:style-name="T11">Inorganic crystals very good for </text:span></text:p>
          <text:p text:style-name="P7"><text:span text:style-name="T11">electro-magnetic calorimeters:</text:span><text:span text:style-name="T11"><text:line-break/></text:span><text:span text:style-name="T11">at high rate experiments (e.g. LHC) </text:span></text:p>
          <text:list text:style-name="L14">
            <text:list-item>
              <text:p text:style-name="P7"><text:span text:style-name="T11">radiation hardness is an issue!</text:span></text:p>
            </text:list-item>
          </text:list>
          <text:p text:style-name="P7"><text:span text:style-name="T11"/></text:p>
          <text:p text:style-name="P7"><text:span text:style-name="T11"><text:s text:c="51"/></text:span><text:span text:style-name="T100">PbW0</text:span><text:span text:style-name="T101">4</text:span></text:p>
          <text:p text:style-name="P7"><text:span text:style-name="T11"><text:s text:c="51"/></text:span><text:span text:style-name="T11">e.g. </text:span><text:span text:style-name="T75">CMS, </text:span></text:p>
          <text:p text:style-name="P7"><text:span text:style-name="T75"><text:s text:c="57"/></text:span><text:span text:style-name="T75">ALICE PHOS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2" draw:style-name="gr1" draw:text-style-name="P4" draw:layer="layout" svg:width="11.428cm" svg:height="8.587cm" svg:x="17.549cm" svg:y="9.352cm">
          <draw:image xlink:href="Pictures/10000000000003DE000002E86C6DBFA3D9431D43.jpg" xlink:type="simple" xlink:show="embed" xlink:actuate="onLoad" draw:mime-type="image/jpeg">
            <text:p/>
          </draw:image>
        </draw:frame>
        <presentation:notes draw:style-name="dp2">
          <draw:page-thumbnail draw:style-name="gr3" draw:layer="layout" svg:width="19.798cm" svg:height="11.136cm" svg:x="0.6cm" svg:y="2.257cm" draw:page-number="27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Inorganic crystals: calorimeters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104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105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84">I</text:span><text:span text:style-name="T84">n</text:span><text:span text:style-name="T84">o</text:span><text:span text:style-name="T84">r</text:span><text:span text:style-name="T84">g</text:span><text:span text:style-name="T84">a</text:span><text:span text:style-name="T84">n</text:span><text:span text:style-name="T84">i</text:span><text:span text:style-name="T84">c</text:span><text:span text:style-name="T84"> </text:span><text:span text:style-name="T84">c</text:span><text:span text:style-name="T84">r</text:span><text:span text:style-name="T84">y</text:span><text:span text:style-name="T84">s</text:span><text:span text:style-name="T84">t</text:span><text:span text:style-name="T84">a</text:span><text:span text:style-name="T84">l</text:span><text:span text:style-name="T84">s</text:span><text:span text:style-name="T84">:</text:span><text:span text:style-name="T84"> </text:span><text:span text:style-name="T84">c</text:span><text:span text:style-name="T84">a</text:span><text:span text:style-name="T84">l</text:span><text:span text:style-name="T84">o</text:span><text:span text:style-name="T84">r</text:span><text:span text:style-name="T84">i</text:span><text:span text:style-name="T84">m</text:span><text:span text:style-name="T84">e</text:span><text:span text:style-name="T84">t</text:span><text:span text:style-name="T84">e</text:span><text:span text:style-name="T84">r</text:span><text:span text:style-name="T84">s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custom-shape draw:name="TextBox 2" draw:style-name="gr106" draw:text-style-name="P8" draw:layer="layout" svg:width="23.474cm" svg:height="6.618cm" svg:x="1.356cm" svg:y="2.408cm">
          <text:p text:style-name="P7"><text:span text:style-name="T102">BaBar (SLAC)</text:span></text:p>
          <text:p text:style-name="P7"><text:span text:style-name="T11"/></text:p>
          <text:list text:style-name="L5">
            <text:list-item>
              <text:p text:style-name="P7"><text:span text:style-name="T11">6580 CsI(Tl) crystals</text:span></text:p>
            </text:list-item>
            <text:list-item>
              <text:p text:style-name="P7"><text:span text:style-name="T10">D</text:span><text:span text:style-name="T11">epth 17 X</text:span><text:span text:style-name="T49">0</text:span></text:p>
            </text:list-item>
            <text:list-item>
              <text:p text:style-name="P7"><text:span text:style-name="T10">T</text:span><text:span text:style-name="T11">otal 5.9 m</text:span><text:span text:style-name="T60">3</text:span></text:p>
            </text:list-item>
            <text:list-item>
              <text:p text:style-name="P7"><text:span text:style-name="T10">R</text:span><text:span text:style-name="T11">eadout: Si photodiodes (gain=1)</text:span></text:p>
            </text:list-item>
            <text:list-item>
              <text:p text:style-name="P7"><text:span text:style-name="T10">N</text:span><text:span text:style-name="T11">oise: 0.15 MeV</text:span></text:p>
            </text:list-item>
            <text:list-item>
              <text:p text:style-name="P7"><text:span text:style-name="T10">D</text:span><text:span text:style-name="T11">ynamic range: 10</text:span><text:span text:style-name="T60">4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3" draw:style-name="gr1" draw:text-style-name="P4" draw:layer="layout" svg:width="10.987cm" svg:height="7.583cm" svg:x="22.879cm" svg:y="0.036cm">
          <draw:image xlink:href="Pictures/10000001000003B8000002915620B4990D7C5217.tif" xlink:type="simple" xlink:show="embed" xlink:actuate="onLoad" draw:mime-type="image/tiff">
            <text:p/>
          </draw:image>
        </draw:frame>
        <draw:custom-shape draw:name="Right Arrow 4" draw:style-name="gr107" draw:text-style-name="P27" draw:layer="layout" svg:width="2.193cm" svg:height="0.474cm" svg:x="20.666cm" svg:y="1.95cm">
          <text:p/>
          <draw:enhanced-geometry draw:mirror-horizontal="false" draw:mirror-vertical="false" svg:viewBox="0 0 0 0" draw:text-areas="0 ?f8 ?f12 ?f9" draw:type="ooxml-rightArrow" draw:modifiers="50000 50000" draw:enhanced-path="M 0 ?f8 L ?f5 ?f8 ?f5 0 ?f14 ?f7 ?f5 ?f13 ?f5 ?f9 0 ?f9 Z N">
            <draw:equation draw:name="f0" draw:formula="min(logwidth,logheight)"/>
            <draw:equation draw:name="f1" draw:formula="100000*logwidth/?f0 "/>
            <draw:equation draw:name="f2" draw:formula="if(0-$0 ,0,if(100000-$0 ,$0 ,100000))"/>
            <draw:equation draw:name="f3" draw:formula="if(0-$1 ,0,if(?f1 -$1 ,$1 ,?f1 ))"/>
            <draw:equation draw:name="f4" draw:formula="?f0 *?f3 /100000"/>
            <draw:equation draw:name="f5" draw:formula="logwidth+0-?f4 "/>
            <draw:equation draw:name="f6" draw:formula="logheight*?f2 /200000"/>
            <draw:equation draw:name="f7" draw:formula="logheight/2"/>
            <draw:equation draw:name="f8" draw:formula="?f7 +0-?f6 "/>
            <draw:equation draw:name="f9" draw:formula="?f7 +?f6 -0"/>
            <draw:equation draw:name="f10" draw:formula="logheight/2"/>
            <draw:equation draw:name="f11" draw:formula="?f8 *?f4 /?f10 "/>
            <draw:equation draw:name="f12" draw:formula="?f5 +?f11 -0"/>
            <draw:equation draw:name="f13" draw:formula="logheight"/>
            <draw:equation draw:name="f14" draw:formula="logwidth"/>
            <draw:handle draw:handle-position="0 ?f8" draw:handle-range-y-maximum="100000" draw:handle-range-y-minimum="0"/>
            <draw:handle draw:handle-position="?f5 0" draw:handle-range-x-maximum="?f1" draw:handle-range-x-minimum="0"/>
          </draw:enhanced-geometry>
        </draw:custom-shape>
        <draw:frame draw:name="Picture 5" draw:style-name="gr1" draw:text-style-name="P4" draw:layer="layout" svg:width="10.667cm" svg:height="8.714cm" svg:x="1.039cm" svg:y="9.014cm">
          <draw:image xlink:href="Pictures/100000010000039B000002F244DD965957B336BE.tif" xlink:type="simple" xlink:show="embed" xlink:actuate="onLoad" draw:mime-type="image/tiff">
            <text:p/>
          </draw:image>
        </draw:frame>
        <draw:frame draw:name="Picture 7" draw:style-name="gr1" draw:text-style-name="P4" draw:layer="layout" svg:width="8.871cm" svg:height="5.868cm" svg:x="12.497cm" svg:y="9.289cm">
          <draw:image xlink:href="Pictures/1000000100000301000001FC10893BC51CBB812B.tif" xlink:type="simple" xlink:show="embed" xlink:actuate="onLoad" draw:mime-type="image/tiff">
            <text:p/>
          </draw:image>
        </draw:frame>
        <draw:frame draw:name="Picture 11" draw:style-name="gr1" draw:text-style-name="P4" draw:layer="layout" svg:width="10.832cm" svg:height="9.405cm" svg:x="22.437cm" svg:y="8.038cm">
          <draw:image xlink:href="Pictures/10000001000002E800000286C241C4196EFA1886.tif" xlink:type="simple" xlink:show="embed" xlink:actuate="onLoad" draw:mime-type="image/tiff">
            <text:p/>
          </draw:image>
        </draw:frame>
        <presentation:notes draw:style-name="dp2">
          <draw:page-thumbnail draw:style-name="gr3" draw:layer="layout" svg:width="19.798cm" svg:height="11.136cm" svg:x="0.6cm" svg:y="2.257cm" draw:page-number="28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Inorganic crystals: calorimeters (2)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108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109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custom-shape draw:name="TextBox 2" draw:style-name="gr110" draw:text-style-name="P8" draw:layer="layout" svg:width="23.474cm" svg:height="13.104cm" svg:x="1.587cm" svg:y="2.986cm">
          <text:p text:style-name="P7"><text:span text:style-name="T103">CMS at the LHC (CERN)</text:span></text:p>
          <text:p text:style-name="P7"><text:span text:style-name="T11"/></text:p>
          <text:list text:style-name="L5">
            <text:list-item>
              <text:p text:style-name="P7"><text:span text:style-name="T11">76150 PbWO</text:span><text:span text:style-name="T49">4</text:span><text:span text:style-name="T11"> crystals</text:span></text:p>
            </text:list-item>
            <text:list-item>
              <text:p text:style-name="P7"><text:span text:style-name="T10">D</text:span><text:span text:style-name="T11">epth 26 X</text:span><text:span text:style-name="T49">0</text:span></text:p>
            </text:list-item>
            <text:list-item>
              <text:p text:style-name="P7"><text:span text:style-name="T10">T</text:span><text:span text:style-name="T11">otal 11 m</text:span><text:span text:style-name="T60">3</text:span></text:p>
            </text:list-item>
            <text:list-item>
              <text:p text:style-name="P7"><text:span text:style-name="T10">R</text:span><text:span text:style-name="T11">eadout: avalanche photodiodes (gain=50)</text:span></text:p>
            </text:list-item>
            <text:list-item>
              <text:p text:style-name="P7"><text:span text:style-name="T10">N</text:span><text:span text:style-name="T11">oise: 30 MeV</text:span></text:p>
            </text:list-item>
            <text:list-item>
              <text:p text:style-name="P7"><text:span text:style-name="T10">D</text:span><text:span text:style-name="T11">ynamic range: 10</text:span><text:span text:style-name="T60">5</text:span></text:p>
            </text:list-item>
          </text:list>
          <text:p text:style-name="P7"><text:span text:style-name="T11"/></text:p>
          <text:p text:style-name="P7"><text:span text:style-name="T11"/></text:p>
          <text:p text:style-name="P7"><text:span text:style-name="T104">PbW0</text:span><text:span text:style-name="T105">4</text:span><text:span text:style-name="T76"> </text:span></text:p>
          <text:p text:style-name="P7"><text:span text:style-name="T11">+ Fast</text:span></text:p>
          <text:p text:style-name="P7"><text:span text:style-name="T11">+ Small radiation length</text:span></text:p>
          <text:p text:style-name="P7"><text:span text:style-name="T11">+ Good radiation hardness</text:span></text:p>
          <text:p text:style-name="P7"><text:span text:style-name="T11">- </text:span><text:span text:style-name="T10">F</text:span><text:span text:style-name="T11">ew photons </text:span><text:span text:style-name="T11"><text:line-break/></text:span><text:span text:style-name="T11"> <text:s text:c="2"/>~100-200 photons per MeV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3" draw:style-name="gr1" draw:text-style-name="P4" draw:layer="layout" svg:width="14.054cm" svg:height="6.484cm" svg:x="19.795cm" svg:y="0.423cm">
          <draw:image xlink:href="Pictures/10000001000004C20000023252ECF275503ECD9B.tif" xlink:type="simple" xlink:show="embed" xlink:actuate="onLoad" draw:mime-type="image/tiff">
            <text:p/>
          </draw:image>
        </draw:frame>
        <draw:custom-shape draw:name="Rectangle 11" draw:style-name="gr2" draw:text-style-name="P5" draw:layer="layout" svg:width="4.04cm" svg:height="3.152cm" svg:x="29.595cm" svg:y="4.168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7" draw:style-name="gr1" draw:text-style-name="P4" draw:layer="layout" svg:width="9.12cm" svg:height="6.08cm" svg:x="11.153cm" svg:y="11.438cm">
          <draw:image xlink:href="Pictures/100000000000038400000258A7558225A593EEEA.jpg" xlink:type="simple" xlink:show="embed" xlink:actuate="onLoad" draw:mime-type="image/jpeg">
            <text:p/>
          </draw:image>
          <svg:desc>A picture containing person, person, scene, stage

Description automatically generated</svg:desc>
        </draw:frame>
        <draw:frame draw:name="Picture 15" draw:style-name="gr1" draw:text-style-name="P4" draw:layer="layout" svg:width="12.434cm" svg:height="8.306cm" svg:x="20.965cm" svg:y="8.096cm">
          <draw:image xlink:href="Pictures/10000000000001F40000014F731CEB0D5318627E.jpg" xlink:type="simple" xlink:show="embed" xlink:actuate="onLoad" draw:mime-type="image/jpeg">
            <text:p/>
          </draw:image>
        </draw:frame>
        <draw:custom-shape draw:name="Rectangle 4" draw:style-name="gr2" draw:text-style-name="P5" draw:layer="layout" svg:width="9.851cm" svg:height="1.797cm" svg:x="19.242cm" svg:y="0.01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Title 3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84">I</text:span><text:span text:style-name="T84">n</text:span><text:span text:style-name="T84">o</text:span><text:span text:style-name="T84">r</text:span><text:span text:style-name="T84">g</text:span><text:span text:style-name="T84">a</text:span><text:span text:style-name="T84">n</text:span><text:span text:style-name="T84">i</text:span><text:span text:style-name="T84">c</text:span><text:span text:style-name="T84"> </text:span><text:span text:style-name="T84">c</text:span><text:span text:style-name="T84">r</text:span><text:span text:style-name="T84">y</text:span><text:span text:style-name="T84">s</text:span><text:span text:style-name="T84">t</text:span><text:span text:style-name="T84">a</text:span><text:span text:style-name="T84">l</text:span><text:span text:style-name="T84">s</text:span><text:span text:style-name="T84">:</text:span><text:span text:style-name="T84"> </text:span><text:span text:style-name="T84">c</text:span><text:span text:style-name="T84">a</text:span><text:span text:style-name="T84">l</text:span><text:span text:style-name="T84">o</text:span><text:span text:style-name="T84">r</text:span><text:span text:style-name="T84">i</text:span><text:span text:style-name="T84">m</text:span><text:span text:style-name="T84">e</text:span><text:span text:style-name="T84">t</text:span><text:span text:style-name="T84">e</text:span><text:span text:style-name="T84">r</text:span><text:span text:style-name="T84">s</text:span></text:p>
          </draw:text-box>
        </draw:frame>
        <presentation:notes draw:style-name="dp2">
          <draw:page-thumbnail draw:style-name="gr3" draw:layer="layout" svg:width="19.798cm" svg:height="11.136cm" svg:x="0.6cm" svg:y="2.257cm" draw:page-number="29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Scintillation counters: overview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111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112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8">S</text:span><text:span text:style-name="T8">c</text:span><text:span text:style-name="T8">i</text:span><text:span text:style-name="T8">n</text:span><text:span text:style-name="T8">t</text:span><text:span text:style-name="T8">i</text:span><text:span text:style-name="T8">l</text:span><text:span text:style-name="T8">l</text:span><text:span text:style-name="T8">a</text:span><text:span text:style-name="T8">t</text:span><text:span text:style-name="T8">i</text:span><text:span text:style-name="T8">o</text:span><text:span text:style-name="T8">n</text:span><text:span text:style-name="T8"> </text:span><text:span text:style-name="T8">c</text:span><text:span text:style-name="T8">o</text:span><text:span text:style-name="T8">u</text:span><text:span text:style-name="T8">n</text:span><text:span text:style-name="T8">t</text:span><text:span text:style-name="T8">e</text:span><text:span text:style-name="T8">r</text:span><text:span text:style-name="T8">s</text:span><text:span text:style-name="T8">:</text:span><text:span text:style-name="T8"> </text:span><text:span text:style-name="T8">o</text:span><text:span text:style-name="T8">v</text:span><text:span text:style-name="T8">e</text:span><text:span text:style-name="T8">r</text:span><text:span text:style-name="T8">v</text:span><text:span text:style-name="T8">i</text:span><text:span text:style-name="T8">e</text:span><text:span text:style-name="T8">w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custom-shape draw:name="TextBox 5" draw:style-name="gr113" draw:text-style-name="P8" draw:layer="layout" svg:width="13.506cm" svg:height="14.323cm" svg:x="1.275cm" svg:y="2.831cm">
          <text:p text:style-name="P7"><text:span text:style-name="T106">Inorganic</text:span></text:p>
          <text:p text:style-name="P7"><text:span text:style-name="T10"/></text:p>
          <text:list text:style-name="L5">
            <text:list-item>
              <text:p text:style-name="P7"><text:span text:style-name="T10">H</text:span><text:span text:style-name="T11">igh light yield (ε</text:span><text:span text:style-name="T49">sc </text:span><text:span text:style-name="T11">~ 0.13)</text:span></text:p>
            </text:list-item>
            <text:list-item>
              <text:p text:style-name="P7"><text:span text:style-name="T10">H</text:span><text:span text:style-name="T11">igh density</text:span></text:p>
            </text:list-item>
          </text:list>
          <text:list text:style-name="L18">
            <text:list-item>
              <text:p text:style-name="P7"><text:span text:style-name="T107">G</text:span><text:span text:style-name="T95">ood energy resolution for compact detectors (calorimetry)</text:span></text:p>
            </text:list-item>
          </text:list>
          <text:p text:style-name="P7"><text:span text:style-name="T10"/></text:p>
          <text:list text:style-name="L5">
            <text:list-item>
              <text:p text:style-name="P7"><text:span text:style-name="T10">Moderate timing</text:span></text:p>
            </text:list-item>
          </text:list>
          <text:p text:style-name="P7"><text:span text:style-name="T10"/></text:p>
          <text:p text:style-name="P7"><text:span text:style-name="T10"/></text:p>
          <text:list text:style-name="L19">
            <text:list-item>
              <text:p text:style-name="P7"><text:span text:style-name="T108">Large temperature dependence</text:span></text:p>
            </text:list-item>
          </text:list>
          <text:list text:style-name="L5">
            <text:list-item>
              <text:p text:style-name="P7"><text:span text:style-name="T10">Elaborate handling</text:span></text:p>
            </text:list-item>
            <text:list-item>
              <text:p text:style-name="P7"><text:span text:style-name="T10">C</text:span><text:span text:style-name="T11">omplex crystal growth</text:span></text:p>
            </text:list-item>
          </text:list>
          <text:list text:style-name="L19">
            <text:list-item>
              <text:p text:style-name="P7"><text:span text:style-name="T108">V</text:span><text:span text:style-name="T72">ery expensive detectors</text:span></text:p>
            </text:list-item>
          </text:list>
          <text:p text:style-name="P7"><text:span text:style-name="T10"/></text:p>
          <text:p text:style-name="P7"><text:span text:style-name="T10"/></text:p>
          <text:list text:style-name="L5">
            <text:list-item>
              <text:p text:style-name="P7"><text:span text:style-name="T10">(can be) </text:span><text:span text:style-name="T107">Radiation hard</text:span><text:span text:style-name="T10"> (high rate applications)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1" draw:style-name="gr114" draw:text-style-name="P8" draw:layer="layout" svg:width="15.101cm" svg:height="14.323cm" svg:x="17.679cm" svg:y="2.84cm">
          <text:p text:style-name="P7"><text:span text:style-name="T106">Organic</text:span></text:p>
          <text:p text:style-name="P7"><text:span text:style-name="T10"/></text:p>
          <text:p text:style-name="P7"><text:span text:style-name="T10"/></text:p>
          <text:p text:style-name="P7"><text:span text:style-name="T10"/></text:p>
          <text:list text:style-name="L19">
            <text:list-item>
              <text:p text:style-name="P7"><text:span text:style-name="T72">Low light yield </text:span><text:span text:style-name="T11">(ε</text:span><text:span text:style-name="T49">sc </text:span><text:span text:style-name="T11">~ 0.03)</text:span></text:p>
            </text:list-item>
          </text:list>
          <text:p text:style-name="P7"><text:span text:style-name="T11"/></text:p>
          <text:p text:style-name="P7"><text:span text:style-name="T11"/></text:p>
          <text:list text:style-name="L18">
            <text:list-item>
              <text:p text:style-name="P7"><text:span text:style-name="T95">Fast timing (trigger, time-of-flight, PID)</text:span></text:p>
            </text:list-item>
          </text:list>
          <text:p text:style-name="P7"><text:span text:style-name="T11"/></text:p>
          <text:list text:style-name="L5">
            <text:list-item>
              <text:p text:style-name="P7"><text:span text:style-name="T11">Simple handling to realize any shape, robust</text:span></text:p>
            </text:list-item>
            <text:list-item>
              <text:p text:style-name="P7"><text:span text:style-name="T10">S</text:span><text:span text:style-name="T11">mall temperature dependence</text:span></text:p>
            </text:list-item>
            <text:list-item>
              <text:p text:style-name="P7"><text:span text:style-name="T11">Cheap fabrication </text:span></text:p>
            </text:list-item>
          </text:list>
          <text:list text:style-name="L18">
            <text:list-item>
              <text:p text:style-name="P7"><text:span text:style-name="T95">Good spatial resolution with scintillating fibers</text:span></text:p>
            </text:list-item>
          </text:list>
          <text:p text:style-name="P7"><text:span text:style-name="T11"/></text:p>
          <text:list text:style-name="L5">
            <text:list-item>
              <text:p text:style-name="P7"><text:span text:style-name="T10">S</text:span><text:span text:style-name="T11">ensitivity to solvents and greases</text:span></text:p>
            </text:list-item>
            <text:list-item>
              <text:p text:style-name="P7"><text:span text:style-name="T10">Sensitivity to high temperatures</text:span></text:p>
            </text:list-item>
          </text:list>
          <text:list text:style-name="L19">
            <text:list-item>
              <text:p text:style-name="P7"><text:span text:style-name="T108">Aging effects and l</text:span><text:span text:style-name="T72">imited radiation hardness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8cm" svg:height="11.136cm" svg:x="0.6cm" svg:y="2.257cm" draw:page-number="30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1" draw:style-name="dp3" draw:master-page-name="Title_20_and_20_Content" presentation:presentation-page-layout-name="AL1T11">
        <draw:frame draw:name="Content Placeholder 11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19" draw:style-name="gr4" draw:text-style-name="P4" draw:layer="layout" svg:x1="0cm" svg:y1="18.074cm" svg:x2="29.67cm" svg:y2="18.075cm">
          <text:p/>
        </draw:line>
        <draw:custom-shape draw:name="TextBox 42" draw:style-name="gr115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43" draw:style-name="gr116" draw:text-style-name="P8" draw:layer="layout" svg:width="11.56cm" svg:height="0.925cm" svg:x="11.153cm" svg:y="18.11cm">
          <text:p text:style-name="P7"><text:span text:style-name="T6">Scintillators and photon </text:span><text:span text:style-name="T6">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10" presentation:style-name="pr4" draw:text-style-name="P29" draw:layer="layout" svg:width="31.237cm" svg:height="1.525cm" svg:x="1.263cm" svg:y="0.443cm" presentation:class="title" presentation:user-transformed="true">
          <draw:text-box>
            <text:p text:style-name="P28"><text:span text:style-name="T109">Quiz:</text:span><text:span text:style-name="T110"> Assign the best </text:span><text:span text:style-name="T110">scintillator for the given </text:span><text:span text:style-name="T110">applications</text:span></text:p>
          </draw:text-box>
        </draw:frame>
        <draw:frame draw:style-name="gr117" draw:text-style-name="P32" draw:layer="layout" svg:width="13cm" svg:height="15.949cm" svg:x="16.5cm" svg:y="2cm">
          <draw:text-box>
            <text:p text:style-name="P30"><text:span text:style-name="T111">Material 1: <text:s text:c="15"/>Organic Scintillator</text:span></text:p>
            <text:p text:style-name="P30"><text:span text:style-name="T111"><text:s text:c="3"/></text:span><text:span text:style-name="T111">Photon yield: <text:s text:c="11"/>1.5 photons / keV</text:span></text:p>
            <text:p text:style-name="P30"><text:span text:style-name="T111"><text:s text:c="3"/></text:span><text:span text:style-name="T111">Decay constant: <text:s text:c="8"/>3ns &amp; 450ns <text:s text:c="9"/></text:span></text:p>
            <text:p text:style-name="P30"><text:span text:style-name="T111"><text:s text:c="3"/></text:span><text:span text:style-name="T111">Radiation tolerance: <text:s text:c="4"/>reasonable <text:s text:c="9"/></text:span></text:p>
            <text:p text:style-name="P30"><text:span text:style-name="T111"/></text:p>
            <text:p text:style-name="P31"><text:span text:style-name="T112">Material 2: <text:s text:c="15"/>Inorganic scintillator</text:span><text:span text:style-name="T111"> <text:s text:c="2"/></text:span></text:p>
            <text:p text:style-name="P31"><text:span text:style-name="T111"><text:s text:c="3"/></text:span><text:span text:style-name="T111">Photon yield: <text:s text:c="10"/>12 photons / keV</text:span></text:p>
            <text:p text:style-name="P31"><text:span text:style-name="T111"><text:s text:c="3"/></text:span><text:span text:style-name="T111">Decay constant: <text:s text:c="8"/>1.8 ns &amp; 630 ns</text:span></text:p>
            <text:p text:style-name="P31"><text:span text:style-name="T111"><text:s text:c="3"/></text:span><text:span text:style-name="T111">Radiation tolerance: <text:s text:c="4"/>excellent </text:span></text:p>
            <text:p text:style-name="P30"><text:span text:style-name="T111"/></text:p>
            <text:p text:style-name="P30"><text:span text:style-name="T111">Material 3: <text:s text:c="16"/>Organic Scintillator</text:span></text:p>
            <text:p text:style-name="P31"><text:span text:style-name="T111"><text:s text:c="3"/></text:span><text:span text:style-name="T111">Photon yield: <text:s text:c="11"/>2 photons / keV</text:span></text:p>
            <text:p text:style-name="P31"><text:span text:style-name="T111"><text:s text:c="3"/></text:span><text:span text:style-name="T111">Decay constant: <text:s text:c="9"/>0.8ns <text:s text:c="12"/></text:span></text:p>
            <text:p text:style-name="P31"><text:span text:style-name="T111"><text:s text:c="3"/></text:span><text:span text:style-name="T111">Radiation tolerance: <text:s text:c="5"/>good</text:span></text:p>
            <text:p text:style-name="P31"><text:span text:style-name="T111"/></text:p>
            <text:p text:style-name="P30"><text:span text:style-name="T111">Material 4: <text:s text:c="17"/>Inorganic Scintillaor</text:span></text:p>
            <text:p text:style-name="P31"><text:span text:style-name="T111"><text:s text:c="3"/></text:span><text:span text:style-name="T111">Photon yield: <text:s text:c="11"/>8 photons / keV</text:span></text:p>
            <text:p text:style-name="P31"><text:span text:style-name="T111"><text:s text:c="3"/></text:span><text:span text:style-name="T111">Decay constant: <text:s text:c="9"/>3 ns <text:s text:c="10"/></text:span></text:p>
            <text:p text:style-name="P31"><text:span text:style-name="T111"><text:s text:c="3"/></text:span><text:span text:style-name="T111">Radiation tolerance: <text:s text:c="5"/>excellent</text:span></text:p>
            <text:p text:style-name="P30"><text:span text:style-name="T111"/></text:p>
            <text:p text:style-name="P30"><text:span text:style-name="T111">Material 5: <text:s text:c="18"/>Inorganic Scintillator</text:span></text:p>
            <text:p text:style-name="P31"><text:span text:style-name="T111"><text:s text:c="3"/></text:span><text:span text:style-name="T111">Photon yield: <text:s text:c="13"/>41 photons / keV</text:span></text:p>
            <text:p text:style-name="P31"><text:span text:style-name="T111"><text:s text:c="3"/></text:span><text:span text:style-name="T111">Decay constant: <text:s text:c="11"/>2.3 ns <text:s text:c="10"/></text:span></text:p>
            <text:p text:style-name="P31"><text:span text:style-name="T111"><text:s text:c="3"/></text:span><text:span text:style-name="T111">Radiation tolerance: <text:s text:c="6"/>good</text:span></text:p>
          </draw:text-box>
        </draw:frame>
        <draw:frame draw:style-name="gr118" draw:text-style-name="P33" draw:layer="layout" svg:width="13cm" svg:height="15.887cm" svg:x="1.5cm" svg:y="2.051cm">
          <draw:text-box>
            <text:p text:style-name="P31"><text:span text:style-name="T113">Application</text:span><text:span text:style-name="T111"> A: </text:span></text:p>
            <text:p text:style-name="P31"><text:span text:style-name="T111"><text:tab/></text:span><text:span text:style-name="T111">calorimeter@e+e- collider</text:span></text:p>
            <text:p text:style-name="P31"><text:span text:style-name="T111"><text:tab/></text:span><text:span text:style-name="T111">max. particle flux: 100 Hz/cm²</text:span></text:p>
            <text:p text:style-name="P31"><text:span text:style-name="T111"><text:tab/></text:span><text:span text:style-name="T111">Energy range: 50MeV - 5GeV</text:span></text:p>
            <text:p text:style-name="P31"><text:span text:style-name="T111"/></text:p>
            <text:p text:style-name="P31"><text:span text:style-name="T111">Application B: </text:span></text:p>
            <text:p text:style-name="P31"><text:span text:style-name="T111"><text:tab/></text:span><text:span text:style-name="T111">calorimeter@hadron collider</text:span></text:p>
            <text:p text:style-name="P31"><text:span text:style-name="T111"><text:tab/></text:span><text:span text:style-name="T111">max. particle flux: 10 kHz/cm²</text:span></text:p>
            <text:p text:style-name="P31"><text:span text:style-name="T111"><text:tab/></text:span><text:span text:style-name="T111">Energy range: 500MeV - 100GeV</text:span></text:p>
            <text:p text:style-name="P31"><text:span text:style-name="T111"/></text:p>
            <text:p text:style-name="P31"><text:span text:style-name="T111">Application C:</text:span></text:p>
            <text:p text:style-name="P31"><text:span text:style-name="T111"><text:tab/></text:span><text:span text:style-name="T111">Particle ID with ToF method</text:span></text:p>
            <text:p text:style-name="P31"><text:span text:style-name="T111"><text:tab/></text:span><text:span text:style-name="T111">max. particle flux: 1kHz/cm²</text:span></text:p>
            <text:p text:style-name="P31"><text:span text:style-name="T111"><text:tab/></text:span><text:span text:style-name="T111">Energy range: 50MeV - 1GeV</text:span></text:p>
            <text:p text:style-name="P31"><text:span text:style-name="T111"/></text:p>
            <text:p text:style-name="P31"><text:span text:style-name="T111">Application D: </text:span></text:p>
            <text:p text:style-name="P31"><text:span text:style-name="T111"><text:tab/></text:span><text:span text:style-name="T111">measure </text:span><text:span text:style-name="T114">α</text:span><text:span text:style-name="T111">’s <text:s/>&amp; <text:s/>suppress </text:span><text:span text:style-name="T114">𝛾</text:span><text:span text:style-name="T115">‘s</text:span></text:p>
            <text:p text:style-name="P31"><text:span text:style-name="T111"><text:tab/></text:span><text:span text:style-name="T111">max. particle flux: 100Hz/cm²</text:span></text:p>
            <text:p text:style-name="P31"><text:span text:style-name="T111"><text:tab/></text:span><text:span text:style-name="T111">Energy range: 500keV - 5MeV</text:span></text:p>
          </draw:text-box>
        </draw:frame>
        <presentation:notes draw:style-name="dp5">
          <draw:page-thumbnail draw:style-name="gr3" draw:layer="layout" svg:width="19.798cm" svg:height="11.136cm" svg:x="0.6cm" svg:y="2.257cm" draw:page-number="31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2" draw:style-name="dp1" draw:master-page-name="Title_20_and_20_Content" presentation:presentation-page-layout-name="AL1T11">
        <draw:custom-shape draw:name="Rectangle 5" draw:style-name="gr37" draw:text-style-name="P18" draw:layer="layout" svg:width="30.056cm" svg:height="15.521cm" svg:x="1.905cm" svg:y="1.764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4" draw:style-name="gr119" draw:text-style-name="P8" draw:layer="layout" svg:width="23.474cm" svg:height="10.155cm" svg:x="4.941cm" svg:y="3.755cm">
          <text:list text:style-name="L5">
            <text:list-item>
              <text:p text:style-name="P7"><text:span text:style-name="T41">Scintillators</text:span></text:p>
            </text:list-item>
          </text:list>
          <text:list text:style-name="L6">
            <text:list-item>
              <text:list>
                <text:list-item>
                  <text:p text:style-name="P7"><text:span text:style-name="T42">I</text:span><text:span text:style-name="T41">norganic scintillators</text:span><text:span text:style-name="T41"><text:tab/></text:span></text:p>
                </text:list-item>
                <text:list-item>
                  <text:p text:style-name="P7"><text:span text:style-name="T42">O</text:span><text:span text:style-name="T41">rganic scintillators</text:span></text:p>
                </text:list-item>
              </text:list>
            </text:list-item>
          </text:list>
          <text:p text:style-name="P7"><text:span text:style-name="T41"/></text:p>
          <text:list text:style-name="L20">
            <text:list-item>
              <text:p text:style-name="P7"><text:span text:style-name="T116">Transmission of light</text:span></text:p>
            </text:list-item>
          </text:list>
          <text:p text:style-name="P7"><text:span text:style-name="T41"/></text:p>
          <text:list text:style-name="L6">
            <text:list-item>
              <text:p text:style-name="P7"><text:span text:style-name="T41">Light detection</text:span></text:p>
              <text:list>
                <text:list-item>
                  <text:p text:style-name="P7"><text:span text:style-name="T41">Photomultipliers</text:span></text:p>
                </text:list-item>
                <text:list-item>
                  <text:p text:style-name="P7"><text:span text:style-name="T41">(Avalanche) photo-diodes</text:span></text:p>
                </text:list-item>
                <text:list-item>
                  <text:p text:style-name="P7"><text:span text:style-name="T42">H</text:span><text:span text:style-name="T41">ybrid photon detectors</text:span></text:p>
                </text:list-item>
              </text:list>
            </text:list-item>
          </text:list>
          <text:p text:style-name="P7"><text:span text:style-name="T41"/></text:p>
          <text:list text:continue-numbering="true" text:style-name="L6">
            <text:list-item>
              <text:p text:style-name="P7"><text:span text:style-name="T41">Applications of scintillation detectors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8cm" svg:height="11.136cm" svg:x="0.6cm" svg:y="2.257cm" draw:page-number="32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3" draw:style-name="dp3" draw:master-page-name="Title_20_and_20_Content" presentation:presentation-page-layout-name="AL1T11">
        <draw:frame draw:name="Content Placeholder 6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10" draw:style-name="gr4" draw:text-style-name="P4" draw:layer="layout" svg:x1="0cm" svg:y1="18.074cm" svg:x2="29.67cm" svg:y2="18.075cm">
          <text:p/>
        </draw:line>
        <draw:custom-shape draw:name="TextBox 25" draw:style-name="gr120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26" draw:style-name="gr121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7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6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117">P</text:span><text:span text:style-name="T117">r</text:span><text:span text:style-name="T117">o</text:span><text:span text:style-name="T117">p</text:span><text:span text:style-name="T117">a</text:span><text:span text:style-name="T117">g</text:span><text:span text:style-name="T117">a</text:span><text:span text:style-name="T117">t</text:span><text:span text:style-name="T117">i</text:span><text:span text:style-name="T117">o</text:span><text:span text:style-name="T117">n</text:span><text:span text:style-name="T117"> </text:span><text:span text:style-name="T117">o</text:span><text:span text:style-name="T117">f</text:span><text:span text:style-name="T117"> </text:span><text:span text:style-name="T117">l</text:span><text:span text:style-name="T117">i</text:span><text:span text:style-name="T117">g</text:span><text:span text:style-name="T117">h</text:span><text:span text:style-name="T117">t</text:span></text:p>
          </draw:text-box>
        </draw:frame>
        <draw:custom-shape draw:name="TextBox 27" draw:style-name="gr122" draw:text-style-name="P8" draw:layer="layout" svg:width="15.916cm" svg:height="9.79cm" svg:x="1.334cm" svg:y="3.601cm">
          <text:p text:style-name="P7"><text:span text:style-name="T76">In the scintillator: </text:span></text:p>
          <text:p text:style-name="P7"><text:span text:style-name="T10"/></text:p>
          <text:list text:style-name="L5">
            <text:list-item>
              <text:p text:style-name="P7"><text:span text:style-name="T10">A</text:span><text:span text:style-name="T11">bsorption: <text:s text:c="3"/>N</text:span><text:span text:style-name="T49">𝛾</text:span><text:span text:style-name="T11"> = N</text:span><text:span text:style-name="T49">0</text:span><text:span text:style-name="T11"> exp(-x/L)</text:span><text:span text:style-name="T11"><text:line-break/></text:span><text:span text:style-name="T11">L = absorption length</text:span></text:p>
            </text:list-item>
          </text:list>
          <text:p text:style-name="P7"><text:span text:style-name="T11"/></text:p>
          <text:list text:continue-numbering="true" text:style-name="L5">
            <text:list-item>
              <text:p text:style-name="P7"><text:span text:style-name="T11">Reflection at the edges </text:span><text:span text:style-name="T11"><text:line-break/></text:span><text:span text:style-name="T11">total reflection for 𝛳 &gt; 𝛳</text:span><text:span text:style-name="T49">tot</text:span><text:span text:style-name="T11"> = arcsin(n</text:span><text:span text:style-name="T49">0</text:span><text:span text:style-name="T11">/n</text:span><text:span text:style-name="T49">s</text:span><text:span text:style-name="T11">)</text:span><text:span text:style-name="T11"><text:line-break/></text:span><text:span text:style-name="T11"><text:line-break/></text:span><text:span text:style-name="T11">Typically: n ~ 1.4 </text:span><text:span text:style-name="T118">→</text:span><text:span text:style-name="T11"> 𝛳</text:span><text:span text:style-name="T49">tot</text:span><text:span text:style-name="T11"> = 45°</text:span><text:span text:style-name="T11"><text:line-break/></text:span><text:span text:style-name="T11"><text:line-break/></text:span><text:span text:style-name="T11">It can be helped, by wrapping the scintillator in material with the proper refraction index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line draw:name="Straight Connector 11" draw:style-name="gr4" draw:text-style-name="P4" draw:layer="layout" svg:x1="0cm" svg:y1="2.028cm" svg:x2="33.9cm" svg:y2="2.029cm">
          <text:p/>
        </draw:line>
        <draw:custom-shape draw:name="Rectangle 8" draw:style-name="gr123" draw:text-style-name="P35" draw:layer="layout" svg:width="1.015cm" svg:height="1.097cm" svg:x="25cm" svg:y="4.5cm">
          <text:p text:style-name="P34"><text:span text:style-name="T119">𝛳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style-name="gr124" draw:text-style-name="P36" draw:layer="layout" svg:width="10.5cm" svg:height="4.5cm" svg:x="19cm" svg:y="4.5cm">
          <text:p/>
          <draw:enhanced-geometry svg:viewBox="0 0 21600 21600" draw:type="rectangle" draw:enhanced-path="M 0 0 L 21600 0 21600 21600 0 21600 0 0 Z N"/>
        </draw:custom-shape>
        <draw:line draw:style-name="gr125" draw:text-style-name="P15" draw:layer="layout" svg:x1="21cm" svg:y1="10.5cm" svg:x2="22.5cm" svg:y2="3cm">
          <text:p/>
        </draw:line>
        <draw:frame draw:style-name="gr126" draw:text-style-name="P37" draw:layer="layout" svg:width="6cm" svg:height="1.199cm" svg:x="20cm" svg:y="2.5cm">
          <draw:text-box>
            <text:p><text:span text:style-name="T120">c</text:span><text:span text:style-name="T120">h</text:span><text:span text:style-name="T120">a</text:span><text:span text:style-name="T120">r</text:span><text:span text:style-name="T120">g</text:span><text:span text:style-name="T120">e</text:span><text:span text:style-name="T120">d</text:span></text:p>
            <text:p><text:span text:style-name="T120">p</text:span><text:span text:style-name="T120">a</text:span><text:span text:style-name="T120">r</text:span><text:span text:style-name="T120">t</text:span><text:span text:style-name="T120">i</text:span><text:span text:style-name="T120">c</text:span><text:span text:style-name="T120">l</text:span><text:span text:style-name="T120">e</text:span></text:p>
          </draw:text-box>
        </draw:frame>
        <draw:custom-shape draw:style-name="gr127" draw:text-style-name="P38" draw:layer="layout" svg:width="0.2cm" svg:height="0.2cm" svg:x="21.764cm" svg:y="6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27" draw:text-style-name="P38" draw:layer="layout" svg:width="0.2cm" svg:height="0.2cm" svg:x="21.3cm" svg:y="8.3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27" draw:text-style-name="P38" draw:layer="layout" svg:width="0.2cm" svg:height="0.2cm" svg:x="21.69cm" svg:y="6.5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27" draw:text-style-name="P38" draw:layer="layout" svg:width="0.2cm" svg:height="0.2cm" svg:x="21.5cm" svg:y="7.3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27" draw:text-style-name="P38" draw:layer="layout" svg:width="0.2cm" svg:height="0.2cm" svg:x="21.9cm" svg:y="5.3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line draw:style-name="gr128" draw:text-style-name="P15" draw:layer="layout" svg:x1="22.013cm" svg:y1="5.418cm" svg:x2="22.819cm" svg:y2="4.529cm">
          <text:p/>
        </draw:line>
        <draw:line draw:style-name="gr128" draw:text-style-name="P15" draw:layer="layout" svg:x1="22.013cm" svg:y1="5.419cm" svg:x2="22.819cm" svg:y2="4.53cm">
          <text:p/>
        </draw:line>
        <draw:line draw:style-name="gr128" draw:text-style-name="P15" draw:layer="layout" svg:x1="22.013cm" svg:y1="5.419cm" svg:x2="22.819cm" svg:y2="4.53cm">
          <text:p/>
        </draw:line>
        <draw:line draw:style-name="gr128" draw:text-style-name="P15" draw:layer="layout" svg:x1="22.013cm" svg:y1="5.419cm" svg:x2="22.819cm" svg:y2="4.53cm">
          <text:p/>
        </draw:line>
        <draw:line draw:style-name="gr128" draw:text-style-name="P15" draw:layer="layout" svg:x1="21.798cm" svg:y1="6.597cm" svg:x2="26cm" svg:y2="4.5cm">
          <text:p/>
        </draw:line>
        <draw:line draw:style-name="gr128" draw:text-style-name="P15" draw:layer="layout" svg:x1="22.819cm" svg:y1="4.529cm" svg:x2="25.5cm" svg:y2="3cm">
          <text:p/>
        </draw:line>
        <draw:line draw:style-name="gr128" draw:text-style-name="P15" draw:layer="layout" svg:x1="26cm" svg:y1="4.5cm" svg:x2="29.5cm" svg:y2="6.5cm">
          <text:p/>
        </draw:line>
        <draw:line draw:style-name="gr128" draw:text-style-name="P15" draw:layer="layout" svg:x1="21.914cm" svg:y1="6.12cm" svg:x2="24.5cm" svg:y2="4.5cm">
          <text:p/>
        </draw:line>
        <draw:line draw:style-name="gr128" draw:text-style-name="P15" draw:layer="layout" svg:x1="24.46cm" svg:y1="4.529cm" svg:x2="28.96cm" svg:y2="3.5cm">
          <text:p/>
        </draw:line>
        <draw:line draw:style-name="gr128" draw:text-style-name="P15" draw:layer="layout" svg:x1="21.613cm" svg:y1="7.42cm" svg:x2="29.5cm" svg:y2="8cm">
          <text:p/>
        </draw:line>
        <draw:line draw:style-name="gr128" draw:text-style-name="P15" draw:layer="layout" svg:x1="21.413cm" svg:y1="8.4cm" svg:x2="19cm" svg:y2="8cm">
          <text:p/>
        </draw:line>
        <draw:line draw:style-name="gr128" draw:text-style-name="P15" draw:layer="layout" svg:x1="19.013cm" svg:y1="8.02cm" svg:x2="16.5cm" svg:y2="6.5cm">
          <text:p/>
        </draw:line>
        <draw:frame draw:style-name="gr129" draw:text-style-name="P39" draw:layer="layout" svg:width="2cm" svg:height="0.721cm" svg:x="19cm" svg:y="4.5cm">
          <draw:text-box>
            <text:p><text:span text:style-name="T121">n</text:span><text:span text:style-name="T121">=</text:span><text:span text:style-name="T121">1</text:span><text:span text:style-name="T121">.</text:span><text:span text:style-name="T121">4</text:span></text:p>
          </draw:text-box>
        </draw:frame>
        <draw:frame draw:style-name="gr129" draw:text-style-name="P39" draw:layer="layout" svg:width="2cm" svg:height="0.721cm" svg:x="19cm" svg:y="3.701cm">
          <draw:text-box>
            <text:p><text:span text:style-name="T121">n</text:span><text:span text:style-name="T121">=</text:span><text:span text:style-name="T121">1</text:span></text:p>
          </draw:text-box>
        </draw:frame>
        <draw:frame draw:style-name="gr129" draw:text-style-name="P39" draw:layer="layout" svg:width="2cm" svg:height="0.721cm" svg:x="19cm" svg:y="4.501cm">
          <draw:text-box>
            <text:p><text:span text:style-name="T121">n</text:span><text:span text:style-name="T121">=</text:span><text:span text:style-name="T121">1</text:span><text:span text:style-name="T121">.</text:span><text:span text:style-name="T121">4</text:span></text:p>
          </draw:text-box>
        </draw:frame>
        <draw:line draw:style-name="gr130" draw:text-style-name="P15" draw:layer="layout" svg:x1="26cm" svg:y1="6cm" svg:x2="26cm" svg:y2="3.5cm">
          <text:p/>
        </draw:line>
        <draw:custom-shape draw:style-name="gr131" draw:text-style-name="P40" draw:layer="layout" svg:width="0.5cm" svg:height="4.5cm" svg:x="29.6cm" svg:y="4.5cm">
          <text:p/>
          <draw:enhanced-geometry svg:viewBox="0 0 21600 21600" draw:type="rectangle" draw:enhanced-path="M 0 0 L 21600 0 21600 21600 0 21600 0 0 Z N"/>
        </draw:custom-shape>
        <draw:frame draw:style-name="gr132" draw:text-style-name="P37" draw:layer="layout" svg:width="3.5cm" svg:height="0.725cm" draw:transform="rotate (-1.5707963267949) translate (30.225cm 5cm)">
          <draw:text-box>
            <text:p><text:span text:style-name="T120">p</text:span><text:span text:style-name="T120">h</text:span><text:span text:style-name="T120">o</text:span><text:span text:style-name="T120">t</text:span><text:span text:style-name="T120">o</text:span><text:span text:style-name="T120"> </text:span><text:span text:style-name="T120">d</text:span><text:span text:style-name="T120">e</text:span><text:span text:style-name="T120">t</text:span><text:span text:style-name="T120">e</text:span><text:span text:style-name="T120">c</text:span><text:span text:style-name="T120">t</text:span><text:span text:style-name="T120">o</text:span><text:span text:style-name="T120">r</text:span></text:p>
          </draw:text-box>
        </draw:frame>
        <draw:frame draw:style-name="gr132" draw:text-style-name="P41" draw:layer="layout" svg:width="2.5cm" svg:height="0.725cm" svg:x="27.1cm" svg:y="8.375cm">
          <draw:text-box>
            <text:p><text:span text:style-name="T122">s</text:span><text:span text:style-name="T122">c</text:span><text:span text:style-name="T122">i</text:span><text:span text:style-name="T122">n</text:span><text:span text:style-name="T122">t</text:span><text:span text:style-name="T122">i</text:span><text:span text:style-name="T122">l</text:span><text:span text:style-name="T122">l</text:span><text:span text:style-name="T122">a</text:span><text:span text:style-name="T122">t</text:span><text:span text:style-name="T122">o</text:span><text:span text:style-name="T122">r</text:span></text:p>
          </draw:text-box>
        </draw:frame>
        <presentation:notes draw:style-name="dp2">
          <draw:page-thumbnail draw:style-name="gr3" draw:layer="layout" svg:width="19.798cm" svg:height="11.136cm" svg:x="0.6cm" svg:y="2.257cm" draw:page-number="33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4" draw:style-name="dp3" draw:master-page-name="Title_20_and_20_Content" presentation:presentation-page-layout-name="AL1T11">
        <draw:frame draw:name="Content Placeholder 7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12" draw:style-name="gr4" draw:text-style-name="P4" draw:layer="layout" svg:x1="0cm" svg:y1="18.074cm" svg:x2="29.67cm" svg:y2="18.075cm">
          <text:p/>
        </draw:line>
        <draw:custom-shape draw:name="TextBox 28" draw:style-name="gr133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29" draw:style-name="gr134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8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7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117">P</text:span><text:span text:style-name="T117">r</text:span><text:span text:style-name="T117">o</text:span><text:span text:style-name="T117">p</text:span><text:span text:style-name="T117">a</text:span><text:span text:style-name="T117">g</text:span><text:span text:style-name="T117">a</text:span><text:span text:style-name="T117">t</text:span><text:span text:style-name="T117">i</text:span><text:span text:style-name="T117">o</text:span><text:span text:style-name="T117">n</text:span><text:span text:style-name="T117"> </text:span><text:span text:style-name="T117">o</text:span><text:span text:style-name="T117">f</text:span><text:span text:style-name="T117"> </text:span><text:span text:style-name="T117">l</text:span><text:span text:style-name="T117">i</text:span><text:span text:style-name="T117">g</text:span><text:span text:style-name="T117">h</text:span><text:span text:style-name="T117">t</text:span></text:p>
          </draw:text-box>
        </draw:frame>
        <draw:custom-shape draw:name="TextBox 30" draw:style-name="gr135" draw:text-style-name="P8" draw:layer="layout" svg:width="15.916cm" svg:height="9.79cm" svg:x="1.334cm" svg:y="3.601cm">
          <text:p text:style-name="P7"><text:span text:style-name="T76">In the scintillator: </text:span></text:p>
          <text:p text:style-name="P7"><text:span text:style-name="T10"/></text:p>
          <text:list text:style-name="L5">
            <text:list-item>
              <text:p text:style-name="P7"><text:span text:style-name="T10">A</text:span><text:span text:style-name="T11">bsorption: <text:s text:c="3"/>N</text:span><text:span text:style-name="T49">𝛾</text:span><text:span text:style-name="T11"> = N</text:span><text:span text:style-name="T49">0</text:span><text:span text:style-name="T11"> exp(-x/L)</text:span><text:span text:style-name="T11"><text:line-break/></text:span><text:span text:style-name="T11">L = absorption length</text:span></text:p>
            </text:list-item>
          </text:list>
          <text:p text:style-name="P7"><text:span text:style-name="T11"/></text:p>
          <text:list text:continue-numbering="true" text:style-name="L5">
            <text:list-item>
              <text:p text:style-name="P7"><text:span text:style-name="T11">Reflection at the edges </text:span><text:span text:style-name="T11"><text:line-break/></text:span><text:span text:style-name="T11">total reflection for 𝛳 &gt; 𝛳</text:span><text:span text:style-name="T49">tot</text:span><text:span text:style-name="T11"> = arcsin(n</text:span><text:span text:style-name="T49">0</text:span><text:span text:style-name="T11">/n</text:span><text:span text:style-name="T49">s</text:span><text:span text:style-name="T11">)</text:span><text:span text:style-name="T11"><text:line-break/></text:span><text:span text:style-name="T11"><text:line-break/></text:span><text:span text:style-name="T11">Typically: n ~ 1.4 </text:span><text:span text:style-name="T118">→</text:span><text:span text:style-name="T11"> 𝛳</text:span><text:span text:style-name="T49">tot</text:span><text:span text:style-name="T11"> = 45°</text:span><text:span text:style-name="T11"><text:line-break/></text:span><text:span text:style-name="T11"><text:line-break/></text:span><text:span text:style-name="T11">It can be helped, by wrapping the scintillator in material with the proper refraction index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line draw:name="Straight Connector 14" draw:style-name="gr4" draw:text-style-name="P4" draw:layer="layout" svg:x1="0cm" svg:y1="2.028cm" svg:x2="33.9cm" svg:y2="2.029cm">
          <text:p/>
        </draw:line>
        <draw:custom-shape draw:name="Rectangle 9" draw:style-name="gr136" draw:text-style-name="P35" draw:layer="layout" svg:width="1.015cm" svg:height="1.097cm" svg:x="25cm" svg:y="4.5cm">
          <text:p text:style-name="P34"><text:span text:style-name="T119">𝛳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style-name="gr124" draw:text-style-name="P36" draw:layer="layout" svg:width="10.5cm" svg:height="4.5cm" svg:x="19cm" svg:y="4.5cm">
          <text:p/>
          <draw:enhanced-geometry svg:viewBox="0 0 21600 21600" draw:type="rectangle" draw:enhanced-path="M 0 0 L 21600 0 21600 21600 0 21600 0 0 Z N"/>
        </draw:custom-shape>
        <draw:line draw:style-name="gr125" draw:text-style-name="P15" draw:layer="layout" svg:x1="21cm" svg:y1="10.5cm" svg:x2="22.5cm" svg:y2="3cm">
          <text:p/>
        </draw:line>
        <draw:frame draw:style-name="gr126" draw:text-style-name="P37" draw:layer="layout" svg:width="6cm" svg:height="1.199cm" svg:x="20cm" svg:y="2.5cm">
          <draw:text-box>
            <text:p><text:span text:style-name="T120">c</text:span><text:span text:style-name="T120">h</text:span><text:span text:style-name="T120">a</text:span><text:span text:style-name="T120">r</text:span><text:span text:style-name="T120">g</text:span><text:span text:style-name="T120">e</text:span><text:span text:style-name="T120">d</text:span></text:p>
            <text:p><text:span text:style-name="T120">p</text:span><text:span text:style-name="T120">a</text:span><text:span text:style-name="T120">r</text:span><text:span text:style-name="T120">t</text:span><text:span text:style-name="T120">i</text:span><text:span text:style-name="T120">c</text:span><text:span text:style-name="T120">l</text:span><text:span text:style-name="T120">e</text:span></text:p>
          </draw:text-box>
        </draw:frame>
        <draw:custom-shape draw:style-name="gr127" draw:text-style-name="P38" draw:layer="layout" svg:width="0.2cm" svg:height="0.2cm" svg:x="21.764cm" svg:y="6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27" draw:text-style-name="P38" draw:layer="layout" svg:width="0.2cm" svg:height="0.2cm" svg:x="21.3cm" svg:y="8.3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27" draw:text-style-name="P38" draw:layer="layout" svg:width="0.2cm" svg:height="0.2cm" svg:x="21.69cm" svg:y="6.5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27" draw:text-style-name="P38" draw:layer="layout" svg:width="0.2cm" svg:height="0.2cm" svg:x="21.5cm" svg:y="7.3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27" draw:text-style-name="P38" draw:layer="layout" svg:width="0.2cm" svg:height="0.2cm" svg:x="21.9cm" svg:y="5.3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line draw:style-name="gr128" draw:text-style-name="P15" draw:layer="layout" svg:x1="22.013cm" svg:y1="5.418cm" svg:x2="22.819cm" svg:y2="4.529cm">
          <text:p/>
        </draw:line>
        <draw:line draw:style-name="gr128" draw:text-style-name="P15" draw:layer="layout" svg:x1="22.013cm" svg:y1="5.419cm" svg:x2="22.819cm" svg:y2="4.53cm">
          <text:p/>
        </draw:line>
        <draw:line draw:style-name="gr128" draw:text-style-name="P15" draw:layer="layout" svg:x1="22.013cm" svg:y1="5.419cm" svg:x2="22.819cm" svg:y2="4.53cm">
          <text:p/>
        </draw:line>
        <draw:line draw:style-name="gr128" draw:text-style-name="P15" draw:layer="layout" svg:x1="22.013cm" svg:y1="5.419cm" svg:x2="22.819cm" svg:y2="4.53cm">
          <text:p/>
        </draw:line>
        <draw:line draw:style-name="gr128" draw:text-style-name="P15" draw:layer="layout" svg:x1="21.798cm" svg:y1="6.597cm" svg:x2="26cm" svg:y2="4.5cm">
          <text:p/>
        </draw:line>
        <draw:line draw:style-name="gr128" draw:text-style-name="P15" draw:layer="layout" svg:x1="22.819cm" svg:y1="4.529cm" svg:x2="25.5cm" svg:y2="3cm">
          <text:p/>
        </draw:line>
        <draw:line draw:style-name="gr128" draw:text-style-name="P15" draw:layer="layout" svg:x1="26cm" svg:y1="4.5cm" svg:x2="29.5cm" svg:y2="6.5cm">
          <text:p/>
        </draw:line>
        <draw:line draw:style-name="gr128" draw:text-style-name="P15" draw:layer="layout" svg:x1="21.914cm" svg:y1="6.12cm" svg:x2="24.5cm" svg:y2="4.5cm">
          <text:p/>
        </draw:line>
        <draw:line draw:style-name="gr128" draw:text-style-name="P15" draw:layer="layout" svg:x1="24.46cm" svg:y1="4.529cm" svg:x2="28.96cm" svg:y2="3.5cm">
          <text:p/>
        </draw:line>
        <draw:line draw:style-name="gr128" draw:text-style-name="P15" draw:layer="layout" svg:x1="21.613cm" svg:y1="7.42cm" svg:x2="29.5cm" svg:y2="8cm">
          <text:p/>
        </draw:line>
        <draw:line draw:style-name="gr128" draw:text-style-name="P15" draw:layer="layout" svg:x1="21.413cm" svg:y1="8.4cm" svg:x2="19cm" svg:y2="8cm">
          <text:p/>
        </draw:line>
        <draw:line draw:style-name="gr128" draw:text-style-name="P15" draw:layer="layout" svg:x1="19.013cm" svg:y1="8.02cm" svg:x2="16.5cm" svg:y2="6.5cm">
          <text:p/>
        </draw:line>
        <draw:frame draw:style-name="gr129" draw:text-style-name="P39" draw:layer="layout" svg:width="2cm" svg:height="0.721cm" svg:x="19cm" svg:y="4.5cm">
          <draw:text-box>
            <text:p><text:span text:style-name="T121">n</text:span><text:span text:style-name="T121">=</text:span><text:span text:style-name="T121">1</text:span><text:span text:style-name="T121">.</text:span><text:span text:style-name="T121">4</text:span></text:p>
          </draw:text-box>
        </draw:frame>
        <draw:frame draw:style-name="gr129" draw:text-style-name="P39" draw:layer="layout" svg:width="2cm" svg:height="0.721cm" svg:x="19cm" svg:y="3.701cm">
          <draw:text-box>
            <text:p><text:span text:style-name="T121">n</text:span><text:span text:style-name="T121">=</text:span><text:span text:style-name="T121">1</text:span></text:p>
          </draw:text-box>
        </draw:frame>
        <draw:frame draw:style-name="gr129" draw:text-style-name="P39" draw:layer="layout" svg:width="2cm" svg:height="0.721cm" svg:x="19cm" svg:y="4.501cm">
          <draw:text-box>
            <text:p><text:span text:style-name="T121">n</text:span><text:span text:style-name="T121">=</text:span><text:span text:style-name="T121">1</text:span><text:span text:style-name="T121">.</text:span><text:span text:style-name="T121">4</text:span></text:p>
          </draw:text-box>
        </draw:frame>
        <draw:line draw:style-name="gr130" draw:text-style-name="P15" draw:layer="layout" svg:x1="26cm" svg:y1="6cm" svg:x2="26cm" svg:y2="3.5cm">
          <text:p/>
        </draw:line>
        <draw:custom-shape draw:style-name="gr137" draw:text-style-name="P40" draw:layer="layout" svg:width="0.5cm" svg:height="4.5cm" svg:x="29.6cm" svg:y="4.5cm">
          <text:p/>
          <draw:enhanced-geometry svg:viewBox="0 0 21600 21600" draw:type="rectangle" draw:enhanced-path="M 0 0 L 21600 0 21600 21600 0 21600 0 0 Z N"/>
        </draw:custom-shape>
        <draw:frame draw:style-name="gr132" draw:text-style-name="P37" draw:layer="layout" svg:width="3.5cm" svg:height="0.725cm" draw:transform="rotate (-1.5707963267949) translate (30.225cm 5cm)">
          <draw:text-box>
            <text:p><text:span text:style-name="T120">p</text:span><text:span text:style-name="T120">h</text:span><text:span text:style-name="T120">o</text:span><text:span text:style-name="T120">t</text:span><text:span text:style-name="T120">o</text:span><text:span text:style-name="T120"> </text:span><text:span text:style-name="T120">d</text:span><text:span text:style-name="T120">e</text:span><text:span text:style-name="T120">t</text:span><text:span text:style-name="T120">e</text:span><text:span text:style-name="T120">c</text:span><text:span text:style-name="T120">t</text:span><text:span text:style-name="T120">o</text:span><text:span text:style-name="T120">r</text:span></text:p>
          </draw:text-box>
        </draw:frame>
        <draw:frame draw:style-name="gr132" draw:text-style-name="P41" draw:layer="layout" svg:width="2.5cm" svg:height="0.725cm" svg:x="27.1cm" svg:y="8.375cm">
          <draw:text-box>
            <text:p><text:span text:style-name="T122">s</text:span><text:span text:style-name="T122">c</text:span><text:span text:style-name="T122">i</text:span><text:span text:style-name="T122">n</text:span><text:span text:style-name="T122">t</text:span><text:span text:style-name="T122">i</text:span><text:span text:style-name="T122">l</text:span><text:span text:style-name="T122">l</text:span><text:span text:style-name="T122">a</text:span><text:span text:style-name="T122">t</text:span><text:span text:style-name="T122">o</text:span><text:span text:style-name="T122">r</text:span></text:p>
          </draw:text-box>
        </draw:frame>
        <draw:custom-shape draw:name="Rectangle 1" draw:style-name="gr138" draw:text-style-name="P35" draw:layer="layout" svg:width="1.015cm" svg:height="1.097cm" svg:x="24.988cm" svg:y="11.513cm">
          <text:p text:style-name="P34"><text:span text:style-name="T119">𝛳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style-name="gr124" draw:text-style-name="P36" draw:layer="layout" svg:width="10.5cm" svg:height="4.5cm" svg:x="18.988cm" svg:y="11.513cm">
          <text:p/>
          <draw:enhanced-geometry svg:viewBox="0 0 21600 21600" draw:type="rectangle" draw:enhanced-path="M 0 0 L 21600 0 21600 21600 0 21600 0 0 Z N"/>
        </draw:custom-shape>
        <draw:line draw:style-name="gr125" draw:text-style-name="P15" draw:layer="layout" svg:x1="20.988cm" svg:y1="17.513cm" svg:x2="22.488cm" svg:y2="10.013cm">
          <text:p/>
        </draw:line>
        <draw:custom-shape draw:style-name="gr127" draw:text-style-name="P38" draw:layer="layout" svg:width="0.2cm" svg:height="0.2cm" svg:x="21.752cm" svg:y="13.013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27" draw:text-style-name="P38" draw:layer="layout" svg:width="0.2cm" svg:height="0.2cm" svg:x="21.288cm" svg:y="15.313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27" draw:text-style-name="P38" draw:layer="layout" svg:width="0.2cm" svg:height="0.2cm" svg:x="21.678cm" svg:y="13.513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27" draw:text-style-name="P38" draw:layer="layout" svg:width="0.2cm" svg:height="0.2cm" svg:x="21.488cm" svg:y="14.313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27" draw:text-style-name="P38" draw:layer="layout" svg:width="0.2cm" svg:height="0.2cm" svg:x="21.888cm" svg:y="12.313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line draw:style-name="gr128" draw:text-style-name="P15" draw:layer="layout" svg:x1="22.001cm" svg:y1="12.431cm" svg:x2="22.807cm" svg:y2="11.542cm">
          <text:p/>
        </draw:line>
        <draw:line draw:style-name="gr128" draw:text-style-name="P15" draw:layer="layout" svg:x1="22.001cm" svg:y1="12.432cm" svg:x2="22.807cm" svg:y2="11.543cm">
          <text:p/>
        </draw:line>
        <draw:line draw:style-name="gr128" draw:text-style-name="P15" draw:layer="layout" svg:x1="22.001cm" svg:y1="12.432cm" svg:x2="22.807cm" svg:y2="11.543cm">
          <text:p/>
        </draw:line>
        <draw:line draw:style-name="gr128" draw:text-style-name="P15" draw:layer="layout" svg:x1="22.001cm" svg:y1="12.432cm" svg:x2="22.807cm" svg:y2="11.543cm">
          <text:p/>
        </draw:line>
        <draw:line draw:style-name="gr128" draw:text-style-name="P15" draw:layer="layout" svg:x1="21.786cm" svg:y1="13.61cm" svg:x2="25.988cm" svg:y2="11.513cm">
          <text:p/>
        </draw:line>
        <draw:line draw:style-name="gr128" draw:text-style-name="P15" draw:layer="layout" svg:x1="25.988cm" svg:y1="11.513cm" svg:x2="29.488cm" svg:y2="13.513cm">
          <text:p/>
        </draw:line>
        <draw:line draw:style-name="gr128" draw:text-style-name="P15" draw:layer="layout" svg:x1="21.902cm" svg:y1="13.133cm" svg:x2="24.488cm" svg:y2="11.513cm">
          <text:p/>
        </draw:line>
        <draw:line draw:style-name="gr128" draw:text-style-name="P15" draw:layer="layout" svg:x1="21.601cm" svg:y1="14.433cm" svg:x2="29.488cm" svg:y2="15.013cm">
          <text:p/>
        </draw:line>
        <draw:line draw:style-name="gr128" draw:text-style-name="P15" draw:layer="layout" svg:x1="21.401cm" svg:y1="15.413cm" svg:x2="18.988cm" svg:y2="15.013cm">
          <text:p/>
        </draw:line>
        <draw:line draw:style-name="gr128" draw:text-style-name="P15" draw:layer="layout" svg:x1="19.001cm" svg:y1="15.033cm" svg:x2="16.488cm" svg:y2="13.513cm">
          <text:p/>
        </draw:line>
        <draw:frame draw:style-name="gr129" draw:text-style-name="P39" draw:layer="layout" svg:width="2cm" svg:height="0.721cm" svg:x="18.988cm" svg:y="11.513cm">
          <draw:text-box>
            <text:p><text:span text:style-name="T121">n</text:span><text:span text:style-name="T121">=</text:span><text:span text:style-name="T121">1</text:span><text:span text:style-name="T121">.</text:span><text:span text:style-name="T121">4</text:span></text:p>
          </draw:text-box>
        </draw:frame>
        <draw:frame draw:style-name="gr129" draw:text-style-name="P39" draw:layer="layout" svg:width="2cm" svg:height="0.721cm" svg:x="18.988cm" svg:y="10.714cm">
          <draw:text-box>
            <text:p><text:span text:style-name="T121">n</text:span><text:span text:style-name="T121">=</text:span><text:span text:style-name="T121">1</text:span></text:p>
          </draw:text-box>
        </draw:frame>
        <draw:frame draw:style-name="gr129" draw:text-style-name="P39" draw:layer="layout" svg:width="2cm" svg:height="0.721cm" svg:x="18.988cm" svg:y="11.514cm">
          <draw:text-box>
            <text:p><text:span text:style-name="T121">n</text:span><text:span text:style-name="T121">=</text:span><text:span text:style-name="T121">1</text:span><text:span text:style-name="T121">.</text:span><text:span text:style-name="T121">4</text:span></text:p>
          </draw:text-box>
        </draw:frame>
        <draw:line draw:style-name="gr130" draw:text-style-name="P15" draw:layer="layout" svg:x1="25.988cm" svg:y1="13.013cm" svg:x2="25.988cm" svg:y2="10.513cm">
          <text:p/>
        </draw:line>
        <draw:custom-shape draw:style-name="gr137" draw:text-style-name="P40" draw:layer="layout" svg:width="0.5cm" svg:height="4.5cm" svg:x="29.588cm" svg:y="11.513cm">
          <text:p/>
          <draw:enhanced-geometry svg:viewBox="0 0 21600 21600" draw:type="rectangle" draw:enhanced-path="M 0 0 L 21600 0 21600 21600 0 21600 0 0 Z N"/>
        </draw:custom-shape>
        <draw:frame draw:style-name="gr132" draw:text-style-name="P37" draw:layer="layout" svg:width="3.5cm" svg:height="0.725cm" draw:transform="rotate (-1.5707963267949) translate (30.213cm 12.013cm)">
          <draw:text-box>
            <text:p><text:span text:style-name="T120">p</text:span><text:span text:style-name="T120">h</text:span><text:span text:style-name="T120">o</text:span><text:span text:style-name="T120">t</text:span><text:span text:style-name="T120">o</text:span><text:span text:style-name="T120"> </text:span><text:span text:style-name="T120">d</text:span><text:span text:style-name="T120">e</text:span><text:span text:style-name="T120">t</text:span><text:span text:style-name="T120">e</text:span><text:span text:style-name="T120">c</text:span><text:span text:style-name="T120">t</text:span><text:span text:style-name="T120">o</text:span><text:span text:style-name="T120">r</text:span></text:p>
          </draw:text-box>
        </draw:frame>
        <draw:frame draw:style-name="gr132" draw:text-style-name="P41" draw:layer="layout" svg:width="2.5cm" svg:height="0.725cm" svg:x="27.088cm" svg:y="15.388cm">
          <draw:text-box>
            <text:p><text:span text:style-name="T122">s</text:span><text:span text:style-name="T122">c</text:span><text:span text:style-name="T122">i</text:span><text:span text:style-name="T122">n</text:span><text:span text:style-name="T122">t</text:span><text:span text:style-name="T122">i</text:span><text:span text:style-name="T122">l</text:span><text:span text:style-name="T122">l</text:span><text:span text:style-name="T122">a</text:span><text:span text:style-name="T122">t</text:span><text:span text:style-name="T122">o</text:span><text:span text:style-name="T122">r</text:span></text:p>
          </draw:text-box>
        </draw:frame>
        <draw:line draw:style-name="gr139" draw:text-style-name="P15" draw:layer="layout" svg:x1="18.983cm" svg:y1="11.466cm" svg:x2="29.5cm" svg:y2="11.465cm">
          <text:p/>
        </draw:line>
        <draw:line draw:style-name="gr139" draw:text-style-name="P15" draw:layer="layout" svg:x1="18.984cm" svg:y1="16.056cm" svg:x2="29.501cm" svg:y2="16.055cm">
          <text:p/>
        </draw:line>
        <draw:frame draw:style-name="gr129" draw:text-style-name="P42" draw:layer="layout" svg:width="2cm" svg:height="0.721cm" svg:x="16.9cm" svg:y="10.4cm">
          <draw:text-box>
            <text:p><text:span text:style-name="T123">n</text:span><text:span text:style-name="T123">=</text:span><text:span text:style-name="T123">1</text:span><text:span text:style-name="T123">.</text:span><text:span text:style-name="T123">3</text:span></text:p>
          </draw:text-box>
        </draw:frame>
        <draw:line draw:style-name="gr140" draw:text-style-name="P15" draw:layer="layout" svg:x1="17.94cm" svg:y1="10.96cm" svg:x2="18.906cm" svg:y2="11.417cm">
          <text:p/>
        </draw:line>
        <draw:line draw:style-name="gr128" draw:text-style-name="P15" draw:layer="layout" svg:x1="24.402cm" svg:y1="11.513cm" svg:x2="29.491cm" svg:y2="14.694cm">
          <text:p/>
        </draw:line>
        <draw:line draw:style-name="gr128" draw:text-style-name="P15" draw:layer="layout" svg:x1="22.819cm" svg:y1="11.529cm" svg:x2="26.5cm" svg:y2="10.5cm">
          <text:p/>
        </draw:line>
        <presentation:notes draw:style-name="dp2">
          <draw:page-thumbnail draw:style-name="gr3" draw:layer="layout" svg:width="19.798cm" svg:height="11.136cm" svg:x="0.6cm" svg:y="2.257cm" draw:page-number="34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5" draw:style-name="dp3" draw:master-page-name="Title_20_and_20_Content" presentation:presentation-page-layout-name="AL1T11">
        <draw:frame draw:name="Content Placeholder 4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8" draw:style-name="gr4" draw:text-style-name="P4" draw:layer="layout" svg:x1="0cm" svg:y1="18.074cm" svg:x2="29.67cm" svg:y2="18.075cm">
          <text:p/>
        </draw:line>
        <draw:custom-shape draw:name="TextBox 19" draw:style-name="gr141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20" draw:style-name="gr142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2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5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117">P</text:span><text:span text:style-name="T117">r</text:span><text:span text:style-name="T117">o</text:span><text:span text:style-name="T117">p</text:span><text:span text:style-name="T117">a</text:span><text:span text:style-name="T117">g</text:span><text:span text:style-name="T117">a</text:span><text:span text:style-name="T117">t</text:span><text:span text:style-name="T117">i</text:span><text:span text:style-name="T117">o</text:span><text:span text:style-name="T117">n</text:span><text:span text:style-name="T117"> </text:span><text:span text:style-name="T117">o</text:span><text:span text:style-name="T117">f</text:span><text:span text:style-name="T117"> </text:span><text:span text:style-name="T117">l</text:span><text:span text:style-name="T117">i</text:span><text:span text:style-name="T117">g</text:span><text:span text:style-name="T117">h</text:span><text:span text:style-name="T117">t</text:span></text:p>
          </draw:text-box>
        </draw:frame>
        <draw:custom-shape draw:name="TextBox 21" draw:style-name="gr143" draw:text-style-name="P8" draw:layer="layout" svg:width="15.916cm" svg:height="9.79cm" svg:x="1.334cm" svg:y="3.601cm">
          <text:p text:style-name="P7"><text:span text:style-name="T76">In the scintillator: </text:span></text:p>
          <text:p text:style-name="P7"><text:span text:style-name="T10"/></text:p>
          <text:list text:style-name="L5">
            <text:list-item>
              <text:p text:style-name="P7"><text:span text:style-name="T10">A</text:span><text:span text:style-name="T11">bsorption: <text:s text:c="3"/>N</text:span><text:span text:style-name="T49">𝛾</text:span><text:span text:style-name="T11"> = N</text:span><text:span text:style-name="T49">0</text:span><text:span text:style-name="T11"> exp(-x/L)</text:span><text:span text:style-name="T11"><text:line-break/></text:span><text:span text:style-name="T11">L = absorption length</text:span></text:p>
            </text:list-item>
          </text:list>
          <text:p text:style-name="P7"><text:span text:style-name="T11"/></text:p>
          <text:list text:continue-numbering="true" text:style-name="L5">
            <text:list-item>
              <text:p text:style-name="P7"><text:span text:style-name="T11">Reflection at the edges </text:span><text:span text:style-name="T11"><text:line-break/></text:span><text:span text:style-name="T11">total reflection for 𝛳 &gt; 𝛳</text:span><text:span text:style-name="T49">tot</text:span><text:span text:style-name="T11"> = arcsin(n</text:span><text:span text:style-name="T49">0</text:span><text:span text:style-name="T11">/n</text:span><text:span text:style-name="T49">s</text:span><text:span text:style-name="T11">)</text:span><text:span text:style-name="T11"><text:line-break/></text:span><text:span text:style-name="T11"><text:line-break/></text:span><text:span text:style-name="T11">Typically: n ~ 1.4 </text:span><text:span text:style-name="T118">→</text:span><text:span text:style-name="T11"> 𝛳</text:span><text:span text:style-name="T49">tot</text:span><text:span text:style-name="T11"> = 45°</text:span><text:span text:style-name="T11"><text:line-break/></text:span><text:span text:style-name="T11"><text:line-break/></text:span><text:span text:style-name="T11">It can be helped, by wrapping the scintillator in material with the proper refraction index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line draw:name="Straight Connector 9" draw:style-name="gr4" draw:text-style-name="P4" draw:layer="layout" svg:x1="0cm" svg:y1="2.028cm" svg:x2="33.9cm" svg:y2="2.029cm">
          <text:p/>
        </draw:line>
        <draw:custom-shape draw:name="Rectangle 6" draw:style-name="gr144" draw:text-style-name="P35" draw:layer="layout" svg:width="1.015cm" svg:height="1.097cm" svg:x="25cm" svg:y="4.5cm">
          <text:p text:style-name="P34"><text:span text:style-name="T119">𝛳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style-name="gr124" draw:text-style-name="P36" draw:layer="layout" svg:width="10.5cm" svg:height="4.5cm" svg:x="19cm" svg:y="4.5cm">
          <text:p/>
          <draw:enhanced-geometry svg:viewBox="0 0 21600 21600" draw:type="rectangle" draw:enhanced-path="M 0 0 L 21600 0 21600 21600 0 21600 0 0 Z N"/>
        </draw:custom-shape>
        <draw:line draw:style-name="gr125" draw:text-style-name="P15" draw:layer="layout" svg:x1="21cm" svg:y1="10.5cm" svg:x2="22.5cm" svg:y2="3cm">
          <text:p/>
        </draw:line>
        <draw:frame draw:style-name="gr126" draw:text-style-name="P37" draw:layer="layout" svg:width="6cm" svg:height="1.199cm" svg:x="20cm" svg:y="2.5cm">
          <draw:text-box>
            <text:p><text:span text:style-name="T120">c</text:span><text:span text:style-name="T120">h</text:span><text:span text:style-name="T120">a</text:span><text:span text:style-name="T120">r</text:span><text:span text:style-name="T120">g</text:span><text:span text:style-name="T120">e</text:span><text:span text:style-name="T120">d</text:span></text:p>
            <text:p><text:span text:style-name="T120">p</text:span><text:span text:style-name="T120">a</text:span><text:span text:style-name="T120">r</text:span><text:span text:style-name="T120">t</text:span><text:span text:style-name="T120">i</text:span><text:span text:style-name="T120">c</text:span><text:span text:style-name="T120">l</text:span><text:span text:style-name="T120">e</text:span></text:p>
          </draw:text-box>
        </draw:frame>
        <draw:custom-shape draw:style-name="gr127" draw:text-style-name="P38" draw:layer="layout" svg:width="0.2cm" svg:height="0.2cm" svg:x="21.764cm" svg:y="6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27" draw:text-style-name="P38" draw:layer="layout" svg:width="0.2cm" svg:height="0.2cm" svg:x="21.3cm" svg:y="8.3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27" draw:text-style-name="P38" draw:layer="layout" svg:width="0.2cm" svg:height="0.2cm" svg:x="21.69cm" svg:y="6.5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27" draw:text-style-name="P38" draw:layer="layout" svg:width="0.2cm" svg:height="0.2cm" svg:x="21.5cm" svg:y="7.3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27" draw:text-style-name="P38" draw:layer="layout" svg:width="0.2cm" svg:height="0.2cm" svg:x="21.9cm" svg:y="5.3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line draw:style-name="gr128" draw:text-style-name="P15" draw:layer="layout" svg:x1="22.013cm" svg:y1="5.418cm" svg:x2="22.819cm" svg:y2="4.529cm">
          <text:p/>
        </draw:line>
        <draw:line draw:style-name="gr128" draw:text-style-name="P15" draw:layer="layout" svg:x1="22.013cm" svg:y1="5.419cm" svg:x2="22.819cm" svg:y2="4.53cm">
          <text:p/>
        </draw:line>
        <draw:line draw:style-name="gr128" draw:text-style-name="P15" draw:layer="layout" svg:x1="22.013cm" svg:y1="5.419cm" svg:x2="22.819cm" svg:y2="4.53cm">
          <text:p/>
        </draw:line>
        <draw:line draw:style-name="gr128" draw:text-style-name="P15" draw:layer="layout" svg:x1="22.013cm" svg:y1="5.419cm" svg:x2="22.819cm" svg:y2="4.53cm">
          <text:p/>
        </draw:line>
        <draw:line draw:style-name="gr128" draw:text-style-name="P15" draw:layer="layout" svg:x1="21.798cm" svg:y1="6.597cm" svg:x2="26cm" svg:y2="4.5cm">
          <text:p/>
        </draw:line>
        <draw:line draw:style-name="gr128" draw:text-style-name="P15" draw:layer="layout" svg:x1="22.819cm" svg:y1="4.529cm" svg:x2="25.5cm" svg:y2="3cm">
          <text:p/>
        </draw:line>
        <draw:line draw:style-name="gr128" draw:text-style-name="P15" draw:layer="layout" svg:x1="26cm" svg:y1="4.5cm" svg:x2="29.5cm" svg:y2="6.5cm">
          <text:p/>
        </draw:line>
        <draw:line draw:style-name="gr128" draw:text-style-name="P15" draw:layer="layout" svg:x1="21.914cm" svg:y1="6.12cm" svg:x2="24.5cm" svg:y2="4.5cm">
          <text:p/>
        </draw:line>
        <draw:line draw:style-name="gr128" draw:text-style-name="P15" draw:layer="layout" svg:x1="24.46cm" svg:y1="4.529cm" svg:x2="28.96cm" svg:y2="3.5cm">
          <text:p/>
        </draw:line>
        <draw:line draw:style-name="gr128" draw:text-style-name="P15" draw:layer="layout" svg:x1="21.613cm" svg:y1="7.42cm" svg:x2="29.5cm" svg:y2="8cm">
          <text:p/>
        </draw:line>
        <draw:line draw:style-name="gr128" draw:text-style-name="P15" draw:layer="layout" svg:x1="21.413cm" svg:y1="8.4cm" svg:x2="19cm" svg:y2="8cm">
          <text:p/>
        </draw:line>
        <draw:line draw:style-name="gr128" draw:text-style-name="P15" draw:layer="layout" svg:x1="19.013cm" svg:y1="8.02cm" svg:x2="16.5cm" svg:y2="6.5cm">
          <text:p/>
        </draw:line>
        <draw:frame draw:style-name="gr129" draw:text-style-name="P39" draw:layer="layout" svg:width="2cm" svg:height="0.721cm" svg:x="19cm" svg:y="4.5cm">
          <draw:text-box>
            <text:p><text:span text:style-name="T121">n</text:span><text:span text:style-name="T121">=</text:span><text:span text:style-name="T121">1</text:span><text:span text:style-name="T121">.</text:span><text:span text:style-name="T121">4</text:span></text:p>
          </draw:text-box>
        </draw:frame>
        <draw:frame draw:style-name="gr129" draw:text-style-name="P39" draw:layer="layout" svg:width="2cm" svg:height="0.721cm" svg:x="19cm" svg:y="3.701cm">
          <draw:text-box>
            <text:p><text:span text:style-name="T121">n</text:span><text:span text:style-name="T121">=</text:span><text:span text:style-name="T121">1</text:span></text:p>
          </draw:text-box>
        </draw:frame>
        <draw:frame draw:style-name="gr129" draw:text-style-name="P39" draw:layer="layout" svg:width="2cm" svg:height="0.721cm" svg:x="19cm" svg:y="4.501cm">
          <draw:text-box>
            <text:p><text:span text:style-name="T121">n</text:span><text:span text:style-name="T121">=</text:span><text:span text:style-name="T121">1</text:span><text:span text:style-name="T121">.</text:span><text:span text:style-name="T121">4</text:span></text:p>
          </draw:text-box>
        </draw:frame>
        <draw:line draw:style-name="gr130" draw:text-style-name="P15" draw:layer="layout" svg:x1="26cm" svg:y1="6cm" svg:x2="26cm" svg:y2="3.5cm">
          <text:p/>
        </draw:line>
        <draw:custom-shape draw:style-name="gr137" draw:text-style-name="P40" draw:layer="layout" svg:width="0.5cm" svg:height="4.5cm" svg:x="29.6cm" svg:y="4.5cm">
          <text:p/>
          <draw:enhanced-geometry svg:viewBox="0 0 21600 21600" draw:type="rectangle" draw:enhanced-path="M 0 0 L 21600 0 21600 21600 0 21600 0 0 Z N"/>
        </draw:custom-shape>
        <draw:frame draw:style-name="gr132" draw:text-style-name="P37" draw:layer="layout" svg:width="3.5cm" svg:height="0.725cm" draw:transform="rotate (-1.5707963267949) translate (30.225cm 5cm)">
          <draw:text-box>
            <text:p><text:span text:style-name="T120">p</text:span><text:span text:style-name="T120">h</text:span><text:span text:style-name="T120">o</text:span><text:span text:style-name="T120">t</text:span><text:span text:style-name="T120">o</text:span><text:span text:style-name="T120"> </text:span><text:span text:style-name="T120">d</text:span><text:span text:style-name="T120">e</text:span><text:span text:style-name="T120">t</text:span><text:span text:style-name="T120">e</text:span><text:span text:style-name="T120">c</text:span><text:span text:style-name="T120">t</text:span><text:span text:style-name="T120">o</text:span><text:span text:style-name="T120">r</text:span></text:p>
          </draw:text-box>
        </draw:frame>
        <draw:frame draw:style-name="gr132" draw:text-style-name="P41" draw:layer="layout" svg:width="2.5cm" svg:height="0.725cm" svg:x="27.1cm" svg:y="8.375cm">
          <draw:text-box>
            <text:p><text:span text:style-name="T122">s</text:span><text:span text:style-name="T122">c</text:span><text:span text:style-name="T122">i</text:span><text:span text:style-name="T122">n</text:span><text:span text:style-name="T122">t</text:span><text:span text:style-name="T122">i</text:span><text:span text:style-name="T122">l</text:span><text:span text:style-name="T122">l</text:span><text:span text:style-name="T122">a</text:span><text:span text:style-name="T122">t</text:span><text:span text:style-name="T122">o</text:span><text:span text:style-name="T122">r</text:span></text:p>
          </draw:text-box>
        </draw:frame>
        <draw:custom-shape draw:name="Rectangle 13" draw:style-name="gr145" draw:text-style-name="P35" draw:layer="layout" svg:width="1.015cm" svg:height="1.097cm" svg:x="24.988cm" svg:y="11.513cm">
          <text:p text:style-name="P34"><text:span text:style-name="T119">𝛳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style-name="gr124" draw:text-style-name="P36" draw:layer="layout" svg:width="10.5cm" svg:height="4.5cm" svg:x="18.988cm" svg:y="11.513cm">
          <text:p/>
          <draw:enhanced-geometry svg:viewBox="0 0 21600 21600" draw:type="rectangle" draw:enhanced-path="M 0 0 L 21600 0 21600 21600 0 21600 0 0 Z N"/>
        </draw:custom-shape>
        <draw:line draw:style-name="gr125" draw:text-style-name="P15" draw:layer="layout" svg:x1="20.988cm" svg:y1="17.513cm" svg:x2="22.488cm" svg:y2="10.013cm">
          <text:p/>
        </draw:line>
        <draw:custom-shape draw:style-name="gr127" draw:text-style-name="P38" draw:layer="layout" svg:width="0.2cm" svg:height="0.2cm" svg:x="21.752cm" svg:y="13.013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27" draw:text-style-name="P38" draw:layer="layout" svg:width="0.2cm" svg:height="0.2cm" svg:x="21.288cm" svg:y="15.313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27" draw:text-style-name="P38" draw:layer="layout" svg:width="0.2cm" svg:height="0.2cm" svg:x="21.678cm" svg:y="13.513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27" draw:text-style-name="P38" draw:layer="layout" svg:width="0.2cm" svg:height="0.2cm" svg:x="21.488cm" svg:y="14.313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27" draw:text-style-name="P38" draw:layer="layout" svg:width="0.2cm" svg:height="0.2cm" svg:x="21.888cm" svg:y="12.313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line draw:style-name="gr128" draw:text-style-name="P15" draw:layer="layout" svg:x1="22.001cm" svg:y1="12.431cm" svg:x2="22.807cm" svg:y2="11.542cm">
          <text:p/>
        </draw:line>
        <draw:line draw:style-name="gr128" draw:text-style-name="P15" draw:layer="layout" svg:x1="22.001cm" svg:y1="12.432cm" svg:x2="22.807cm" svg:y2="11.543cm">
          <text:p/>
        </draw:line>
        <draw:line draw:style-name="gr128" draw:text-style-name="P15" draw:layer="layout" svg:x1="22.001cm" svg:y1="12.432cm" svg:x2="22.807cm" svg:y2="11.543cm">
          <text:p/>
        </draw:line>
        <draw:line draw:style-name="gr128" draw:text-style-name="P15" draw:layer="layout" svg:x1="22.001cm" svg:y1="12.432cm" svg:x2="22.807cm" svg:y2="11.543cm">
          <text:p/>
        </draw:line>
        <draw:line draw:style-name="gr128" draw:text-style-name="P15" draw:layer="layout" svg:x1="21.786cm" svg:y1="13.61cm" svg:x2="25.988cm" svg:y2="11.513cm">
          <text:p/>
        </draw:line>
        <draw:line draw:style-name="gr128" draw:text-style-name="P15" draw:layer="layout" svg:x1="25.988cm" svg:y1="11.513cm" svg:x2="29.488cm" svg:y2="13.513cm">
          <text:p/>
        </draw:line>
        <draw:line draw:style-name="gr128" draw:text-style-name="P15" draw:layer="layout" svg:x1="21.902cm" svg:y1="13.133cm" svg:x2="24.488cm" svg:y2="11.513cm">
          <text:p/>
        </draw:line>
        <draw:line draw:style-name="gr128" draw:text-style-name="P15" draw:layer="layout" svg:x1="21.601cm" svg:y1="14.433cm" svg:x2="29.488cm" svg:y2="15.013cm">
          <text:p/>
        </draw:line>
        <draw:line draw:style-name="gr128" draw:text-style-name="P15" draw:layer="layout" svg:x1="21.401cm" svg:y1="15.413cm" svg:x2="18.988cm" svg:y2="15.013cm">
          <text:p/>
        </draw:line>
        <draw:frame draw:style-name="gr129" draw:text-style-name="P39" draw:layer="layout" svg:width="2cm" svg:height="0.721cm" svg:x="18.988cm" svg:y="11.513cm">
          <draw:text-box>
            <text:p><text:span text:style-name="T121">n</text:span><text:span text:style-name="T121">=</text:span><text:span text:style-name="T121">1</text:span><text:span text:style-name="T121">.</text:span><text:span text:style-name="T121">4</text:span></text:p>
          </draw:text-box>
        </draw:frame>
        <draw:frame draw:style-name="gr129" draw:text-style-name="P39" draw:layer="layout" svg:width="2cm" svg:height="0.721cm" svg:x="18.988cm" svg:y="10.714cm">
          <draw:text-box>
            <text:p><text:span text:style-name="T121">n</text:span><text:span text:style-name="T121">=</text:span><text:span text:style-name="T121">1</text:span></text:p>
          </draw:text-box>
        </draw:frame>
        <draw:frame draw:style-name="gr129" draw:text-style-name="P39" draw:layer="layout" svg:width="2cm" svg:height="0.721cm" svg:x="18.988cm" svg:y="11.514cm">
          <draw:text-box>
            <text:p><text:span text:style-name="T121">n</text:span><text:span text:style-name="T121">=</text:span><text:span text:style-name="T121">1</text:span><text:span text:style-name="T121">.</text:span><text:span text:style-name="T121">4</text:span></text:p>
          </draw:text-box>
        </draw:frame>
        <draw:line draw:style-name="gr130" draw:text-style-name="P15" draw:layer="layout" svg:x1="25.988cm" svg:y1="13.013cm" svg:x2="25.988cm" svg:y2="10.513cm">
          <text:p/>
        </draw:line>
        <draw:custom-shape draw:style-name="gr137" draw:text-style-name="P40" draw:layer="layout" svg:width="0.5cm" svg:height="4.5cm" svg:x="29.588cm" svg:y="11.513cm">
          <text:p/>
          <draw:enhanced-geometry svg:viewBox="0 0 21600 21600" draw:type="rectangle" draw:enhanced-path="M 0 0 L 21600 0 21600 21600 0 21600 0 0 Z N"/>
        </draw:custom-shape>
        <draw:frame draw:style-name="gr132" draw:text-style-name="P37" draw:layer="layout" svg:width="3.5cm" svg:height="0.725cm" draw:transform="rotate (-1.5707963267949) translate (30.213cm 12.013cm)">
          <draw:text-box>
            <text:p><text:span text:style-name="T120">p</text:span><text:span text:style-name="T120">h</text:span><text:span text:style-name="T120">o</text:span><text:span text:style-name="T120">t</text:span><text:span text:style-name="T120">o</text:span><text:span text:style-name="T120"> </text:span><text:span text:style-name="T120">d</text:span><text:span text:style-name="T120">e</text:span><text:span text:style-name="T120">t</text:span><text:span text:style-name="T120">e</text:span><text:span text:style-name="T120">c</text:span><text:span text:style-name="T120">t</text:span><text:span text:style-name="T120">o</text:span><text:span text:style-name="T120">r</text:span></text:p>
          </draw:text-box>
        </draw:frame>
        <draw:frame draw:style-name="gr132" draw:text-style-name="P41" draw:layer="layout" svg:width="2.5cm" svg:height="0.725cm" svg:x="27.088cm" svg:y="15.388cm">
          <draw:text-box>
            <text:p><text:span text:style-name="T122">s</text:span><text:span text:style-name="T122">c</text:span><text:span text:style-name="T122">i</text:span><text:span text:style-name="T122">n</text:span><text:span text:style-name="T122">t</text:span><text:span text:style-name="T122">i</text:span><text:span text:style-name="T122">l</text:span><text:span text:style-name="T122">l</text:span><text:span text:style-name="T122">a</text:span><text:span text:style-name="T122">t</text:span><text:span text:style-name="T122">o</text:span><text:span text:style-name="T122">r</text:span></text:p>
          </draw:text-box>
        </draw:frame>
        <draw:line draw:style-name="gr139" draw:text-style-name="P15" draw:layer="layout" svg:x1="18.983cm" svg:y1="11.466cm" svg:x2="29.5cm" svg:y2="11.465cm">
          <text:p/>
        </draw:line>
        <draw:line draw:style-name="gr139" draw:text-style-name="P15" draw:layer="layout" svg:x1="18.984cm" svg:y1="16.056cm" svg:x2="29.501cm" svg:y2="16.055cm">
          <text:p/>
        </draw:line>
        <draw:frame draw:style-name="gr129" draw:text-style-name="P42" draw:layer="layout" svg:width="2cm" svg:height="0.721cm" svg:x="16.9cm" svg:y="10.4cm">
          <draw:text-box>
            <text:p><text:span text:style-name="T123">n</text:span><text:span text:style-name="T123">=</text:span><text:span text:style-name="T123">1</text:span><text:span text:style-name="T123">.</text:span><text:span text:style-name="T123">3</text:span></text:p>
          </draw:text-box>
        </draw:frame>
        <draw:line draw:style-name="gr140" draw:text-style-name="P15" draw:layer="layout" svg:x1="17.94cm" svg:y1="10.96cm" svg:x2="18.906cm" svg:y2="11.417cm">
          <text:p/>
        </draw:line>
        <draw:line draw:style-name="gr128" draw:text-style-name="P15" draw:layer="layout" svg:x1="24.402cm" svg:y1="11.513cm" svg:x2="29.491cm" svg:y2="14.694cm">
          <text:p/>
        </draw:line>
        <draw:line draw:style-name="gr128" draw:text-style-name="P15" draw:layer="layout" svg:x1="22.819cm" svg:y1="11.529cm" svg:x2="26.5cm" svg:y2="10.5cm">
          <text:p/>
        </draw:line>
        <draw:line draw:style-name="gr128" draw:text-style-name="P15" draw:layer="layout" svg:x1="18.988cm" svg:y1="15.013cm" svg:x2="29.522cm" svg:y2="13.209cm">
          <text:p/>
        </draw:line>
        <draw:line draw:style-name="gr146" draw:text-style-name="P15" draw:layer="layout" svg:x1="18.92cm" svg:y1="16cm" svg:x2="18.92cm" svg:y2="11.5cm">
          <text:p/>
        </draw:line>
        <draw:frame draw:style-name="gr132" draw:text-style-name="P37" draw:layer="layout" svg:width="1.993cm" svg:height="0.725cm" draw:transform="rotate (1.5707963267949) translate (18.186cm 14.993cm)">
          <draw:text-box>
            <text:p><text:span text:style-name="T120">m</text:span><text:span text:style-name="T120">i</text:span><text:span text:style-name="T120">r</text:span><text:span text:style-name="T120">r</text:span><text:span text:style-name="T120">o</text:span><text:span text:style-name="T120">r</text:span></text:p>
          </draw:text-box>
        </draw:frame>
        <presentation:notes draw:style-name="dp2">
          <draw:page-thumbnail draw:style-name="gr3" draw:layer="layout" svg:width="19.798cm" svg:height="11.136cm" svg:x="0.6cm" svg:y="2.257cm" draw:page-number="35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Light collection and transmission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147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148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117">L</text:span><text:span text:style-name="T117">i</text:span><text:span text:style-name="T117">g</text:span><text:span text:style-name="T117">h</text:span><text:span text:style-name="T117">t</text:span><text:span text:style-name="T117"> </text:span><text:span text:style-name="T117">c</text:span><text:span text:style-name="T117">o</text:span><text:span text:style-name="T117">l</text:span><text:span text:style-name="T117">l</text:span><text:span text:style-name="T117">e</text:span><text:span text:style-name="T117">c</text:span><text:span text:style-name="T117">t</text:span><text:span text:style-name="T117">i</text:span><text:span text:style-name="T117">o</text:span><text:span text:style-name="T117">n</text:span><text:span text:style-name="T117"> </text:span><text:span text:style-name="T117">a</text:span><text:span text:style-name="T117">n</text:span><text:span text:style-name="T117">d</text:span><text:span text:style-name="T117"> </text:span><text:span text:style-name="T117">t</text:span><text:span text:style-name="T117">r</text:span><text:span text:style-name="T117">a</text:span><text:span text:style-name="T117">n</text:span><text:span text:style-name="T117">s</text:span><text:span text:style-name="T117">m</text:span><text:span text:style-name="T117">i</text:span><text:span text:style-name="T117">s</text:span><text:span text:style-name="T117">s</text:span><text:span text:style-name="T117">i</text:span><text:span text:style-name="T117">o</text:span><text:span text:style-name="T117">n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custom-shape draw:name="TextBox 2" draw:style-name="gr149" draw:text-style-name="P8" draw:layer="layout" svg:width="7.548cm" svg:height="4.059cm" svg:x="2.252cm" svg:y="7.111cm">
          <text:p text:style-name="P7"><text:span text:style-name="T11">Scintillator </text:span></text:p>
          <text:p text:style-name="P7"><text:span text:style-name="T11">producing light <text:s text:c="82"/></text:span></text:p>
          <text:p text:style-name="P7"><text:span text:style-name="T11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3" draw:style-name="gr150" draw:text-style-name="P8" draw:layer="layout" svg:width="9.47cm" svg:height="1.773cm" svg:x="24.045cm" svg:y="7.153cm">
          <text:p text:style-name="P7"><text:span text:style-name="T11">Photon detectors </text:span></text:p>
          <text:p text:style-name="P7"><text:span text:style-name="T11">(photomultipliers, </text:span><text:span text:style-name="T10">p</text:span><text:span text:style-name="T11">hoto-diodes)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ight Arrow 4" draw:style-name="gr151" draw:text-style-name="P43" draw:layer="layout" svg:width="3.75cm" svg:height="0.99cm" svg:x="8.617cm" svg:y="7.677cm">
          <text:p/>
          <draw:enhanced-geometry draw:mirror-horizontal="false" draw:mirror-vertical="false" svg:viewBox="0 0 0 0" draw:text-areas="0 ?f8 ?f12 ?f9" draw:type="ooxml-rightArrow" draw:modifiers="50000 50000" draw:enhanced-path="M 0 ?f8 L ?f5 ?f8 ?f5 0 ?f14 ?f7 ?f5 ?f13 ?f5 ?f9 0 ?f9 Z N">
            <draw:equation draw:name="f0" draw:formula="min(logwidth,logheight)"/>
            <draw:equation draw:name="f1" draw:formula="100000*logwidth/?f0 "/>
            <draw:equation draw:name="f2" draw:formula="if(0-$0 ,0,if(100000-$0 ,$0 ,100000))"/>
            <draw:equation draw:name="f3" draw:formula="if(0-$1 ,0,if(?f1 -$1 ,$1 ,?f1 ))"/>
            <draw:equation draw:name="f4" draw:formula="?f0 *?f3 /100000"/>
            <draw:equation draw:name="f5" draw:formula="logwidth+0-?f4 "/>
            <draw:equation draw:name="f6" draw:formula="logheight*?f2 /200000"/>
            <draw:equation draw:name="f7" draw:formula="logheight/2"/>
            <draw:equation draw:name="f8" draw:formula="?f7 +0-?f6 "/>
            <draw:equation draw:name="f9" draw:formula="?f7 +?f6 -0"/>
            <draw:equation draw:name="f10" draw:formula="logheight/2"/>
            <draw:equation draw:name="f11" draw:formula="?f8 *?f4 /?f10 "/>
            <draw:equation draw:name="f12" draw:formula="?f5 +?f11 -0"/>
            <draw:equation draw:name="f13" draw:formula="logheight"/>
            <draw:equation draw:name="f14" draw:formula="logwidth"/>
            <draw:handle draw:handle-position="0 ?f8" draw:handle-range-y-maximum="100000" draw:handle-range-y-minimum="0"/>
            <draw:handle draw:handle-position="?f5 0" draw:handle-range-x-maximum="?f1" draw:handle-range-x-minimum="0"/>
          </draw:enhanced-geometry>
        </draw:custom-shape>
        <draw:custom-shape draw:name="Right Arrow 11" draw:style-name="gr151" draw:text-style-name="P43" draw:layer="layout" svg:width="3.75cm" svg:height="0.99cm" svg:x="19.668cm" svg:y="7.677cm">
          <text:p/>
          <draw:enhanced-geometry draw:mirror-horizontal="false" draw:mirror-vertical="false" svg:viewBox="0 0 0 0" draw:text-areas="0 ?f8 ?f12 ?f9" draw:type="ooxml-rightArrow" draw:modifiers="50000 50000" draw:enhanced-path="M 0 ?f8 L ?f5 ?f8 ?f5 0 ?f14 ?f7 ?f5 ?f13 ?f5 ?f9 0 ?f9 Z N">
            <draw:equation draw:name="f0" draw:formula="min(logwidth,logheight)"/>
            <draw:equation draw:name="f1" draw:formula="100000*logwidth/?f0 "/>
            <draw:equation draw:name="f2" draw:formula="if(0-$0 ,0,if(100000-$0 ,$0 ,100000))"/>
            <draw:equation draw:name="f3" draw:formula="if(0-$1 ,0,if(?f1 -$1 ,$1 ,?f1 ))"/>
            <draw:equation draw:name="f4" draw:formula="?f0 *?f3 /100000"/>
            <draw:equation draw:name="f5" draw:formula="logwidth+0-?f4 "/>
            <draw:equation draw:name="f6" draw:formula="logheight*?f2 /200000"/>
            <draw:equation draw:name="f7" draw:formula="logheight/2"/>
            <draw:equation draw:name="f8" draw:formula="?f7 +0-?f6 "/>
            <draw:equation draw:name="f9" draw:formula="?f7 +?f6 -0"/>
            <draw:equation draw:name="f10" draw:formula="logheight/2"/>
            <draw:equation draw:name="f11" draw:formula="?f8 *?f4 /?f10 "/>
            <draw:equation draw:name="f12" draw:formula="?f5 +?f11 -0"/>
            <draw:equation draw:name="f13" draw:formula="logheight"/>
            <draw:equation draw:name="f14" draw:formula="logwidth"/>
            <draw:handle draw:handle-position="0 ?f8" draw:handle-range-y-maximum="100000" draw:handle-range-y-minimum="0"/>
            <draw:handle draw:handle-position="?f5 0" draw:handle-range-x-maximum="?f1" draw:handle-range-x-minimum="0"/>
          </draw:enhanced-geometry>
        </draw:custom-shape>
        <draw:custom-shape draw:name="Rounded Rectangle 5" draw:style-name="gr152" draw:text-style-name="P44" draw:layer="layout" svg:width="6.4cm" svg:height="1.865cm" svg:x="12.876cm" svg:y="7.358cm">
          <text:p text:style-name="P20"><text:span text:style-name="T124">LIGHT GUIDE</text:span></text:p>
          <draw:enhanced-geometry draw:mirror-horizontal="false" draw:mirror-vertical="false" svg:viewBox="0 0 0 0" draw:text-areas="?f5 ?f5 ?f6 ?f7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frame draw:name="Picture 14" draw:style-name="gr1" draw:text-style-name="P4" draw:layer="layout" svg:width="13.824cm" svg:height="4.417cm" svg:x="10.106cm" svg:y="2.067cm">
          <draw:image xlink:href="Pictures/10000001000004AC0000017E2C0A0A1057CFF5C3.png" xlink:type="simple" xlink:show="embed" xlink:actuate="onLoad" draw:mime-type="image/png">
            <text:p/>
          </draw:image>
        </draw:frame>
        <draw:custom-shape draw:name="TextBox 7" draw:style-name="gr153" draw:text-style-name="P8" draw:layer="layout" svg:width="29.669cm" svg:height="6.345cm" svg:x="2.287cm" svg:y="10.868cm">
          <text:p text:style-name="P7"><text:span text:style-name="T11">The light guide </text:span></text:p>
          <text:list text:style-name="L5">
            <text:list-item>
              <text:p text:style-name="P7"><text:span text:style-name="T10">P</text:span><text:span text:style-name="T11">rovides the coupling to the photon detector and readout system</text:span></text:p>
            </text:list-item>
            <text:list-item>
              <text:p text:style-name="P7"><text:span text:style-name="T10">W</text:span><text:span text:style-name="T11">ith as little light loss as possible</text:span></text:p>
            </text:list-item>
          </text:list>
          <text:p text:style-name="P7"><text:span text:style-name="T10"/></text:p>
          <text:p text:style-name="P7"><text:span text:style-name="T10">It might be mandatory to:</text:span></text:p>
          <text:list text:continue-numbering="true" text:style-name="L5">
            <text:list-item>
              <text:p text:style-name="P7"><text:span text:style-name="T10">C</text:span><text:span text:style-name="T11">onnect the scintillator and the photon detector </text:span><text:span text:style-name="T50">geometrically </text:span><text:span text:style-name="T11">(matching of shapes)</text:span></text:p>
            </text:list-item>
            <text:list-item>
              <text:p text:style-name="P7"><text:span text:style-name="T10">T</text:span><text:span text:style-name="T11">ransport the light further away from the scintillator, if e.g. the PMT needs to be further away from a high magnetic field region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8cm" svg:height="11.136cm" svg:x="0.6cm" svg:y="2.257cm" draw:page-number="36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System with a photomultiplier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154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155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117">S</text:span><text:span text:style-name="T117">y</text:span><text:span text:style-name="T117">s</text:span><text:span text:style-name="T117">t</text:span><text:span text:style-name="T117">e</text:span><text:span text:style-name="T117">m</text:span><text:span text:style-name="T117"> </text:span><text:span text:style-name="T117">w</text:span><text:span text:style-name="T117">i</text:span><text:span text:style-name="T117">t</text:span><text:span text:style-name="T117">h</text:span><text:span text:style-name="T117"> </text:span><text:span text:style-name="T117">a</text:span><text:span text:style-name="T117"> </text:span><text:span text:style-name="T117">p</text:span><text:span text:style-name="T117">h</text:span><text:span text:style-name="T117">o</text:span><text:span text:style-name="T117">t</text:span><text:span text:style-name="T117">o</text:span><text:span text:style-name="T117">m</text:span><text:span text:style-name="T117">u</text:span><text:span text:style-name="T117">l</text:span><text:span text:style-name="T117">t</text:span><text:span text:style-name="T117">i</text:span><text:span text:style-name="T117">p</text:span><text:span text:style-name="T117">l</text:span><text:span text:style-name="T117">i</text:span><text:span text:style-name="T117">e</text:span><text:span text:style-name="T117">r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frame draw:name="Picture 15" draw:style-name="gr1" draw:text-style-name="P4" draw:layer="layout" svg:width="17.267cm" svg:height="15.342cm" svg:x="16.193cm" svg:y="2.075cm">
          <draw:image xlink:href="Pictures/100000010000046A000003EC47BFEDAC9308EF04.tif" xlink:type="simple" xlink:show="embed" xlink:actuate="onLoad" draw:mime-type="image/tiff">
            <text:p/>
          </draw:image>
        </draw:frame>
        <draw:custom-shape draw:name="TextBox 16" draw:style-name="gr156" draw:text-style-name="P8" draw:layer="layout" svg:width="13.299cm" svg:height="7.111cm" svg:x="1.263cm" svg:y="3.175cm">
          <text:list text:style-name="L5">
            <text:list-item>
              <text:p text:style-name="P7"><text:span text:style-name="T10">S</text:span><text:span text:style-name="T11">cintillator and light guide are wrapped by a reflector foil, to limit light losses at the walls</text:span><text:span text:style-name="T11"><text:line-break/></text:span><text:span text:style-name="T11"/></text:p>
            </text:list-item>
            <text:list-item>
              <text:p text:style-name="P7"><text:span text:style-name="T10">A</text:span><text:span text:style-name="T11">t the interfaces scintillator-light guide, and light guide-PMT: use optical grease or optical glue, for better contact</text:span></text:p>
            </text:list-item>
          </text:list>
          <text:p text:style-name="P7"><text:span text:style-name="T11"/></text:p>
          <text:p text:style-name="P7"><text:span text:style-name="T11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8cm" svg:height="11.136cm" svg:x="0.6cm" svg:y="2.257cm" draw:page-number="37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Example: Fish tail light guide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157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158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117">E</text:span><text:span text:style-name="T117">x</text:span><text:span text:style-name="T117">a</text:span><text:span text:style-name="T117">m</text:span><text:span text:style-name="T117">p</text:span><text:span text:style-name="T117">l</text:span><text:span text:style-name="T117">e</text:span><text:span text:style-name="T117">:</text:span><text:span text:style-name="T117"> </text:span><text:span text:style-name="T117">F</text:span><text:span text:style-name="T117">i</text:span><text:span text:style-name="T117">s</text:span><text:span text:style-name="T117">h</text:span><text:span text:style-name="T117"> </text:span><text:span text:style-name="T117">t</text:span><text:span text:style-name="T117">a</text:span><text:span text:style-name="T117">i</text:span><text:span text:style-name="T117">l</text:span><text:span text:style-name="T117"> </text:span><text:span text:style-name="T117">l</text:span><text:span text:style-name="T117">i</text:span><text:span text:style-name="T117">g</text:span><text:span text:style-name="T117">h</text:span><text:span text:style-name="T117">t</text:span><text:span text:style-name="T117"> </text:span><text:span text:style-name="T117">g</text:span><text:span text:style-name="T117">u</text:span><text:span text:style-name="T117">i</text:span><text:span text:style-name="T117">d</text:span><text:span text:style-name="T117">e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frame draw:name="Picture 2" draw:style-name="gr159" draw:text-style-name="P4" draw:layer="layout" svg:width="15.602cm" svg:height="14.596cm" svg:x="17.898cm" svg:y="2.404cm">
          <draw:image xlink:href="Pictures/100000000000044400000362C2C1D5F97DAC7636.png" xlink:type="simple" xlink:show="embed" xlink:actuate="onLoad" draw:mime-type="image/png">
            <text:p/>
          </draw:image>
          <svg:desc>A diagram of a light guide

AI-generated content may be incorrect.</svg:desc>
        </draw:frame>
        <draw:custom-shape draw:name="TextBox 5" draw:style-name="gr160" draw:text-style-name="P8" draw:layer="layout" svg:width="16.712cm" svg:height="10.159cm" svg:x="1.422cm" svg:y="8.229cm">
          <text:list text:style-name="L5">
            <text:list-item>
              <text:p text:style-name="P7"><text:span text:style-name="T125">In light guides the fraction of detected light is limited</text:span></text:p>
            </text:list-item>
          </text:list>
          <text:p text:style-name="P7"><text:span text:style-name="T125"><text:s text:c="4"/></text:span><text:span text:style-name="T125">by Liouville's theorem (product of width and divergence</text:span></text:p>
          <text:p text:style-name="P7"><text:span text:style-name="T125"><text:s text:c="4"/></text:span><text:span text:style-name="T125">is constant).</text:span></text:p>
          <text:p text:style-name="P7"><text:span text:style-name="T125"/></text:p>
          <text:p text:style-name="P7"><text:span text:style-name="T125"/></text:p>
          <text:p text:style-name="P7"><text:span text:style-name="T125"/></text:p>
          <text:list text:style-name="L23">
            <text:list-item>
              <text:p text:style-name="P7"><text:span text:style-name="T125">This does not include losses from photons emitted</text:span></text:p>
            </text:list-item>
          </text:list>
          <text:p text:style-name="P7"><text:span text:style-name="T125"><text:s text:c="5"/></text:span><text:span text:style-name="T125">outside the cone of total reflection.</text:span></text:p>
          <text:list text:continue-numbering="true" text:style-name="L23">
            <text:list-item>
              <text:p text:style-name="P7"><text:span text:style-name="T125">Optimization of light collection efficiency includes </text:span></text:p>
            </text:list-item>
          </text:list>
          <text:p text:style-name="P7"><text:span text:style-name="T125"><text:s text:c="10"/></text:span><text:span text:style-name="T125">- using 'adiabatic light guiding', i.e. avoiding sharp </text:span></text:p>
          <text:p text:style-name="P7"><text:span text:style-name="T125"><text:s text:c="12"/></text:span><text:span text:style-name="T125">bends or kinks <text:s/>and large angle changes.</text:span></text:p>
          <text:p text:style-name="P7"><text:span text:style-name="T125"><text:s text:c="9"/></text:span><text:span text:style-name="T125">- wrapping of light guide to improve relection</text:span></text:p>
          <text:p text:style-name="P7"><text:span text:style-name="T125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11" draw:style-name="gr1" draw:text-style-name="P4" draw:layer="layout" svg:width="3.885cm" svg:height="2.033cm" svg:x="7.5cm" svg:y="10.467cm">
          <draw:image xlink:href="Pictures/100000000000022400000114FE3F670D467FBDE3.png" xlink:type="simple" xlink:show="embed" xlink:actuate="onLoad" draw:mime-type="image/png">
            <text:p/>
          </draw:image>
        </draw:frame>
        <draw:frame draw:name="Picture 6" draw:style-name="gr161" draw:text-style-name="P4" draw:layer="layout" svg:width="14.499cm" svg:height="4.924cm" svg:x="1.5cm" svg:y="2.5cm">
          <draw:image xlink:href="Pictures/100000010000046A000003EC47BFEDAC9308EF04.tif" xlink:type="simple" xlink:show="embed" xlink:actuate="onLoad" draw:mime-type="image/tiff">
            <text:p/>
          </draw:image>
        </draw:frame>
        <presentation:notes draw:style-name="dp2">
          <draw:page-thumbnail draw:style-name="gr3" draw:layer="layout" svg:width="19.798cm" svg:height="11.136cm" svg:x="0.6cm" svg:y="2.257cm" draw:page-number="38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System with photodiodes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162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163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117">S</text:span><text:span text:style-name="T117">y</text:span><text:span text:style-name="T117">s</text:span><text:span text:style-name="T117">t</text:span><text:span text:style-name="T117">e</text:span><text:span text:style-name="T117">m</text:span><text:span text:style-name="T117"> </text:span><text:span text:style-name="T117">w</text:span><text:span text:style-name="T117">i</text:span><text:span text:style-name="T117">t</text:span><text:span text:style-name="T117">h</text:span><text:span text:style-name="T117"> </text:span><text:span text:style-name="T117">p</text:span><text:span text:style-name="T117">h</text:span><text:span text:style-name="T117">o</text:span><text:span text:style-name="T117">t</text:span><text:span text:style-name="T117">o</text:span><text:span text:style-name="T117">d</text:span><text:span text:style-name="T117">i</text:span><text:span text:style-name="T117">o</text:span><text:span text:style-name="T117">d</text:span><text:span text:style-name="T117">e</text:span><text:span text:style-name="T117">s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custom-shape draw:name="Rectangle 2" draw:style-name="gr164" draw:text-style-name="P8" draw:layer="layout" svg:width="14.011cm" svg:height="12.441cm" svg:x="1.263cm" svg:y="3.477cm">
          <text:p text:style-name="P7"><text:span text:style-name="T11">Photodiodes and avalanche photodiodes good, when the input light intensity is sufficiently high</text:span></text:p>
          <text:p text:style-name="P7"><text:span text:style-name="T11">(e.g. from high energy photons)</text:span></text:p>
          <text:p text:style-name="P7"><text:span text:style-name="T11"/></text:p>
          <text:p text:style-name="P7"><text:span text:style-name="T11"/></text:p>
          <text:p text:style-name="P7"><text:span text:style-name="T11"/></text:p>
          <text:p text:style-name="P7"><text:span text:style-name="T11">Coupling to scintillators can be:</text:span></text:p>
          <text:list text:style-name="L5">
            <text:list-item>
              <text:p text:style-name="P7"><text:span text:style-name="T10">(a) d</text:span><text:span text:style-name="T11">irect</text:span></text:p>
            </text:list-item>
            <text:list-item>
              <text:p text:style-name="P7"><text:span text:style-name="T11">(b) via a wavelength shifter </text:span></text:p>
            </text:list-item>
          </text:list>
          <text:p text:style-name="P7"><text:span text:style-name="T11"/></text:p>
          <text:p text:style-name="P7"><text:span text:style-name="T11"/></text:p>
          <text:p text:style-name="P7"><text:span text:style-name="T11">Consider:</text:span></text:p>
          <text:list text:style-name="L24">
            <text:list-item>
              <text:p text:style-name="P7"><text:span text:style-name="T10">C</text:span><text:span text:style-name="T11">ollection area of photodiode best small (smaller noise, lower cost)</text:span></text:p>
            </text:list-item>
            <text:list-item>
              <text:p text:style-name="P7"><text:span text:style-name="T11">WLS collects larger amount of light (even with small losses at the internal reflection)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3" draw:style-name="gr1" draw:text-style-name="P4" draw:layer="layout" svg:width="16.275cm" svg:height="10.492cm" svg:x="16.575cm" svg:y="4.868cm">
          <draw:image xlink:href="Pictures/1000000100000460000002D2DA689BE9866E6F59.tif" xlink:type="simple" xlink:show="embed" xlink:actuate="onLoad" draw:mime-type="image/tiff">
            <text:p/>
          </draw:image>
        </draw:frame>
        <draw:custom-shape draw:name="Rounded Rectangle 4" draw:style-name="gr165" draw:text-style-name="P14" draw:layer="layout" svg:width="4.127cm" svg:height="1.234cm" svg:x="17.321cm" svg:y="5.115cm">
          <text:p/>
          <draw:enhanced-geometry draw:mirror-horizontal="false" draw:mirror-vertical="false" svg:viewBox="0 0 0 0" draw:text-areas="?f5 ?f5 ?f6 ?f7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Rounded Rectangle 11" draw:style-name="gr165" draw:text-style-name="P14" draw:layer="layout" svg:width="3.043cm" svg:height="0.863cm" svg:x="29.412cm" svg:y="4.868cm">
          <text:p/>
          <draw:enhanced-geometry draw:mirror-horizontal="false" draw:mirror-vertical="false" svg:viewBox="0 0 0 0" draw:text-areas="?f5 ?f5 ?f6 ?f7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Straight Arrow Connector 7" draw:style-name="gr166" draw:text-style-name="P4" draw:layer="layout" svg:width="0.334cm" svg:height="0.775cm" svg:x="19.456cm" svg:y="6.35cm">
          <text:p/>
          <draw:enhanced-geometry draw:mirror-horizontal="false" draw:mirror-vertical="false" svg:viewBox="0 0 21600 21600" draw:type="mso-spt32" draw:enhanced-path="M 0 0 L 21600 21600 N"/>
        </draw:custom-shape>
        <draw:custom-shape draw:name="Straight Arrow Connector 14" draw:style-name="gr166" draw:text-style-name="P4" draw:layer="layout" svg:width="0.167cm" svg:height="1.306cm" svg:x="30.837cm" svg:y="5.819cm">
          <text:p/>
          <draw:enhanced-geometry draw:mirror-horizontal="false" draw:mirror-vertical="false" svg:viewBox="0 0 21600 21600" draw:type="mso-spt32" draw:enhanced-path="M 0 0 L 21600 21600 N"/>
        </draw:custom-shape>
        <presentation:notes draw:style-name="dp2">
          <draw:page-thumbnail draw:style-name="gr3" draw:layer="layout" svg:width="19.798cm" svg:height="11.136cm" svg:x="0.6cm" svg:y="2.257cm" draw:page-number="39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System with wavelength-shifting fibers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167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168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117">S</text:span><text:span text:style-name="T117">y</text:span><text:span text:style-name="T117">s</text:span><text:span text:style-name="T117">t</text:span><text:span text:style-name="T117">e</text:span><text:span text:style-name="T117">m</text:span><text:span text:style-name="T117"> </text:span><text:span text:style-name="T117">w</text:span><text:span text:style-name="T117">i</text:span><text:span text:style-name="T117">t</text:span><text:span text:style-name="T117">h</text:span><text:span text:style-name="T117"> </text:span><text:span text:style-name="T117">w</text:span><text:span text:style-name="T117">a</text:span><text:span text:style-name="T117">v</text:span><text:span text:style-name="T117">e</text:span><text:span text:style-name="T117">l</text:span><text:span text:style-name="T117">e</text:span><text:span text:style-name="T117">n</text:span><text:span text:style-name="T117">g</text:span><text:span text:style-name="T117">t</text:span><text:span text:style-name="T117">h</text:span><text:span text:style-name="T117">-</text:span><text:span text:style-name="T117">s</text:span><text:span text:style-name="T117">h</text:span><text:span text:style-name="T117">i</text:span><text:span text:style-name="T117">f</text:span><text:span text:style-name="T117">t</text:span><text:span text:style-name="T117">i</text:span><text:span text:style-name="T117">n</text:span><text:span text:style-name="T117">g</text:span><text:span text:style-name="T117"> </text:span><text:span text:style-name="T117">f</text:span><text:span text:style-name="T117">i</text:span><text:span text:style-name="T117">b</text:span><text:span text:style-name="T117">e</text:span><text:span text:style-name="T117">r</text:span><text:span text:style-name="T117">s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frame draw:name="Picture 2" draw:style-name="gr1" draw:text-style-name="P4" draw:layer="layout" svg:width="18.327cm" svg:height="6.913cm" svg:x="0.294cm" svg:y="9.09cm">
          <draw:image xlink:href="Pictures/10000001000005A2000002203277C53138CA0640.tif" xlink:type="simple" xlink:show="embed" xlink:actuate="onLoad" draw:mime-type="image/tiff">
            <text:p/>
          </draw:image>
        </draw:frame>
        <draw:frame draw:name="Picture 3" draw:style-name="gr1" draw:text-style-name="P4" draw:layer="layout" svg:width="14.179cm" svg:height="10.688cm" svg:x="19.687cm" svg:y="7.341cm">
          <draw:image xlink:href="Pictures/10000001000004CA0000039C525FA65ED8F6E90D.tif" xlink:type="simple" xlink:show="embed" xlink:actuate="onLoad" draw:mime-type="image/tiff">
            <text:p/>
          </draw:image>
        </draw:frame>
        <draw:custom-shape draw:name="TextBox 4" draw:style-name="gr169" draw:text-style-name="P8" draw:layer="layout" svg:width="29.675cm" svg:height="4.059cm" svg:x="1.623cm" svg:y="2.822cm">
          <text:p text:style-name="P7"><text:span text:style-name="T11">For large timing or calorimetric applications, using e.g. plastic scintillator bars:</text:span></text:p>
          <text:p text:style-name="P7"><text:span text:style-name="T10">W</text:span><text:span text:style-name="T11">avelength-shifting fibers are embedded in scintillating elements:</text:span></text:p>
          <text:list text:style-name="L5">
            <text:list-item>
              <text:p text:style-name="P7"><text:span text:style-name="T11">1-3 mm diameter</text:span></text:p>
            </text:list-item>
            <text:list-item>
              <text:p text:style-name="P7"><text:span text:style-name="T10">U</text:span><text:span text:style-name="T11">p to several meters long</text:span></text:p>
            </text:list-item>
            <text:list-item>
              <text:p text:style-name="P7"><text:span text:style-name="T10">F</text:span><text:span text:style-name="T11">ed to multichannel PMTs or SiPMs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5" draw:style-name="gr170" draw:text-style-name="P8" draw:layer="layout" svg:width="11.189cm" svg:height="0.925cm" svg:x="5.558cm" svg:y="16.755cm">
          <text:p text:style-name="P7"><text:span text:style-name="T6">From neutrino oscillation experiment MINOS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8cm" svg:height="11.136cm" svg:x="0.6cm" svg:y="2.257cm" draw:page-number="40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1" draw:style-name="dp1" draw:master-page-name="Title_20_and_20_Content" presentation:presentation-page-layout-name="AL1T11">
        <draw:custom-shape draw:name="Rectangle 5" draw:style-name="gr37" draw:text-style-name="P18" draw:layer="layout" svg:width="30.056cm" svg:height="15.521cm" svg:x="1.905cm" svg:y="1.764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4" draw:style-name="gr171" draw:text-style-name="P8" draw:layer="layout" svg:width="23.474cm" svg:height="11.424cm" svg:x="4.941cm" svg:y="3.755cm">
          <text:list text:style-name="L5">
            <text:list-item>
              <text:p text:style-name="P7"><text:span text:style-name="T41">Scintillators</text:span></text:p>
            </text:list-item>
          </text:list>
          <text:list text:style-name="L6">
            <text:list-item>
              <text:list>
                <text:list-item>
                  <text:p text:style-name="P7"><text:span text:style-name="T42">I</text:span><text:span text:style-name="T41">norganic scintillators</text:span><text:span text:style-name="T41"><text:tab/></text:span></text:p>
                </text:list-item>
                <text:list-item>
                  <text:p text:style-name="P7"><text:span text:style-name="T42">O</text:span><text:span text:style-name="T41">rganic scintillators</text:span></text:p>
                </text:list-item>
              </text:list>
            </text:list-item>
          </text:list>
          <text:p text:style-name="P7"><text:span text:style-name="T41"/></text:p>
          <text:list text:continue-numbering="true" text:style-name="L6">
            <text:list-item>
              <text:p text:style-name="P7"><text:span text:style-name="T41">Transmission of light</text:span></text:p>
            </text:list-item>
          </text:list>
          <text:p text:style-name="P7"><text:span text:style-name="T41"/></text:p>
          <text:list text:style-name="L25">
            <text:list-item>
              <text:p text:style-name="P7"><text:span text:style-name="T126">Light detection</text:span></text:p>
            </text:list-item>
          </text:list>
          <text:list text:style-name="L26">
            <text:list-item>
              <text:list>
                <text:list-item>
                  <text:p text:style-name="P7"><text:span text:style-name="T127">Photomultipliers</text:span></text:p>
                </text:list-item>
                <text:list-item>
                  <text:p text:style-name="P7"><text:span text:style-name="T127">(Avalanche) photo-diodes</text:span></text:p>
                </text:list-item>
                <text:list-item>
                  <text:p text:style-name="P7"><text:span text:style-name="T128">H</text:span><text:span text:style-name="T127">ybrid photon detectors</text:span></text:p>
                </text:list-item>
              </text:list>
            </text:list-item>
          </text:list>
          <text:p text:style-name="P7"><text:span text:style-name="T41"/></text:p>
          <text:list text:style-name="L27">
            <text:list-item>
              <text:p text:style-name="P7"><text:span text:style-name="T41">Applications of scintillation detectors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8cm" svg:height="11.136cm" svg:x="0.6cm" svg:y="2.257cm" draw:page-number="41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hoton detection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172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173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129">P</text:span><text:span text:style-name="T129">h</text:span><text:span text:style-name="T129">o</text:span><text:span text:style-name="T129">t</text:span><text:span text:style-name="T129">o</text:span><text:span text:style-name="T129">n</text:span><text:span text:style-name="T129"> </text:span><text:span text:style-name="T129">d</text:span><text:span text:style-name="T129">e</text:span><text:span text:style-name="T129">t</text:span><text:span text:style-name="T129">e</text:span><text:span text:style-name="T129">c</text:span><text:span text:style-name="T129">t</text:span><text:span text:style-name="T129">i</text:span><text:span text:style-name="T129">o</text:span><text:span text:style-name="T129">n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custom-shape draw:name="TextBox 2" draw:style-name="gr174" draw:text-style-name="P8" draw:layer="layout" svg:width="15.909cm" svg:height="13.288cm" svg:x="1.87cm" svg:y="3.281cm">
          <text:p text:style-name="P7"><text:span text:style-name="T22">Conversion of light into an electronic signal</text:span></text:p>
          <text:p text:style-name="P7"><text:span text:style-name="T11"/></text:p>
          <text:p text:style-name="P7"><text:span text:style-name="T11"/></text:p>
          <text:list text:style-name="L5">
            <text:list-item>
              <text:p text:style-name="P7"><text:span text:style-name="T130">P</text:span><text:span text:style-name="T62">hotomultipliers:</text:span><text:span text:style-name="T62"><text:line-break/></text:span><text:span text:style-name="T11">systems with photo-cathode and electron amplification</text:span></text:p>
            </text:list-item>
          </text:list>
          <text:list text:style-name="L6">
            <text:list-item>
              <text:list>
                <text:list-item>
                  <text:p text:style-name="P7"><text:span text:style-name="T10">D</text:span><text:span text:style-name="T11">ynode system</text:span></text:p>
                </text:list-item>
                <text:list-item>
                  <text:p text:style-name="P7"><text:span text:style-name="T10">M</text:span><text:span text:style-name="T11">icro channel plate</text:span></text:p>
                </text:list-item>
              </text:list>
            </text:list-item>
          </text:list>
          <text:p text:style-name="P7"><text:span text:style-name="T11"/></text:p>
          <text:list text:continue-numbering="true" text:style-name="L6">
            <text:list-item>
              <text:p text:style-name="P7"><text:span text:style-name="T62">Semiconductor-based photon detectors:</text:span></text:p>
              <text:list>
                <text:list-item>
                  <text:p text:style-name="P7"><text:span text:style-name="T10">Photo-diodes</text:span></text:p>
                </text:list-item>
                <text:list-item>
                  <text:p text:style-name="P7"><text:span text:style-name="T10">A</text:span><text:span text:style-name="T11">valanche photo-diodes</text:span></text:p>
                </text:list-item>
              </text:list>
            </text:list-item>
          </text:list>
          <text:p text:style-name="P7"><text:span text:style-name="T11"/></text:p>
          <text:list text:continue-numbering="true" text:style-name="L6">
            <text:list-item>
              <text:p text:style-name="P7"><text:span text:style-name="T62">Hybrid systems:</text:span></text:p>
              <text:list>
                <text:list-item>
                  <text:p text:style-name="P7"><text:span text:style-name="T11">Hybrid (avalanche) photo-diodes</text:span></text:p>
                </text:list-item>
              </text:list>
            </text:list-item>
          </text:list>
          <text:p text:style-name="P7"><text:span text:style-name="T62"/></text:p>
          <text:list text:continue-numbering="true" text:style-name="L6">
            <text:list-item>
              <text:p text:style-name="P7"><text:span text:style-name="T62">Silicon photomultipliers (SiPM)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3" draw:style-name="gr1" draw:text-style-name="P4" draw:layer="layout" svg:width="13.669cm" svg:height="7.866cm" svg:x="19.111cm" svg:y="2.332cm">
          <draw:image xlink:href="Pictures/10000001000004A0000002A919A46C8E9D565402.tif" xlink:type="simple" xlink:show="embed" xlink:actuate="onLoad" draw:mime-type="image/tiff">
            <text:p/>
          </draw:image>
        </draw:frame>
        <draw:frame draw:name="Picture 4" draw:style-name="gr1" draw:text-style-name="P4" draw:layer="layout" svg:width="6.117cm" svg:height="6.437cm" svg:x="23.223cm" svg:y="10.94cm">
          <draw:image xlink:href="Pictures/10000001000002110000022D956EB4E2A0AABC8C.tif" xlink:type="simple" xlink:show="embed" xlink:actuate="onLoad" draw:mime-type="image/tiff">
            <text:p/>
          </draw:image>
        </draw:frame>
        <presentation:notes draw:style-name="dp2">
          <draw:page-thumbnail draw:style-name="gr3" draw:layer="layout" svg:width="19.798cm" svg:height="11.136cm" svg:x="0.6cm" svg:y="2.257cm" draw:page-number="42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hotomultiplier tube (PMT)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175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176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129">P</text:span><text:span text:style-name="T129">h</text:span><text:span text:style-name="T129">o</text:span><text:span text:style-name="T129">t</text:span><text:span text:style-name="T129">o</text:span><text:span text:style-name="T129">m</text:span><text:span text:style-name="T129">u</text:span><text:span text:style-name="T129">l</text:span><text:span text:style-name="T129">t</text:span><text:span text:style-name="T129">i</text:span><text:span text:style-name="T129">p</text:span><text:span text:style-name="T129">l</text:span><text:span text:style-name="T129">i</text:span><text:span text:style-name="T129">e</text:span><text:span text:style-name="T129">r</text:span><text:span text:style-name="T129"> </text:span><text:span text:style-name="T129">t</text:span><text:span text:style-name="T129">u</text:span><text:span text:style-name="T129">b</text:span><text:span text:style-name="T129">e</text:span><text:span text:style-name="T129"> </text:span><text:span text:style-name="T129">(</text:span><text:span text:style-name="T129">P</text:span><text:span text:style-name="T129">M</text:span><text:span text:style-name="T129">T</text:span><text:span text:style-name="T129">)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frame draw:name="Picture 2" draw:style-name="gr1" draw:text-style-name="P4" draw:layer="layout" svg:width="31.643cm" svg:height="14.392cm" svg:x="1.111cm" svg:y="2.328cm">
          <draw:image xlink:href="Pictures/1000000100000702000003306F27B52962F63A73.tif" xlink:type="simple" xlink:show="embed" xlink:actuate="onLoad" draw:mime-type="image/tiff">
            <text:p/>
          </draw:image>
        </draw:frame>
        <draw:custom-shape draw:name="Oval 3" draw:style-name="gr177" draw:text-style-name="P14" draw:layer="layout" svg:width="5.573cm" svg:height="1.78cm" svg:x="26.776cm" svg:y="14.499cm">
          <text:p/>
          <draw:enhanced-geometry draw:mirror-horizontal="false" draw:mirror-vertical="false" svg:viewBox="0 0 0 0" draw:text-areas="?f5 ?f8 ?f6 ?f9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custom-shape draw:name="Oval 11" draw:style-name="gr177" draw:text-style-name="P14" draw:layer="layout" svg:width="6.243cm" svg:height="1.78cm" svg:x="9.596cm" svg:y="4.304cm">
          <text:p/>
          <draw:enhanced-geometry draw:mirror-horizontal="false" draw:mirror-vertical="false" svg:viewBox="0 0 0 0" draw:text-areas="?f5 ?f8 ?f6 ?f9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presentation:notes draw:style-name="dp6">
          <draw:page-thumbnail draw:name="Slide Image Placeholder 1" draw:style-name="gr3" draw:layer="layout" svg:width="15.239cm" svg:height="8.572cm" svg:x="1.905cm" svg:y="3.175cm" draw:page-number="43" presentation:class="page"/>
          <draw:frame draw:name="Notes Placeholder 2" presentation:style-name="pr5" draw:text-style-name="P45" draw:layer="layout" svg:width="15.239cm" svg:height="10cm" svg:x="1.905cm" svg:y="12.224cm" presentation:class="notes" presentation:placeholder="true" presentation:user-transformed="true">
            <draw:text-box/>
          </draw:frame>
          <draw:frame draw:name="Slide Number Placeholder 3" presentation:style-name="pr6" draw:text-style-name="P10" draw:layer="layout" svg:width="8.254cm" svg:height="1.273cm" svg:x="10.791cm" svg:y="24.126cm" presentation:class="page-number" presentation:user-transformed="true">
            <draw:text-box>
              <text:p text:style-name="P46"><text:span text:style-name="T131"><text:page-number>&lt;number&gt;</text:page-number></text:span></text:p>
            </draw:text-box>
          </draw:frame>
        </presentation:notes>
      </draw:page>
      <draw:page draw:name="Photomultipliers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178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179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129">P</text:span><text:span text:style-name="T129">h</text:span><text:span text:style-name="T129">o</text:span><text:span text:style-name="T129">t</text:span><text:span text:style-name="T129">o</text:span><text:span text:style-name="T129">m</text:span><text:span text:style-name="T129">u</text:span><text:span text:style-name="T129">l</text:span><text:span text:style-name="T129">t</text:span><text:span text:style-name="T129">i</text:span><text:span text:style-name="T129">p</text:span><text:span text:style-name="T129">l</text:span><text:span text:style-name="T129">i</text:span><text:span text:style-name="T129">e</text:span><text:span text:style-name="T129">r</text:span><text:span text:style-name="T129">s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frame draw:name="Picture 2" draw:style-name="gr1" draw:text-style-name="P4" draw:layer="layout" svg:width="17.874cm" svg:height="8.13cm" svg:x="15.55cm" svg:y="5.173cm">
          <draw:image xlink:href="Pictures/100000010000060C000002C04FB1747173F38CD8.tif" xlink:type="simple" xlink:show="embed" xlink:actuate="onLoad" draw:mime-type="image/tiff">
            <text:p/>
          </draw:image>
        </draw:frame>
        <draw:custom-shape draw:name="TextBox 4" draw:style-name="gr180" draw:text-style-name="P8" draw:layer="layout" svg:width="14.886cm" svg:height="12.695cm" svg:x="1.263cm" svg:y="3.281cm">
          <text:p text:style-name="P7"><text:span text:style-name="T22">Operation principle:</text:span></text:p>
          <text:p text:style-name="P7"><text:span text:style-name="T11"/></text:p>
          <text:list text:style-name="L28">
            <text:list-item>
              <text:p text:style-name="P7"><text:span text:style-name="T132">P</text:span><text:span text:style-name="T133">hoto-electric effect </text:span><text:span text:style-name="T11">in the </text:span><text:span text:style-name="T62">photocathode</text:span><text:span text:style-name="T11"><text:line-break/></text:span><text:span text:style-name="T11"> <text:s text:c="13"/>𝛾 + atom → atom</text:span><text:span text:style-name="T60">+</text:span><text:span text:style-name="T11"> + e</text:span><text:span text:style-name="T60">-</text:span></text:p>
            </text:list-item>
          </text:list>
          <text:p text:style-name="P7"><text:span text:style-name="T11"/></text:p>
          <text:p text:style-name="P7"><text:span text:style-name="T11"/></text:p>
          <text:list text:style-name="L5">
            <text:list-item>
              <text:p text:style-name="P7"><text:span text:style-name="T130">E</text:span><text:span text:style-name="T62">lectron amplification </text:span><text:span text:style-name="T11">in an electrode system in an evacuated glass tube: dynodes</text:span></text:p>
            </text:list-item>
          </text:list>
          <text:list text:style-name="L6">
            <text:list-item>
              <text:list>
                <text:list-item>
                  <text:p text:style-name="P7"><text:span text:style-name="T10">E</text:span><text:span text:style-name="T11">lectrons are accelerated towards dynodes</text:span></text:p>
                </text:list-item>
                <text:list-item>
                  <text:p text:style-name="P7"><text:span text:style-name="T10">K</text:span><text:span text:style-name="T11">nock out further electrons in dynode</text:span></text:p>
                </text:list-item>
                <text:list-item>
                  <text:p text:style-name="P7"><text:span text:style-name="T10">S</text:span><text:span text:style-name="T11">econdary emission coefficient 𝛿</text:span></text:p>
                </text:list-item>
              </text:list>
            </text:list-item>
          </text:list>
          <text:p text:style-name="P7"><text:span text:style-name="T11"/></text:p>
          <text:p text:style-name="P7"><text:span text:style-name="T11"/></text:p>
          <text:p text:style-name="P7"><text:span text:style-name="T11"/></text:p>
          <text:p text:style-name="P7"><text:span text:style-name="T11"/></text:p>
          <text:list text:continue-numbering="true" text:style-name="L6">
            <text:list-item>
              <text:p text:style-name="P7"><text:span text:style-name="T10">A</text:span><text:span text:style-name="T11">mplified signal </text:span><text:span text:style-name="T62">readout</text:span><text:span text:style-name="T11"> at anode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5" draw:style-name="gr1" draw:text-style-name="P4" draw:layer="layout" svg:width="5.026cm" svg:height="1.433cm" svg:x="5.526cm" svg:y="12.217cm">
          <draw:image xlink:href="Pictures/10000001000001B40000007C490866E518765DAA.tif" xlink:type="simple" xlink:show="embed" xlink:actuate="onLoad" draw:mime-type="image/tiff">
            <text:p/>
          </draw:image>
        </draw:frame>
        <draw:frame draw:name="Picture 12" draw:style-name="gr1" draw:text-style-name="P4" draw:layer="layout" svg:width="4.355cm" svg:height="1.98cm" svg:x="13.044cm" svg:y="0.001cm">
          <draw:image xlink:href="Pictures/1000000100000179000000AC77A8E7FC1B7F0B87.tif" xlink:type="simple" xlink:show="embed" xlink:actuate="onLoad" draw:mime-type="image/tiff">
            <text:p/>
          </draw:image>
        </draw:frame>
        <presentation:notes draw:style-name="dp6">
          <draw:page-thumbnail draw:name="Slide Image Placeholder 1" draw:style-name="gr3" draw:layer="layout" svg:width="15.239cm" svg:height="8.572cm" svg:x="1.905cm" svg:y="3.175cm" draw:page-number="44" presentation:class="page"/>
          <draw:frame draw:name="Notes Placeholder 2" presentation:style-name="pr7" draw:text-style-name="P45" draw:layer="layout" svg:width="15.239cm" svg:height="10cm" svg:x="1.905cm" svg:y="12.224cm" presentation:class="notes" presentation:placeholder="true" presentation:user-transformed="true">
            <draw:text-box/>
          </draw:frame>
          <draw:frame draw:name="Slide Number Placeholder 3" presentation:style-name="pr6" draw:text-style-name="P10" draw:layer="layout" svg:width="8.254cm" svg:height="1.273cm" svg:x="10.791cm" svg:y="24.126cm" presentation:class="page-number" presentation:user-transformed="true">
            <draw:text-box>
              <text:p text:style-name="P46"><text:span text:style-name="T131"><text:page-number>&lt;number&gt;</text:page-number></text:span></text:p>
            </draw:text-box>
          </draw:frame>
        </presentation:notes>
      </draw:page>
      <draw:page draw:name="Photomultipliers (2)" draw:style-name="dp3" draw:master-page-name="Title_20_and_20_Content" presentation:presentation-page-layout-name="AL1T11">
        <draw:frame draw:name="Picture 14" draw:style-name="gr1" draw:text-style-name="P4" draw:layer="layout" svg:width="19.949cm" svg:height="1.818cm" svg:x="7.412cm" svg:y="15.874cm">
          <draw:image xlink:href="Pictures/10000001000006C10000009E20A43D4D7AB82E24.tif" xlink:type="simple" xlink:show="embed" xlink:actuate="onLoad" draw:mime-type="image/tiff">
            <text:p/>
          </draw:image>
        </draw:frame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181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182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129">P</text:span><text:span text:style-name="T129">h</text:span><text:span text:style-name="T129">o</text:span><text:span text:style-name="T129">t</text:span><text:span text:style-name="T129">o</text:span><text:span text:style-name="T129">m</text:span><text:span text:style-name="T129">u</text:span><text:span text:style-name="T129">l</text:span><text:span text:style-name="T129">t</text:span><text:span text:style-name="T129">i</text:span><text:span text:style-name="T129">p</text:span><text:span text:style-name="T129">l</text:span><text:span text:style-name="T129">i</text:span><text:span text:style-name="T129">e</text:span><text:span text:style-name="T129">r</text:span><text:span text:style-name="T129">s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custom-shape draw:name="TextBox 4" draw:style-name="gr183" draw:text-style-name="P8" draw:layer="layout" svg:width="18.626cm" svg:height="11.191cm" svg:x="1.263cm" svg:y="3.207cm">
          <text:list text:style-name="L5">
            <text:list-item>
              <text:p text:style-name="P7"><text:span text:style-name="T76">Entrance window:</text:span></text:p>
            </text:list-item>
          </text:list>
          <text:list text:style-name="L6">
            <text:list-item>
              <text:list>
                <text:list-item>
                  <text:p text:style-name="P7"><text:span text:style-name="T10">T</text:span><text:span text:style-name="T11">ypically thin glass: imposes cut-off at low wavelengths</text:span></text:p>
                </text:list-item>
                <text:list-item>
                  <text:p text:style-name="P7"><text:span text:style-name="T10">S</text:span><text:span text:style-name="T11">ometimes replaced by quarz (lower λ)</text:span></text:p>
                </text:list-item>
              </text:list>
            </text:list-item>
          </text:list>
          <text:p text:style-name="P7"><text:span text:style-name="T11"/></text:p>
          <text:p text:style-name="P7"><text:span text:style-name="T11"/></text:p>
          <text:list text:continue-numbering="true" text:style-name="L6">
            <text:list-item>
              <text:p text:style-name="P7"><text:span text:style-name="T76">Photocathode:</text:span><text:span text:style-name="T11"><text:line-break/></text:span><text:span text:style-name="T134">Quantum yield</text:span><text:span text:style-name="T11">: </text:span><text:span text:style-name="T11"><text:line-break/></text:span><text:span text:style-name="T11"><text:line-break/></text:span><text:span text:style-name="T11"/></text:p>
              <text:list>
                <text:list-item>
                  <text:p text:style-name="P7"><text:span text:style-name="T10">S</text:span><text:span text:style-name="T11">pecial materials to optimize quantum yield</text:span></text:p>
                </text:list-item>
                <text:list-item>
                  <text:p text:style-name="P7"><text:span text:style-name="T11">T</text:span><text:span text:style-name="T49">e</text:span><text:span text:style-name="T11"> = h𝜈 – W</text:span><text:span text:style-name="T11"><text:line-break/></text:span><text:span text:style-name="T11">W = work function</text:span><text:span text:style-name="T11"><text:line-break/></text:span><text:span text:style-name="T11">in metals: 3-4 eV (too high! </text:span><text:span text:style-name="T10">a</text:span><text:span text:style-name="T11">s photon energy)</text:span><text:span text:style-name="T11"><text:line-break/></text:span><text:span text:style-name="T11">special alloys: bialkali, multialkali W = 1.5-2 eV</text:span></text:p>
                </text:list-item>
              </text:list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3" draw:style-name="gr1" draw:text-style-name="P4" draw:layer="layout" svg:width="9.375cm" svg:height="1.833cm" svg:x="7.412cm" svg:y="8.12cm">
          <draw:image xlink:href="Pictures/100000010000032D0000009FC2DE07A0A284E8B1.tif" xlink:type="simple" xlink:show="embed" xlink:actuate="onLoad" draw:mime-type="image/tiff">
            <text:p/>
          </draw:image>
        </draw:frame>
        <draw:frame draw:name="Picture 5" draw:style-name="gr1" draw:text-style-name="P4" draw:layer="layout" svg:width="13.23cm" svg:height="8.195cm" svg:x="20.009cm" svg:y="7.752cm">
          <draw:image xlink:href="Pictures/100000010000047B000002C6FF508F1B22BB99C6.tif" xlink:type="simple" xlink:show="embed" xlink:actuate="onLoad" draw:mime-type="image/tiff">
            <text:p/>
          </draw:image>
        </draw:frame>
        <draw:frame draw:name="Picture 7" draw:style-name="gr1" draw:text-style-name="P4" draw:layer="layout" svg:width="9.608cm" svg:height="5.295cm" svg:x="22.492cm" svg:y="2.273cm">
          <draw:image xlink:href="Pictures/1000000100000340000001CB8A0CA1B8BF8C91AA.tif" xlink:type="simple" xlink:show="embed" xlink:actuate="onLoad" draw:mime-type="image/tiff">
            <text:p/>
          </draw:image>
        </draw:frame>
        <draw:custom-shape draw:name="TextBox 15" draw:style-name="gr184" draw:text-style-name="P8" draw:layer="layout" svg:width="5.067cm" svg:height="1.773cm" svg:x="1.086cm" svg:y="15.733cm">
          <text:p text:style-name="P7"><text:span text:style-name="T11">Number of photo-electrons: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10" draw:style-name="gr1" draw:text-style-name="P4" draw:layer="layout" svg:width="4.355cm" svg:height="1.98cm" svg:x="13.044cm" svg:y="0.001cm">
          <draw:image xlink:href="Pictures/1000000100000179000000AC77A8E7FC1B7F0B87.tif" xlink:type="simple" xlink:show="embed" xlink:actuate="onLoad" draw:mime-type="image/tiff">
            <text:p/>
          </draw:image>
        </draw:frame>
        <presentation:notes draw:style-name="dp6">
          <draw:page-thumbnail draw:name="Slide Image Placeholder 1" draw:style-name="gr3" draw:layer="layout" svg:width="15.239cm" svg:height="8.572cm" svg:x="1.905cm" svg:y="3.175cm" draw:page-number="45" presentation:class="page"/>
          <draw:frame draw:name="Notes Placeholder 2" presentation:style-name="pr8" draw:text-style-name="P45" draw:layer="layout" svg:width="15.239cm" svg:height="10cm" svg:x="1.905cm" svg:y="12.224cm" presentation:class="notes" presentation:placeholder="true" presentation:user-transformed="true">
            <draw:text-box/>
          </draw:frame>
          <draw:frame draw:name="Slide Number Placeholder 3" presentation:style-name="pr6" draw:text-style-name="P10" draw:layer="layout" svg:width="8.254cm" svg:height="1.273cm" svg:x="10.791cm" svg:y="24.126cm" presentation:class="page-number" presentation:user-transformed="true">
            <draw:text-box>
              <text:p text:style-name="P46"><text:span text:style-name="T131"><text:page-number>&lt;number&gt;</text:page-number></text:span></text:p>
            </draw:text-box>
          </draw:frame>
        </presentation:notes>
      </draw:page>
      <draw:page draw:name="Photomultipliers (3)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185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186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129">P</text:span><text:span text:style-name="T129">h</text:span><text:span text:style-name="T129">o</text:span><text:span text:style-name="T129">t</text:span><text:span text:style-name="T129">o</text:span><text:span text:style-name="T129">m</text:span><text:span text:style-name="T129">u</text:span><text:span text:style-name="T129">l</text:span><text:span text:style-name="T129">t</text:span><text:span text:style-name="T129">i</text:span><text:span text:style-name="T129">p</text:span><text:span text:style-name="T129">l</text:span><text:span text:style-name="T129">i</text:span><text:span text:style-name="T129">e</text:span><text:span text:style-name="T129">r</text:span><text:span text:style-name="T129">s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custom-shape draw:name="Rectangle 3" draw:style-name="gr187" draw:text-style-name="P8" draw:layer="layout" svg:width="14.66cm" svg:height="13.288cm" svg:x="1.263cm" svg:y="3.046cm">
          <text:list text:style-name="L5">
            <text:list-item>
              <text:p text:style-name="P7"><text:span text:style-name="T76">Dynode system:</text:span><text:span text:style-name="T76"><text:line-break/></text:span><text:span text:style-name="T11">Secondary Electron Multiplication (SEM)</text:span><text:span text:style-name="T11"><text:line-break/></text:span><text:span text:style-name="T11"><text:line-break/></text:span><text:span text:style-name="T11">Very sensitive to magnetic fields:</text:span></text:p>
            </text:list-item>
          </text:list>
          <text:list text:style-name="L6">
            <text:list-item>
              <text:list>
                <text:list-item>
                  <text:p text:style-name="P7"><text:span text:style-name="T10">H</text:span><text:span text:style-name="T11">ousing in shielding material (mu-metal)</text:span></text:p>
                </text:list-item>
                <text:list-item>
                  <text:p text:style-name="P7"><text:span text:style-name="T10">P</text:span><text:span text:style-name="T11">lace them further away from scintillator, where B field lower or absent</text:span></text:p>
                </text:list-item>
              </text:list>
            </text:list-item>
          </text:list>
          <text:p text:style-name="P7"><text:span text:style-name="T11"><text:line-break/></text:span><text:span text:style-name="T11"> <text:s text:c="4"/></text:span><text:span text:style-name="T11">Gain:</text:span><text:span text:style-name="T11"><text:line-break/></text:span><text:span text:style-name="T11"> <text:s text:c="4"/># dynodes <text:s text:c="2"/>n = 8-15</text:span></text:p>
          <text:p text:style-name="P7"><text:span text:style-name="T11"><text:s text:c="5"/></text:span><text:span text:style-name="T11">typically <text:s text:c="6"/>𝛿 = 2-10</text:span><text:span text:style-name="T11"><text:line-break/></text:span><text:span text:style-name="T11"> <text:s text:c="4"/></text:span><text:span text:style-name="T118">→</text:span><text:span text:style-name="T11"> G = 𝛿</text:span><text:span text:style-name="T60">n</text:span><text:span text:style-name="T11"> = 10</text:span><text:span text:style-name="T60">6</text:span><text:span text:style-name="T11"> – 10</text:span><text:span text:style-name="T60">8</text:span></text:p>
          <text:p text:style-name="P7"><text:span text:style-name="T11"/></text:p>
          <text:p text:style-name="P7"><text:span text:style-name="T11"><text:s text:c="5"/></text:span><text:span text:style-name="T11">Limitations to energy measurements:</text:span></text:p>
          <text:list text:continue-numbering="true" text:style-name="L6">
            <text:list-item>
              <text:list>
                <text:list-item>
                  <text:p text:style-name="P7"><text:span text:style-name="T10">L</text:span><text:span text:style-name="T11">inearity of PMT can be limited by saturation effects due to space charge</text:span></text:p>
                </text:list-item>
                <text:list-item>
                  <text:p text:style-name="P7"><text:span text:style-name="T10">F</text:span><text:span text:style-name="T11">luctuation of SEM, </text:span><text:span text:style-name="T135">first stage dominates</text:span></text:p>
                </text:list-item>
              </text:list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4" draw:style-name="gr1" draw:text-style-name="P4" draw:layer="layout" svg:width="16.311cm" svg:height="8.548cm" svg:x="17.555cm" svg:y="0.225cm">
          <draw:image xlink:href="Pictures/1000000100000586000002E5C6D0A91CF8D2E66E.tif" xlink:type="simple" xlink:show="embed" xlink:actuate="onLoad" draw:mime-type="image/tiff">
            <text:p/>
          </draw:image>
        </draw:frame>
        <draw:frame draw:name="Picture 5" draw:style-name="gr1" draw:text-style-name="P4" draw:layer="layout" svg:width="8.524cm" svg:height="5.271cm" svg:x="16.362cm" svg:y="9.51cm">
          <draw:image xlink:href="Pictures/10000001000002E2000001C8200E96BB932C750E.tif" xlink:type="simple" xlink:show="embed" xlink:actuate="onLoad" draw:mime-type="image/tiff">
            <text:p/>
          </draw:image>
        </draw:frame>
        <draw:frame draw:name="Picture 7" draw:style-name="gr1" draw:text-style-name="P4" draw:layer="layout" svg:width="8.524cm" svg:height="5.359cm" svg:x="25.047cm" svg:y="12.76cm">
          <draw:image xlink:href="Pictures/10000001000002E1000001D02331364E6AC64849.tif" xlink:type="simple" xlink:show="embed" xlink:actuate="onLoad" draw:mime-type="image/tiff">
            <text:p/>
          </draw:image>
        </draw:frame>
        <draw:frame draw:name="Picture 14" draw:style-name="gr1" draw:text-style-name="P4" draw:layer="layout" svg:width="4.355cm" svg:height="1.98cm" svg:x="13.043cm" svg:y="0.001cm">
          <draw:image xlink:href="Pictures/1000000100000179000000AC77A8E7FC1B7F0B87.tif" xlink:type="simple" xlink:show="embed" xlink:actuate="onLoad" draw:mime-type="image/tiff">
            <text:p/>
          </draw:image>
        </draw:frame>
        <presentation:notes draw:style-name="dp6">
          <draw:page-thumbnail draw:name="Slide Image Placeholder 1" draw:style-name="gr3" draw:layer="layout" svg:width="15.239cm" svg:height="8.572cm" svg:x="1.905cm" svg:y="3.175cm" draw:page-number="46" presentation:class="page"/>
          <draw:frame draw:name="Notes Placeholder 2" presentation:style-name="pr9" draw:text-style-name="P45" draw:layer="layout" svg:width="15.239cm" svg:height="10cm" svg:x="1.905cm" svg:y="12.224cm" presentation:class="notes" presentation:placeholder="true" presentation:user-transformed="true">
            <draw:text-box/>
          </draw:frame>
          <draw:frame draw:name="Slide Number Placeholder 3" presentation:style-name="pr6" draw:text-style-name="P10" draw:layer="layout" svg:width="8.254cm" svg:height="1.273cm" svg:x="10.791cm" svg:y="24.126cm" presentation:class="page-number" presentation:user-transformed="true">
            <draw:text-box>
              <text:p text:style-name="P46"><text:span text:style-name="T131"><text:page-number>&lt;number&gt;</text:page-number></text:span></text:p>
            </draw:text-box>
          </draw:frame>
        </presentation:notes>
      </draw:page>
      <draw:page draw:name="Micro channel plate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188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189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129">M</text:span><text:span text:style-name="T129">i</text:span><text:span text:style-name="T129">c</text:span><text:span text:style-name="T129">r</text:span><text:span text:style-name="T129">o</text:span><text:span text:style-name="T129"> </text:span><text:span text:style-name="T129">c</text:span><text:span text:style-name="T129">h</text:span><text:span text:style-name="T129">a</text:span><text:span text:style-name="T129">n</text:span><text:span text:style-name="T129">n</text:span><text:span text:style-name="T129">e</text:span><text:span text:style-name="T129">l</text:span><text:span text:style-name="T129"> </text:span><text:span text:style-name="T129">p</text:span><text:span text:style-name="T129">l</text:span><text:span text:style-name="T129">a</text:span><text:span text:style-name="T129">t</text:span><text:span text:style-name="T129">e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frame draw:name="Picture 2" draw:style-name="gr1" draw:text-style-name="P4" draw:layer="layout" svg:width="17.36cm" svg:height="14.639cm" svg:x="16.371cm" svg:y="2.18cm">
          <draw:image xlink:href="Pictures/100000010000053C0000046A0D1EEC8CB3E9519C.tif" xlink:type="simple" xlink:show="embed" xlink:actuate="onLoad" draw:mime-type="image/tiff">
            <text:p/>
          </draw:image>
        </draw:frame>
        <draw:custom-shape draw:name="TextBox 3" draw:style-name="gr190" draw:text-style-name="P8" draw:layer="layout" svg:width="15.107cm" svg:height="12.526cm" svg:x="1.263cm" svg:y="2.752cm">
          <text:p text:style-name="P7"><text:span text:style-name="T11">10</text:span><text:span text:style-name="T60">4</text:span><text:span text:style-name="T11"> -10</text:span><text:span text:style-name="T60">7</text:span><text:span text:style-name="T11"> parallel channels (glas tubes) of 10-50 𝜇m diameter, 5-10 mm length</text:span></text:p>
          <text:p text:style-name="P7"><text:span text:style-name="T11"/></text:p>
          <text:p text:style-name="P7"><text:span text:style-name="T10">C</text:span><text:span text:style-name="T11">hannels coated inside with resistive layer acting as continuous dynode</text:span></text:p>
          <text:p text:style-name="P7"><text:span text:style-name="T11"/></text:p>
          <text:p text:style-name="P7"><text:span text:style-name="T11">Electric field applied between the two ends</text:span></text:p>
          <text:p text:style-name="P7"><text:span text:style-name="T11"/></text:p>
          <text:p text:style-name="P7"><text:span text:style-name="T11"/></text:p>
          <text:p text:style-name="P7"><text:span text:style-name="T11"/></text:p>
          <text:p text:style-name="P7"><text:span text:style-name="T136">Advantages:</text:span></text:p>
          <text:list text:style-name="L5">
            <text:list-item>
              <text:p text:style-name="P7"><text:span text:style-name="T10">C</text:span><text:span text:style-name="T11">an be operated inside a magnetic field</text:span></text:p>
            </text:list-item>
            <text:list-item>
              <text:p text:style-name="P7"><text:span text:style-name="T10">G</text:span><text:span text:style-name="T11">ood for timing applications, reduces the dependence on path length of photoelectons </text:span><text:span text:style-name="T11"><text:line-break/></text:span><text:span text:style-name="T11">in normal PMTs</text:span></text:p>
            </text:list-item>
          </text:list>
          <text:p text:style-name="P7"><text:span text:style-name="T11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6">
          <draw:page-thumbnail draw:name="Slide Image Placeholder 1" draw:style-name="gr3" draw:layer="layout" svg:width="15.239cm" svg:height="8.572cm" svg:x="1.905cm" svg:y="3.175cm" draw:page-number="47" presentation:class="page"/>
          <draw:frame draw:name="Notes Placeholder 2" presentation:style-name="pr10" draw:text-style-name="P45" draw:layer="layout" svg:width="15.239cm" svg:height="10cm" svg:x="1.905cm" svg:y="12.224cm" presentation:class="notes" presentation:placeholder="true" presentation:user-transformed="true">
            <draw:text-box/>
          </draw:frame>
          <draw:frame draw:name="Slide Number Placeholder 3" presentation:style-name="pr6" draw:text-style-name="P10" draw:layer="layout" svg:width="8.254cm" svg:height="1.273cm" svg:x="10.791cm" svg:y="24.126cm" presentation:class="page-number" presentation:user-transformed="true">
            <draw:text-box>
              <text:p text:style-name="P46"><text:span text:style-name="T131"><text:page-number>&lt;number&gt;</text:page-number></text:span></text:p>
            </draw:text-box>
          </draw:frame>
        </presentation:notes>
      </draw:page>
      <draw:page draw:name="Photodiodes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191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192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129">P</text:span><text:span text:style-name="T129">h</text:span><text:span text:style-name="T129">o</text:span><text:span text:style-name="T129">t</text:span><text:span text:style-name="T129">o</text:span><text:span text:style-name="T129">d</text:span><text:span text:style-name="T129">i</text:span><text:span text:style-name="T129">o</text:span><text:span text:style-name="T129">d</text:span><text:span text:style-name="T129">e</text:span><text:span text:style-name="T129">s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frame draw:name="Picture 2" draw:style-name="gr193" draw:text-style-name="P4" draw:layer="layout" svg:width="20.266cm" svg:height="6.768cm" svg:x="13.353cm" svg:y="2.231cm">
          <draw:image xlink:href="Pictures/1000000100000558000003EEEDF19D56AC814F69.tif" xlink:type="simple" xlink:show="embed" xlink:actuate="onLoad" draw:mime-type="image/tiff">
            <text:p/>
          </draw:image>
        </draw:frame>
        <draw:custom-shape draw:name="TextBox 3" draw:style-name="gr194" draw:text-style-name="P8" draw:layer="layout" svg:width="10.907cm" svg:height="13.965cm" svg:x="1.263cm" svg:y="3.026cm">
          <text:p text:style-name="P7"><text:span text:style-name="T11">Photoelectric effect in diode itself (intrinsic region)</text:span></text:p>
          <text:p text:style-name="P7"><text:span text:style-name="T11"/></text:p>
          <text:p text:style-name="P7"><text:span text:style-name="T11">Gain = 1</text:span></text:p>
          <text:p text:style-name="P7"><text:span text:style-name="T11"/></text:p>
          <text:p text:style-name="P7"><text:span text:style-name="T11"/></text:p>
          <text:p text:style-name="P7"><text:span text:style-name="T62">With respect to PMTs:</text:span></text:p>
          <text:p text:style-name="P7"><text:span text:style-name="T11">+ much larger quantum efficiency over a larger wavelength range</text:span></text:p>
          <text:p text:style-name="P7"><text:span text:style-name="T11">+ cheaper</text:span></text:p>
          <text:p text:style-name="P7"><text:span text:style-name="T11">+ more compact</text:span></text:p>
          <text:p text:style-name="P7"><text:span text:style-name="T11">+ low voltage needed</text:span></text:p>
          <text:p text:style-name="P7"><text:span text:style-name="T11">+ can be operated in magnetic fields</text:span></text:p>
          <text:p text:style-name="P7"><text:span text:style-name="T11"/></text:p>
          <text:p text:style-name="P7"><text:span text:style-name="T11">- </text:span><text:span text:style-name="T10">S</text:span><text:span text:style-name="T11">mall sensitivity at low light intensity</text:span></text:p>
          <text:p text:style-name="P7"><text:span text:style-name="T11">- </text:span><text:span text:style-name="T10">W</text:span><text:span text:style-name="T11">orse time resolution</text:span></text:p>
          <text:p text:style-name="P7"><text:span text:style-name="T11">- </text:span><text:span text:style-name="T10">S</text:span><text:span text:style-name="T11">mall sensitive area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19" draw:style-name="gr195" draw:text-style-name="P4" draw:layer="layout" svg:width="5.999cm" svg:height="6.499cm" svg:x="20.5cm" svg:y="10.001cm">
          <draw:image xlink:href="Pictures/1000000100000558000003EEEDF19D56AC814F69.tif" xlink:type="simple" xlink:show="embed" xlink:actuate="onLoad" draw:mime-type="image/tiff">
            <text:p/>
          </draw:image>
        </draw:frame>
        <presentation:notes draw:style-name="dp6">
          <draw:page-thumbnail draw:name="Slide Image Placeholder 1" draw:style-name="gr3" draw:layer="layout" svg:width="15.239cm" svg:height="8.572cm" svg:x="1.905cm" svg:y="3.175cm" draw:page-number="48" presentation:class="page"/>
          <draw:frame draw:name="Notes Placeholder 2" presentation:style-name="pr11" draw:text-style-name="P45" draw:layer="layout" svg:width="15.239cm" svg:height="10cm" svg:x="1.905cm" svg:y="12.224cm" presentation:class="notes" presentation:placeholder="true" presentation:user-transformed="true">
            <draw:text-box/>
          </draw:frame>
          <draw:frame draw:name="Slide Number Placeholder 3" presentation:style-name="pr6" draw:text-style-name="P10" draw:layer="layout" svg:width="8.254cm" svg:height="1.273cm" svg:x="10.791cm" svg:y="24.126cm" presentation:class="page-number" presentation:user-transformed="true">
            <draw:text-box>
              <text:p text:style-name="P46"><text:span text:style-name="T131"><text:page-number>&lt;number&gt;</text:page-number></text:span></text:p>
            </draw:text-box>
          </draw:frame>
        </presentation:notes>
      </draw:page>
      <draw:page draw:name="Avalanche photodiodes (APD)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196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197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129">A</text:span><text:span text:style-name="T129">v</text:span><text:span text:style-name="T129">a</text:span><text:span text:style-name="T129">l</text:span><text:span text:style-name="T129">a</text:span><text:span text:style-name="T129">n</text:span><text:span text:style-name="T129">c</text:span><text:span text:style-name="T129">h</text:span><text:span text:style-name="T129">e</text:span><text:span text:style-name="T129"> </text:span><text:span text:style-name="T129">p</text:span><text:span text:style-name="T129">h</text:span><text:span text:style-name="T129">o</text:span><text:span text:style-name="T129">t</text:span><text:span text:style-name="T129">o</text:span><text:span text:style-name="T129">d</text:span><text:span text:style-name="T129">i</text:span><text:span text:style-name="T129">o</text:span><text:span text:style-name="T129">d</text:span><text:span text:style-name="T129">e</text:span><text:span text:style-name="T129">s</text:span><text:span text:style-name="T129"> </text:span><text:span text:style-name="T129">(</text:span><text:span text:style-name="T129">A</text:span><text:span text:style-name="T129">P</text:span><text:span text:style-name="T129">D</text:span><text:span text:style-name="T129">)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frame draw:name="Picture 2" draw:style-name="gr1" draw:text-style-name="P4" draw:layer="layout" svg:width="13.002cm" svg:height="9.118cm" svg:x="18.969cm" svg:y="4.881cm">
          <draw:image xlink:href="Pictures/1000000100000422000002E6E48F0777E6B7A4A4.tif" xlink:type="simple" xlink:show="embed" xlink:actuate="onLoad" draw:mime-type="image/tiff">
            <text:p/>
          </draw:image>
        </draw:frame>
        <draw:custom-shape draw:name="TextBox 3" draw:style-name="gr198" draw:text-style-name="P8" draw:layer="layout" svg:width="16.128cm" svg:height="11.787cm" svg:x="1.263cm" svg:y="2.999cm">
          <text:p text:style-name="P7"><text:span text:style-name="T11">Amplification achieved with an additional buried pn-junction, called </text:span><text:span text:style-name="T50">metallurgical junction </text:span><text:span text:style-name="T11">(high doping and equal in concentration, of both p and n type)</text:span><text:span text:style-name="T11"><text:line-break/></text:span><text:span text:style-name="T11"/></text:p>
          <text:list text:style-name="L29">
            <text:list-item>
              <text:p text:style-name="P7"><text:span text:style-name="T11">Very high electric field </text:span></text:p>
            </text:list-item>
            <text:list-item>
              <text:p text:style-name="P7"><text:span text:style-name="T10">A</text:span><text:span text:style-name="T11">mplification of charges: gain ~ 10 – 1000</text:span><text:span text:style-name="T11"><text:line-break/></text:span><text:span text:style-name="T11">(creates </text:span><text:span text:style-name="T50">excess noise</text:span><text:span text:style-name="T11">, in addition to the one from</text:span><text:span text:style-name="T11"><text:line-break/></text:span><text:span text:style-name="T11">leakage current)</text:span></text:p>
            </text:list-item>
          </text:list>
          <text:p text:style-name="P7"><text:span text:style-name="T11"/></text:p>
          <text:p text:style-name="P7"><text:span text:style-name="T11"/></text:p>
          <text:p text:style-name="P7"><text:span text:style-name="T10">P</text:span><text:span text:style-name="T11">hotons absorbed in n-type thicker substrate</text:span></text:p>
          <text:p text:style-name="P7"><text:span text:style-name="T11"/></text:p>
          <text:p text:style-name="P7"><text:span text:style-name="T11">Diameters from 100 𝜇m to 1.5 cm</text:span></text:p>
          <text:p text:style-name="P7"><text:span text:style-name="T11"/></text:p>
          <text:p text:style-name="P7"><text:span text:style-name="T11">Example: readout of CMS PbWO</text:span><text:span text:style-name="T49">4</text:span><text:span text:style-name="T11"> calorimeter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4" draw:style-name="gr199" draw:text-style-name="P8" draw:layer="layout" svg:width="5.261cm" svg:height="1.011cm" svg:x="23.948cm" svg:y="2.08cm">
          <text:p text:style-name="P7"><text:span text:style-name="T85">N</text:span><text:span text:style-name="T35">ot to scal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traight Arrow Connector 7" draw:style-name="gr200" draw:text-style-name="P4" draw:layer="layout" svg:width="0.246cm" svg:height="1.348cm" svg:x="25.224cm" svg:y="3.028cm">
          <text:p/>
          <draw:enhanced-geometry draw:mirror-horizontal="true" draw:mirror-vertical="false" svg:viewBox="0 0 21600 21600" draw:type="mso-spt32" draw:enhanced-path="M 0 0 L 21600 21600 N"/>
        </draw:custom-shape>
        <draw:custom-shape draw:name="TextBox 14" draw:style-name="gr201" draw:text-style-name="P8" draw:layer="layout" svg:width="30.056cm" svg:height="1.011cm" svg:x="1.263cm" svg:y="15.954cm">
          <text:p text:style-name="P7"><text:span text:style-name="T11">Can be operated in Geiger mode: </text:span><text:span text:style-name="T118">→</text:span><text:span text:style-name="T11"> </text:span><text:span text:style-name="T62">Single Photon Avalanche Diode (SPAD)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6">
          <draw:page-thumbnail draw:name="Slide Image Placeholder 1" draw:style-name="gr3" draw:layer="layout" svg:width="15.239cm" svg:height="8.572cm" svg:x="1.905cm" svg:y="3.175cm" draw:page-number="49" presentation:class="page"/>
          <draw:frame draw:name="Notes Placeholder 2" presentation:style-name="pr12" draw:text-style-name="P45" draw:layer="layout" svg:width="15.239cm" svg:height="10cm" svg:x="1.905cm" svg:y="12.224cm" presentation:class="notes" presentation:placeholder="true" presentation:user-transformed="true">
            <draw:text-box/>
          </draw:frame>
          <draw:frame draw:name="Slide Number Placeholder 3" presentation:style-name="pr6" draw:text-style-name="P10" draw:layer="layout" svg:width="8.254cm" svg:height="1.273cm" svg:x="10.791cm" svg:y="24.126cm" presentation:class="page-number" presentation:user-transformed="true">
            <draw:text-box>
              <text:p text:style-name="P46"><text:span text:style-name="T131"><text:page-number>&lt;number&gt;</text:page-number></text:span></text:p>
            </draw:text-box>
          </draw:frame>
        </presentation:notes>
      </draw:page>
      <draw:page draw:name="Hybrid photon detectors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202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203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129">H</text:span><text:span text:style-name="T129">y</text:span><text:span text:style-name="T129">b</text:span><text:span text:style-name="T129">r</text:span><text:span text:style-name="T129">i</text:span><text:span text:style-name="T129">d</text:span><text:span text:style-name="T129"> </text:span><text:span text:style-name="T129">p</text:span><text:span text:style-name="T129">h</text:span><text:span text:style-name="T129">o</text:span><text:span text:style-name="T129">t</text:span><text:span text:style-name="T129">o</text:span><text:span text:style-name="T129">n</text:span><text:span text:style-name="T129"> </text:span><text:span text:style-name="T129">d</text:span><text:span text:style-name="T129">e</text:span><text:span text:style-name="T129">t</text:span><text:span text:style-name="T129">e</text:span><text:span text:style-name="T129">c</text:span><text:span text:style-name="T129">t</text:span><text:span text:style-name="T129">o</text:span><text:span text:style-name="T129">r</text:span><text:span text:style-name="T129">s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frame draw:name="Picture 2" draw:style-name="gr1" draw:text-style-name="P4" draw:layer="layout" svg:width="19.86cm" svg:height="7.932cm" svg:x="7.003cm" svg:y="2.124cm">
          <draw:image xlink:href="Pictures/100000010000055C000002246BFE2590916BE4BD.tif" xlink:type="simple" xlink:show="embed" xlink:actuate="onLoad" draw:mime-type="image/tiff">
            <text:p/>
          </draw:image>
        </draw:frame>
        <draw:custom-shape draw:name="TextBox 3" draw:style-name="gr204" draw:text-style-name="P8" draw:layer="layout" svg:width="29.597cm" svg:height="5.583cm" svg:x="2.187cm" svg:y="11.324cm">
          <text:p text:style-name="P7"><text:span text:style-name="T11">Combine photocathode with semiconductor photon detector: </text:span><text:span text:style-name="T12"></text:span><text:span text:style-name="T11"> Hybrid (Avalanche) Photo Diode</text:span></text:p>
          <text:p text:style-name="P7"><text:span text:style-name="T11"/></text:p>
          <text:list text:style-name="L5">
            <text:list-item>
              <text:p text:style-name="P7"><text:span text:style-name="T10">U</text:span><text:span text:style-name="T11">se of photocathode extends the wavelength range of photodiodes to short wavelengths</text:span></text:p>
            </text:list-item>
            <text:list-item>
              <text:p text:style-name="P7"><text:span text:style-name="T10">U</text:span><text:span text:style-name="T11">sing the (Avalanche)PhotoDiode instead of the dynodes removes the problem of operating in a magnetic field</text:span></text:p>
            </text:list-item>
            <text:list-item>
              <text:p text:style-name="P7"><text:span text:style-name="T10">S</text:span><text:span text:style-name="T11">emiconductor diodes can be structured, to create anodes with spatially resolving pad or pixel structures 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8cm" svg:height="11.136cm" svg:x="0.6cm" svg:y="2.257cm" draw:page-number="50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Hybrid Avalanche Photodiode (HAPD)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205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206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129">H</text:span><text:span text:style-name="T129">y</text:span><text:span text:style-name="T129">b</text:span><text:span text:style-name="T129">r</text:span><text:span text:style-name="T129">i</text:span><text:span text:style-name="T129">d</text:span><text:span text:style-name="T129"> </text:span><text:span text:style-name="T129">A</text:span><text:span text:style-name="T129">v</text:span><text:span text:style-name="T129">a</text:span><text:span text:style-name="T129">l</text:span><text:span text:style-name="T129">a</text:span><text:span text:style-name="T129">n</text:span><text:span text:style-name="T129">c</text:span><text:span text:style-name="T129">h</text:span><text:span text:style-name="T129">e</text:span><text:span text:style-name="T129"> </text:span><text:span text:style-name="T129">P</text:span><text:span text:style-name="T129">h</text:span><text:span text:style-name="T129">o</text:span><text:span text:style-name="T129">t</text:span><text:span text:style-name="T129">o</text:span><text:span text:style-name="T129">d</text:span><text:span text:style-name="T129">i</text:span><text:span text:style-name="T129">o</text:span><text:span text:style-name="T129">d</text:span><text:span text:style-name="T129">e</text:span><text:span text:style-name="T129"> </text:span><text:span text:style-name="T129">(</text:span><text:span text:style-name="T129">H</text:span><text:span text:style-name="T129">A</text:span><text:span text:style-name="T129">P</text:span><text:span text:style-name="T129">D</text:span><text:span text:style-name="T129">)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frame draw:name="Picture 2" draw:style-name="gr1" draw:text-style-name="P4" draw:layer="layout" svg:width="20.689cm" svg:height="13.864cm" svg:x="13.144cm" svg:y="2.997cm">
          <draw:image xlink:href="Pictures/100000010000054E0000038EBD90A664B0FB0DAF.tif" xlink:type="simple" xlink:show="embed" xlink:actuate="onLoad" draw:mime-type="image/tiff">
            <text:p/>
          </draw:image>
        </draw:frame>
        <draw:custom-shape draw:name="TextBox 3" draw:style-name="gr207" draw:text-style-name="P21" draw:layer="layout" svg:width="9.423cm" svg:height="11.581cm" svg:x="1.729cm" svg:y="4.41cm">
          <text:p text:style-name="P20"><text:span text:style-name="T11">Photosensitive photodiode</text:span></text:p>
          <text:p text:style-name="P20"><text:span text:style-name="T11">+ </text:span></text:p>
          <text:p text:style-name="P20"><text:span text:style-name="T10">A</text:span><text:span text:style-name="T11">rray (e.g. 12x12) of avalanche photodiodes</text:span></text:p>
          <text:p text:style-name="P7"><text:span text:style-name="T11"/></text:p>
          <text:p text:style-name="P7"><text:span text:style-name="T11"/></text:p>
          <text:list text:style-name="L5">
            <text:list-item>
              <text:p text:style-name="P7"><text:span text:style-name="T137">P</text:span><text:span text:style-name="T75">hotoelectrons are accelerated to produce up to 10</text:span><text:span text:style-name="T138">3</text:span><text:span text:style-name="T75"> e/h pairs in the silicon</text:span></text:p>
            </text:list-item>
            <text:list-item>
              <text:p text:style-name="P7"><text:span text:style-name="T75">APD further gain of 40-50</text:span></text:p>
            </text:list-item>
          </text:list>
          <text:p text:style-name="P7"><text:span text:style-name="T75"/></text:p>
          <text:list text:style-name="L14">
            <text:list-item>
              <text:p text:style-name="P7"><text:span text:style-name="T137">E</text:span><text:span text:style-name="T75">xcellent Signal/Noise</text:span></text:p>
            </text:list-item>
            <text:list-item>
              <text:p text:style-name="P7"><text:span text:style-name="T75">High energy resolution (first stage crucial)</text:span></text:p>
            </text:list-item>
            <text:list-item>
              <text:p text:style-name="P7"><text:span text:style-name="T137">E</text:span><text:span text:style-name="T75">xcellent timing resolution</text:span></text:p>
            </text:list-item>
            <text:list-item>
              <text:p text:style-name="P7"><text:span text:style-name="T137">O</text:span><text:span text:style-name="T75">perate well up to B = 1 T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8cm" svg:height="11.136cm" svg:x="0.6cm" svg:y="2.257cm" draw:page-number="51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Silicon Photomultiplier (SiPM)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208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209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129">S</text:span><text:span text:style-name="T129">i</text:span><text:span text:style-name="T129">l</text:span><text:span text:style-name="T129">i</text:span><text:span text:style-name="T129">c</text:span><text:span text:style-name="T129">o</text:span><text:span text:style-name="T129">n</text:span><text:span text:style-name="T129"> </text:span><text:span text:style-name="T129">P</text:span><text:span text:style-name="T129">h</text:span><text:span text:style-name="T129">o</text:span><text:span text:style-name="T129">t</text:span><text:span text:style-name="T129">o</text:span><text:span text:style-name="T129">m</text:span><text:span text:style-name="T129">u</text:span><text:span text:style-name="T129">l</text:span><text:span text:style-name="T129">t</text:span><text:span text:style-name="T129">i</text:span><text:span text:style-name="T129">p</text:span><text:span text:style-name="T129">l</text:span><text:span text:style-name="T129">i</text:span><text:span text:style-name="T129">e</text:span><text:span text:style-name="T129">r</text:span><text:span text:style-name="T129"> </text:span><text:span text:style-name="T129">(</text:span><text:span text:style-name="T129">S</text:span><text:span text:style-name="T129">i</text:span><text:span text:style-name="T129">P</text:span><text:span text:style-name="T129">M</text:span><text:span text:style-name="T129">)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frame draw:name="Picture 2" draw:style-name="gr210" draw:text-style-name="P47" draw:layer="layout" svg:width="19.421cm" svg:height="7.342cm" svg:x="13.579cm" svg:y="2.5cm">
          <draw:image xlink:href="Pictures/100000010000055800000522BC74CCC44B4DFD9F.tif" xlink:type="simple" xlink:show="embed" xlink:actuate="onLoad" draw:mime-type="image/tiff">
            <text:p/>
          </draw:image>
        </draw:frame>
        <draw:custom-shape draw:name="TextBox 3" draw:style-name="gr211" draw:text-style-name="P8" draw:layer="layout" svg:width="11.464cm" svg:height="12.441cm" svg:x="1.263cm" svg:y="4.092cm">
          <text:p text:style-name="P7"><text:span text:style-name="T11">(no photocathode)</text:span></text:p>
          <text:p text:style-name="P7"><text:span text:style-name="T11"/></text:p>
          <text:p text:style-name="P7"><text:span text:style-name="T11"/></text:p>
          <text:p text:style-name="P7"><text:span text:style-name="T11">G-APDs: APD pixel array operated in limited Geiger mode</text:span></text:p>
          <text:list text:style-name="L14">
            <text:list-item>
              <text:p text:style-name="P7"><text:span text:style-name="T10">S</text:span><text:span text:style-name="T11">ensitivity to single photons</text:span></text:p>
            </text:list-item>
          </text:list>
          <text:p text:style-name="P7"><text:span text:style-name="T11"/></text:p>
          <text:list text:style-name="L5">
            <text:list-item>
              <text:p text:style-name="P7"><text:span text:style-name="T10">S</text:span><text:span text:style-name="T11">mall pixels (15-70 𝜇m)</text:span></text:p>
            </text:list-item>
            <text:list-item>
              <text:p text:style-name="P7"><text:span text:style-name="T10">G</text:span><text:span text:style-name="T11">ain ~ 10</text:span><text:span text:style-name="T60">6</text:span></text:p>
            </text:list-item>
            <text:list-item>
              <text:p text:style-name="P7"><text:span text:style-name="T10">D</text:span><text:span text:style-name="T11">igital pixel response</text:span></text:p>
            </text:list-item>
            <text:list-item>
              <text:p text:style-name="P7"><text:span text:style-name="T10">B</text:span><text:span text:style-name="T11">reakdown quenched via resistors</text:span></text:p>
            </text:list-item>
          </text:list>
          <text:p text:style-name="P7"><text:span text:style-name="T11"/></text:p>
          <text:p text:style-name="P7"><text:span text:style-name="T11">Assuming a photon hits one cell </text:span><text:span text:style-name="T11"><text:s/></text:span></text:p>
          <text:p text:style-name="P7"><text:span text:style-name="T118">→</text:span><text:span text:style-name="T139"> </text:span><text:span text:style-name="T11">signal intensity is given by the </text:span><text:span text:style-name="T11"><text:line-break/></text:span><text:span text:style-name="T11"> <text:s text:c="3"/>number of pixels firing</text:span></text:p>
          <text:p text:style-name="P7"><text:span text:style-name="T11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8" draw:text-style-name="P13" draw:layer="layout" svg:width="10cm" svg:height="7.055cm" svg:x="18.5cm" svg:y="10.945cm">
          <draw:image xlink:href="Pictures/100000010000021C0000017DAAAD05EBBBC9F090.png" xlink:type="simple" xlink:show="embed" xlink:actuate="onLoad" draw:mime-type="image/png">
            <text:p/>
          </draw:image>
        </draw:frame>
        <draw:frame draw:style-name="gr212" draw:text-style-name="P49" draw:layer="layout" svg:width="8cm" svg:height="0.683cm" svg:x="25.5cm" svg:y="2.5cm">
          <draw:text-box>
            <text:p text:style-name="P48"><text:span text:style-name="T140">S</text:span><text:span text:style-name="T140">o</text:span><text:span text:style-name="T140">u</text:span><text:span text:style-name="T140">r</text:span><text:span text:style-name="T140">c</text:span><text:span text:style-name="T140">e</text:span><text:span text:style-name="T140">:</text:span><text:span text:style-name="T140"> </text:span><text:span text:style-name="T140">K</text:span><text:span text:style-name="T140">o</text:span><text:span text:style-name="T140">l</text:span><text:span text:style-name="T140">a</text:span><text:span text:style-name="T140">n</text:span><text:span text:style-name="T140">o</text:span><text:span text:style-name="T140">s</text:span><text:span text:style-name="T140">k</text:span><text:span text:style-name="T140">i</text:span><text:span text:style-name="T140">/</text:span><text:span text:style-name="T140">W</text:span><text:span text:style-name="T140">e</text:span><text:span text:style-name="T140">r</text:span><text:span text:style-name="T140">m</text:span><text:span text:style-name="T140">e</text:span><text:span text:style-name="T140">s</text:span><text:span text:style-name="T140"> </text:span><text:span text:style-name="T140">2</text:span><text:span text:style-name="T140">0</text:span><text:span text:style-name="T140">1</text:span><text:span text:style-name="T140">5</text:span></text:p>
          </draw:text-box>
        </draw:frame>
        <draw:frame draw:style-name="gr212" draw:text-style-name="P49" draw:layer="layout" svg:width="8cm" svg:height="1.115cm" svg:x="28.5cm" svg:y="11.5cm">
          <draw:text-box>
            <text:p text:style-name="P48"><text:span text:style-name="T140">S</text:span><text:span text:style-name="T140">o</text:span><text:span text:style-name="T140">u</text:span><text:span text:style-name="T140">r</text:span><text:span text:style-name="T140">c</text:span><text:span text:style-name="T140">e</text:span><text:span text:style-name="T140">:</text:span></text:p>
            <text:p text:style-name="P48"><text:span text:style-name="T140">H</text:span><text:span text:style-name="T140">a</text:span><text:span text:style-name="T140">m</text:span><text:span text:style-name="T140">a</text:span><text:span text:style-name="T140">m</text:span><text:span text:style-name="T140">a</text:span><text:span text:style-name="T140">t</text:span><text:span text:style-name="T140">s</text:span><text:span text:style-name="T140">u</text:span><text:span text:style-name="T140">.</text:span><text:span text:style-name="T140">c</text:span><text:span text:style-name="T140">o</text:span><text:span text:style-name="T140">m</text:span></text:p>
          </draw:text-box>
        </draw:frame>
        <presentation:notes draw:style-name="dp2">
          <draw:page-thumbnail draw:style-name="gr3" draw:layer="layout" svg:width="19.798cm" svg:height="11.136cm" svg:x="0.6cm" svg:y="2.257cm" draw:page-number="52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3" draw:style-name="dp3" draw:master-page-name="Title_20_and_20_Content" presentation:presentation-page-layout-name="AL1T11">
        <draw:frame draw:name="Content Placeholder 3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5" draw:style-name="gr4" draw:text-style-name="P4" draw:layer="layout" svg:x1="0cm" svg:y1="18.074cm" svg:x2="29.67cm" svg:y2="18.075cm">
          <text:p/>
        </draw:line>
        <draw:custom-shape draw:name="TextBox 13" draw:style-name="gr213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7" draw:style-name="gr214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5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4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129">S</text:span><text:span text:style-name="T129">i</text:span><text:span text:style-name="T129">l</text:span><text:span text:style-name="T129">i</text:span><text:span text:style-name="T129">c</text:span><text:span text:style-name="T129">o</text:span><text:span text:style-name="T129">n</text:span><text:span text:style-name="T129"> </text:span><text:span text:style-name="T129">P</text:span><text:span text:style-name="T129">h</text:span><text:span text:style-name="T129">o</text:span><text:span text:style-name="T129">t</text:span><text:span text:style-name="T129">o</text:span><text:span text:style-name="T129">m</text:span><text:span text:style-name="T129">u</text:span><text:span text:style-name="T129">l</text:span><text:span text:style-name="T129">t</text:span><text:span text:style-name="T129">i</text:span><text:span text:style-name="T129">p</text:span><text:span text:style-name="T129">l</text:span><text:span text:style-name="T129">i</text:span><text:span text:style-name="T129">e</text:span><text:span text:style-name="T129">r</text:span><text:span text:style-name="T129"> </text:span><text:span text:style-name="T129">(</text:span><text:span text:style-name="T129">S</text:span><text:span text:style-name="T129">i</text:span><text:span text:style-name="T129">P</text:span><text:span text:style-name="T129">M</text:span><text:span text:style-name="T129">)</text:span></text:p>
          </draw:text-box>
        </draw:frame>
        <draw:line draw:name="Straight Connector 7" draw:style-name="gr4" draw:text-style-name="P4" draw:layer="layout" svg:x1="0cm" svg:y1="2.028cm" svg:x2="33.9cm" svg:y2="2.029cm">
          <text:p/>
        </draw:line>
        <draw:custom-shape draw:name="TextBox 18" draw:style-name="gr215" draw:text-style-name="P8" draw:layer="layout" svg:width="11.464cm" svg:height="12.441cm" svg:x="1.263cm" svg:y="4.092cm">
          <text:p text:style-name="P7"><text:span text:style-name="T11">(no photocathode)</text:span></text:p>
          <text:p text:style-name="P7"><text:span text:style-name="T11"/></text:p>
          <text:p text:style-name="P7"><text:span text:style-name="T11"/></text:p>
          <text:p text:style-name="P7"><text:span text:style-name="T11">G-APDs: APD pixel array operated in limited Geiger mode</text:span></text:p>
          <text:list text:style-name="L14">
            <text:list-item>
              <text:p text:style-name="P7"><text:span text:style-name="T10">S</text:span><text:span text:style-name="T11">ensitivity to single photons</text:span></text:p>
            </text:list-item>
          </text:list>
          <text:p text:style-name="P7"><text:span text:style-name="T11"/></text:p>
          <text:list text:style-name="L5">
            <text:list-item>
              <text:p text:style-name="P7"><text:span text:style-name="T10">S</text:span><text:span text:style-name="T11">mall pixels (15-70 𝜇m)</text:span></text:p>
            </text:list-item>
            <text:list-item>
              <text:p text:style-name="P7"><text:span text:style-name="T10">G</text:span><text:span text:style-name="T11">ain ~ 10</text:span><text:span text:style-name="T60">6</text:span></text:p>
            </text:list-item>
            <text:list-item>
              <text:p text:style-name="P7"><text:span text:style-name="T10">D</text:span><text:span text:style-name="T11">igital pixel response</text:span></text:p>
            </text:list-item>
            <text:list-item>
              <text:p text:style-name="P7"><text:span text:style-name="T10">B</text:span><text:span text:style-name="T11">reakdown quenched via resistors</text:span></text:p>
            </text:list-item>
          </text:list>
          <text:p text:style-name="P7"><text:span text:style-name="T11"/></text:p>
          <text:p text:style-name="P7"><text:span text:style-name="T11">Assuming a photon hits one cell </text:span></text:p>
          <text:p text:style-name="P7"><text:span text:style-name="T118">→</text:span><text:span text:style-name="T11"> </text:span><text:span text:style-name="T11">signal intensity is given by the <text:s text:c="14"/>number of pixels firing</text:span></text:p>
          <text:p text:style-name="P7"><text:span text:style-name="T11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8" draw:text-style-name="P13" draw:layer="layout" svg:width="19.093cm" svg:height="6.5cm" svg:x="13.907cm" svg:y="3cm">
          <draw:image xlink:href="Pictures/10000001000002EA000000FE02B48ADC48FB42EE.png" xlink:type="simple" xlink:show="embed" xlink:actuate="onLoad" draw:mime-type="image/png">
            <text:p/>
          </draw:image>
        </draw:frame>
        <draw:frame draw:style-name="gr8" draw:text-style-name="P13" draw:layer="layout" svg:width="11.261cm" svg:height="7.5cm" svg:x="17.5cm" svg:y="10cm">
          <draw:image xlink:href="Pictures/10000001000001F40000014D00AE611C3680B6B2.png" xlink:type="simple" xlink:show="embed" xlink:actuate="onLoad" draw:mime-type="image/png">
            <text:p/>
          </draw:image>
        </draw:frame>
        <presentation:notes draw:style-name="dp2">
          <draw:page-thumbnail draw:style-name="gr3" draw:layer="layout" svg:width="19.798cm" svg:height="11.136cm" svg:x="0.6cm" svg:y="2.257cm" draw:page-number="53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4" draw:style-name="dp1" draw:master-page-name="Title_20_and_20_Content" presentation:presentation-page-layout-name="AL1T11">
        <draw:custom-shape draw:name="Rectangle 5" draw:style-name="gr37" draw:text-style-name="P18" draw:layer="layout" svg:width="30.056cm" svg:height="15.521cm" svg:x="1.905cm" svg:y="1.764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4" draw:style-name="gr216" draw:text-style-name="P8" draw:layer="layout" svg:width="24.268cm" svg:height="11.679cm" svg:x="4.941cm" svg:y="3.755cm">
          <text:list text:style-name="L5">
            <text:list-item>
              <text:p text:style-name="P7"><text:span text:style-name="T41">Scintillators</text:span></text:p>
            </text:list-item>
          </text:list>
          <text:list text:style-name="L6">
            <text:list-item>
              <text:list>
                <text:list-item>
                  <text:p text:style-name="P7"><text:span text:style-name="T42">I</text:span><text:span text:style-name="T41">norganic scintillators</text:span><text:span text:style-name="T41"><text:tab/></text:span></text:p>
                </text:list-item>
                <text:list-item>
                  <text:p text:style-name="P7"><text:span text:style-name="T42">O</text:span><text:span text:style-name="T41">rganic scintillators</text:span></text:p>
                </text:list-item>
              </text:list>
            </text:list-item>
          </text:list>
          <text:p text:style-name="P7"><text:span text:style-name="T41"/></text:p>
          <text:list text:continue-numbering="true" text:style-name="L6">
            <text:list-item>
              <text:p text:style-name="P7"><text:span text:style-name="T41">Transmission of light</text:span></text:p>
            </text:list-item>
          </text:list>
          <text:p text:style-name="P7"><text:span text:style-name="T41"/></text:p>
          <text:list text:continue-numbering="true" text:style-name="L6">
            <text:list-item>
              <text:p text:style-name="P7"><text:span text:style-name="T41">Light detection</text:span></text:p>
              <text:list>
                <text:list-item>
                  <text:p text:style-name="P7"><text:span text:style-name="T41">Photomultipliers</text:span></text:p>
                </text:list-item>
                <text:list-item>
                  <text:p text:style-name="P7"><text:span text:style-name="T41">(Avalanche) photo-diodes</text:span></text:p>
                </text:list-item>
                <text:list-item>
                  <text:p text:style-name="P7"><text:span text:style-name="T42">H</text:span><text:span text:style-name="T41">ybrid photon detectors</text:span></text:p>
                </text:list-item>
              </text:list>
            </text:list-item>
          </text:list>
          <text:p text:style-name="P7"><text:span text:style-name="T41"/></text:p>
          <text:list text:style-name="L30">
            <text:list-item>
              <text:p text:style-name="P7"><text:span text:style-name="T141">Applications of scintillation detectors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8cm" svg:height="11.136cm" svg:x="0.6cm" svg:y="2.257cm" draw:page-number="54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Applications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217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218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142">A</text:span><text:span text:style-name="T142">p</text:span><text:span text:style-name="T142">p</text:span><text:span text:style-name="T142">l</text:span><text:span text:style-name="T142">i</text:span><text:span text:style-name="T142">c</text:span><text:span text:style-name="T142">a</text:span><text:span text:style-name="T142">t</text:span><text:span text:style-name="T142">i</text:span><text:span text:style-name="T142">o</text:span><text:span text:style-name="T142">n</text:span><text:span text:style-name="T142">s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custom-shape draw:name="TextBox 2" draw:style-name="gr219" draw:text-style-name="P8" draw:layer="layout" svg:width="27.911cm" svg:height="8.631cm" svg:x="1.905cm" svg:y="3.845cm">
          <text:p text:style-name="P7"><text:span text:style-name="T62">Energy measurement, calorimetry</text:span></text:p>
          <text:p text:style-name="P7"><text:span text:style-name="T11"><text:tab/></text:span><text:span text:style-name="T11">Inorganic crystals + PMT or APDs</text:span></text:p>
          <text:p text:style-name="P7"><text:span text:style-name="T11"><text:tab/></text:span><text:span text:style-name="T11">Sampling calorimeters: absorber (Fe, W, U) + scintillator + wavelength-shifting fibers</text:span></text:p>
          <text:p text:style-name="P7"><text:span text:style-name="T11"/></text:p>
          <text:p text:style-name="P7"><text:span text:style-name="T62">Time-of-flight detector</text:span><text:span text:style-name="T11"> for particle identification</text:span></text:p>
          <text:p text:style-name="P7"><text:span text:style-name="T11"/></text:p>
          <text:p text:style-name="P7"><text:span text:style-name="T62">Scintillating fibers </text:span><text:span text:style-name="T11">for tracking</text:span></text:p>
          <text:p text:style-name="P7"><text:span text:style-name="T11"><text:tab/></text:span><text:span text:style-name="T11">LHCb SciFi tracker </text:span></text:p>
          <text:p text:style-name="P7"><text:span text:style-name="T11"/></text:p>
          <text:p text:style-name="P7"><text:span text:style-name="T62">Nobel gas scintillators</text:span></text:p>
          <text:p text:style-name="P7"><text:span text:style-name="T11"><text:tab/></text:span><text:span text:style-name="T11">Xenon1T experiment, Dark Matter searches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8cm" svg:height="11.136cm" svg:x="0.6cm" svg:y="2.257cm" draw:page-number="55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Applications: (homogeneous) calorimeters with inorganic crystal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220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221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51" draw:layer="layout" svg:width="35cm" svg:height="1.525cm" svg:x="-1cm" svg:y="0.443cm" presentation:class="title" presentation:user-transformed="true">
          <draw:text-box>
            <text:p text:style-name="P50"><text:span text:style-name="T143">A</text:span><text:span text:style-name="T143">p</text:span><text:span text:style-name="T143">p</text:span><text:span text:style-name="T143">l</text:span><text:span text:style-name="T143">i</text:span><text:span text:style-name="T143">c</text:span><text:span text:style-name="T143">a</text:span><text:span text:style-name="T143">t</text:span><text:span text:style-name="T143">i</text:span><text:span text:style-name="T143">o</text:span><text:span text:style-name="T143">n</text:span><text:span text:style-name="T143">s</text:span><text:span text:style-name="T143">:</text:span><text:span text:style-name="T143"> </text:span><text:span text:style-name="T144">(</text:span><text:span text:style-name="T144">h</text:span><text:span text:style-name="T144">o</text:span><text:span text:style-name="T144">m</text:span><text:span text:style-name="T144">o</text:span><text:span text:style-name="T144">g</text:span><text:span text:style-name="T144">e</text:span><text:span text:style-name="T144">n</text:span><text:span text:style-name="T144">e</text:span><text:span text:style-name="T144">o</text:span><text:span text:style-name="T144">u</text:span><text:span text:style-name="T144">s</text:span><text:span text:style-name="T144">)</text:span><text:span text:style-name="T144"> </text:span><text:span text:style-name="T144">c</text:span><text:span text:style-name="T144">a</text:span><text:span text:style-name="T144">l</text:span><text:span text:style-name="T144">o</text:span><text:span text:style-name="T144">r</text:span><text:span text:style-name="T144">i</text:span><text:span text:style-name="T144">m</text:span><text:span text:style-name="T144">e</text:span><text:span text:style-name="T144">t</text:span><text:span text:style-name="T144">e</text:span><text:span text:style-name="T144">r</text:span><text:span text:style-name="T144">s</text:span><text:span text:style-name="T144"> </text:span><text:span text:style-name="T144">w</text:span><text:span text:style-name="T144">i</text:span><text:span text:style-name="T144">t</text:span><text:span text:style-name="T144">h</text:span><text:span text:style-name="T144"> </text:span><text:span text:style-name="T144">i</text:span><text:span text:style-name="T144">n</text:span><text:span text:style-name="T144">o</text:span><text:span text:style-name="T144">r</text:span><text:span text:style-name="T144">g</text:span><text:span text:style-name="T144">a</text:span><text:span text:style-name="T144">n</text:span><text:span text:style-name="T144">i</text:span><text:span text:style-name="T144">c</text:span><text:span text:style-name="T144"> </text:span><text:span text:style-name="T144">c</text:span><text:span text:style-name="T144">r</text:span><text:span text:style-name="T144">y</text:span><text:span text:style-name="T144">s</text:span><text:span text:style-name="T144">t</text:span><text:span text:style-name="T144">a</text:span><text:span text:style-name="T144">l</text:span><text:span text:style-name="T144">s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custom-shape draw:name="TextBox 11" draw:style-name="gr222" draw:text-style-name="P8" draw:layer="layout" svg:width="12.261cm" svg:height="2.704cm" svg:x="1.356cm" svg:y="2.408cm">
          <text:p text:style-name="P7"><text:span text:style-name="T102">BaBar (SLAC)</text:span></text:p>
          <text:list text:style-name="L5">
            <text:list-item>
              <text:p text:style-name="P7"><text:span text:style-name="T11">6580 CsI(Tl) crystals, 5.9 m</text:span><text:span text:style-name="T60">3</text:span></text:p>
            </text:list-item>
            <text:list-item>
              <text:p text:style-name="P7"><text:span text:style-name="T10">R</text:span><text:span text:style-name="T11">eadout: Si photodiodes (gain=1)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14" draw:style-name="gr1" draw:text-style-name="P4" draw:layer="layout" svg:width="10.667cm" svg:height="8.714cm" svg:x="0cm" svg:y="5.74cm">
          <draw:image xlink:href="Pictures/100000010000039B000002F244DD965957B336BE.tif" xlink:type="simple" xlink:show="embed" xlink:actuate="onLoad" draw:mime-type="image/tiff">
            <text:p/>
          </draw:image>
        </draw:frame>
        <draw:custom-shape draw:name="TextBox 15" draw:style-name="gr223" draw:text-style-name="P8" draw:layer="layout" svg:width="14.287cm" svg:height="6.904cm" svg:x="18.223cm" svg:y="2.408cm">
          <text:p text:style-name="P7"><text:span text:style-name="T103">CMS at the LHC (CERN)</text:span></text:p>
          <text:list text:style-name="L5">
            <text:list-item>
              <text:p text:style-name="P7"><text:span text:style-name="T11">76150 PbWO</text:span><text:span text:style-name="T49">4</text:span><text:span text:style-name="T11"> crystals, 11 m</text:span><text:span text:style-name="T60">3</text:span></text:p>
            </text:list-item>
            <text:list-item>
              <text:p text:style-name="P7"><text:span text:style-name="T10">R</text:span><text:span text:style-name="T11">eadout: avalanche photodiodes (gain=50)</text:span></text:p>
            </text:list-item>
          </text:list>
          <text:p text:style-name="P7"><text:span text:style-name="T104">PbW0</text:span><text:span text:style-name="T105">4</text:span><text:span text:style-name="T76"> </text:span></text:p>
          <text:p text:style-name="P7"><text:span text:style-name="T11">+ Fast</text:span></text:p>
          <text:p text:style-name="P7"><text:span text:style-name="T11">+ Small radiation length</text:span></text:p>
          <text:p text:style-name="P7"><text:span text:style-name="T11">+ Good radiation hardness</text:span></text:p>
          <text:p text:style-name="P7"><text:span text:style-name="T11">- ~100-200 photons/MeV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16" draw:style-name="gr1" draw:text-style-name="P4" draw:layer="layout" svg:width="10.686cm" svg:height="7.138cm" svg:x="21.02cm" svg:y="10.105cm">
          <draw:image xlink:href="Pictures/10000000000001F40000014F731CEB0D5318627E.jpg" xlink:type="simple" xlink:show="embed" xlink:actuate="onLoad" draw:mime-type="image/jpeg">
            <text:p/>
          </draw:image>
        </draw:frame>
        <draw:frame draw:name="Picture 17" draw:style-name="gr1" draw:text-style-name="P4" draw:layer="layout" svg:width="5.93cm" svg:height="3.953cm" svg:x="27.362cm" svg:y="5.642cm">
          <draw:image xlink:href="Pictures/10000000000002020000015758BD39BC92DD4B52.jpg" xlink:type="simple" xlink:show="embed" xlink:actuate="onLoad" draw:mime-type="image/jpeg">
            <text:p/>
          </draw:image>
          <svg:desc>A picture containing person, person, scene, stage

Description automatically generated</svg:desc>
        </draw:frame>
        <draw:frame draw:name="Picture 18" draw:style-name="gr1" draw:text-style-name="P4" draw:layer="layout" svg:width="7.751cm" svg:height="5.127cm" svg:x="10.61cm" svg:y="12.531cm">
          <draw:image xlink:href="Pictures/10000001000002A0000001BCDCFBFEEDD60DDC2C.tif" xlink:type="simple" xlink:show="embed" xlink:actuate="onLoad" draw:mime-type="image/tiff">
            <text:p/>
          </draw:image>
        </draw:frame>
        <presentation:notes draw:style-name="dp2">
          <draw:page-thumbnail draw:style-name="gr3" draw:layer="layout" svg:width="19.798cm" svg:height="11.136cm" svg:x="0.6cm" svg:y="2.257cm" draw:page-number="56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Applications: sampling calorimeters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224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225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142">A</text:span><text:span text:style-name="T142">p</text:span><text:span text:style-name="T142">p</text:span><text:span text:style-name="T142">l</text:span><text:span text:style-name="T142">i</text:span><text:span text:style-name="T142">c</text:span><text:span text:style-name="T142">a</text:span><text:span text:style-name="T142">t</text:span><text:span text:style-name="T142">i</text:span><text:span text:style-name="T142">o</text:span><text:span text:style-name="T142">n</text:span><text:span text:style-name="T142">s</text:span><text:span text:style-name="T142">:</text:span><text:span text:style-name="T142"> </text:span><text:span text:style-name="T142">s</text:span><text:span text:style-name="T142">a</text:span><text:span text:style-name="T142">m</text:span><text:span text:style-name="T142">p</text:span><text:span text:style-name="T142">l</text:span><text:span text:style-name="T142">i</text:span><text:span text:style-name="T142">n</text:span><text:span text:style-name="T142">g</text:span><text:span text:style-name="T142"> </text:span><text:span text:style-name="T142">c</text:span><text:span text:style-name="T142">a</text:span><text:span text:style-name="T142">l</text:span><text:span text:style-name="T142">o</text:span><text:span text:style-name="T142">r</text:span><text:span text:style-name="T142">i</text:span><text:span text:style-name="T142">m</text:span><text:span text:style-name="T142">e</text:span><text:span text:style-name="T142">t</text:span><text:span text:style-name="T142">e</text:span><text:span text:style-name="T142">r</text:span><text:span text:style-name="T142">s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custom-shape draw:name="TextBox 2" draw:style-name="gr226" draw:text-style-name="P8" draw:layer="layout" svg:width="16.05cm" svg:height="2.535cm" svg:x="1.27cm" svg:y="2.54cm">
          <text:p text:style-name="P7"><text:span text:style-name="T11">Calorimeters realized alternating:</text:span></text:p>
          <text:list text:style-name="L5">
            <text:list-item>
              <text:p text:style-name="P7"><text:span text:style-name="T10">P</text:span><text:span text:style-name="T11">assive, heavy materials (Fe, W, U)</text:span></text:p>
            </text:list-item>
            <text:list-item>
              <text:p text:style-name="P7"><text:span text:style-name="T10">S</text:span><text:span text:style-name="T11">ensitive material </text:span><text:span text:style-name="T12"></text:span><text:span text:style-name="T11"> scintillator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3" draw:style-name="gr1" draw:text-style-name="P4" draw:layer="layout" svg:width="11.233cm" svg:height="6.765cm" svg:x="21.381cm" svg:y="2.089cm">
          <draw:image xlink:href="Pictures/10000001000003CB0000024948CD10F1C067D087.tif" xlink:type="simple" xlink:show="embed" xlink:actuate="onLoad" draw:mime-type="image/tiff">
            <text:p/>
          </draw:image>
        </draw:frame>
        <presentation:notes draw:style-name="dp2">
          <draw:page-thumbnail draw:style-name="gr3" draw:layer="layout" svg:width="19.798cm" svg:height="11.136cm" svg:x="0.6cm" svg:y="2.257cm" draw:page-number="57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Applications: sampling calorimeters (2)" draw:style-name="dp3" draw:master-page-name="Title_20_and_20_Content" presentation:presentation-page-layout-name="AL1T11">
        <draw:frame draw:name="Picture 7" draw:style-name="gr1" draw:text-style-name="P4" draw:layer="layout" svg:width="9.786cm" svg:height="5.926cm" svg:x="15.706cm" svg:y="9.167cm">
          <draw:image xlink:href="Pictures/100000010000035100000202C373BEC03DC58D35.tif" xlink:type="simple" xlink:show="embed" xlink:actuate="onLoad" draw:mime-type="image/tiff">
            <text:p/>
          </draw:image>
        </draw:frame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227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228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142">A</text:span><text:span text:style-name="T142">p</text:span><text:span text:style-name="T142">p</text:span><text:span text:style-name="T142">l</text:span><text:span text:style-name="T142">i</text:span><text:span text:style-name="T142">c</text:span><text:span text:style-name="T142">a</text:span><text:span text:style-name="T142">t</text:span><text:span text:style-name="T142">i</text:span><text:span text:style-name="T142">o</text:span><text:span text:style-name="T142">n</text:span><text:span text:style-name="T142">s</text:span><text:span text:style-name="T142">:</text:span><text:span text:style-name="T142"> </text:span><text:span text:style-name="T142">s</text:span><text:span text:style-name="T142">a</text:span><text:span text:style-name="T142">m</text:span><text:span text:style-name="T142">p</text:span><text:span text:style-name="T142">l</text:span><text:span text:style-name="T142">i</text:span><text:span text:style-name="T142">n</text:span><text:span text:style-name="T142">g</text:span><text:span text:style-name="T142"> </text:span><text:span text:style-name="T142">c</text:span><text:span text:style-name="T142">a</text:span><text:span text:style-name="T142">l</text:span><text:span text:style-name="T142">o</text:span><text:span text:style-name="T142">r</text:span><text:span text:style-name="T142">i</text:span><text:span text:style-name="T142">m</text:span><text:span text:style-name="T142">e</text:span><text:span text:style-name="T142">t</text:span><text:span text:style-name="T142">e</text:span><text:span text:style-name="T142">r</text:span><text:span text:style-name="T142">s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custom-shape draw:name="TextBox 2" draw:style-name="gr229" draw:text-style-name="P8" draw:layer="layout" svg:width="16.05cm" svg:height="6.345cm" svg:x="1.27cm" svg:y="2.54cm">
          <text:p text:style-name="P7"><text:span text:style-name="T11">Calorimeters realized alternating:</text:span></text:p>
          <text:list text:style-name="L5">
            <text:list-item>
              <text:p text:style-name="P7"><text:span text:style-name="T10">P</text:span><text:span text:style-name="T11">assive, heavy materials (Fe, W, U)</text:span></text:p>
            </text:list-item>
            <text:list-item>
              <text:p text:style-name="P7"><text:span text:style-name="T10">S</text:span><text:span text:style-name="T11">ensitive material </text:span><text:span text:style-name="T12"></text:span><text:span text:style-name="T11"> scintillator</text:span></text:p>
            </text:list-item>
          </text:list>
          <text:list text:style-name="L6">
            <text:list-item>
              <text:list>
                <text:list-item>
                  <text:p text:style-name="P7"><text:span text:style-name="T10">(a)</text:span><text:span text:style-name="T11"> connected via light guide to PMTs</text:span></text:p>
                </text:list-item>
                <text:list-item>
                  <text:p text:style-name="P7"><text:span text:style-name="T10">(b)</text:span><text:span text:style-name="T11"> and (f) with embedded wavelength-shifter, leading to PMTs, APDs or SiPMs</text:span></text:p>
                </text:list-item>
                <text:list-item>
                  <text:p text:style-name="P7"><text:span text:style-name="T11">(e) scintillating fibers act as active medium (spaghetti calorimeter)</text:span></text:p>
                </text:list-item>
              </text:list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3" draw:style-name="gr1" draw:text-style-name="P4" draw:layer="layout" svg:width="11.233cm" svg:height="6.765cm" svg:x="21.381cm" svg:y="2.089cm">
          <draw:image xlink:href="Pictures/10000001000003CB0000024948CD10F1C067D087.tif" xlink:type="simple" xlink:show="embed" xlink:actuate="onLoad" draw:mime-type="image/tiff">
            <text:p/>
          </draw:image>
        </draw:frame>
        <draw:frame draw:name="Picture 4" draw:style-name="gr1" draw:text-style-name="P4" draw:layer="layout" svg:width="8.571cm" svg:height="6.793cm" svg:x="0cm" svg:y="9.368cm">
          <draw:image xlink:href="Pictures/10000001000002E70000024DD4272DCF92087EC6.tif" xlink:type="simple" xlink:show="embed" xlink:actuate="onLoad" draw:mime-type="image/tiff">
            <text:p/>
          </draw:image>
        </draw:frame>
        <draw:frame draw:name="Picture 5" draw:style-name="gr1" draw:text-style-name="P4" draw:layer="layout" svg:width="8.607cm" svg:height="7.027cm" svg:x="7.95cm" svg:y="11.986cm">
          <draw:image xlink:href="Pictures/10000001000002EB00000262D92E7940166E7126.tif" xlink:type="simple" xlink:show="embed" xlink:actuate="onLoad" draw:mime-type="image/tiff">
            <text:p/>
          </draw:image>
        </draw:frame>
        <draw:frame draw:name="Picture 11" draw:style-name="gr1" draw:text-style-name="P4" draw:layer="layout" svg:width="8.326cm" svg:height="6.619cm" svg:x="25.529cm" svg:y="12.422cm">
          <draw:image xlink:href="Pictures/10000001000002D10000023E33D0BE69EE995102.tif" xlink:type="simple" xlink:show="embed" xlink:actuate="onLoad" draw:mime-type="image/tiff">
            <text:p/>
          </draw:image>
        </draw:frame>
        <presentation:notes draw:style-name="dp2">
          <draw:page-thumbnail draw:style-name="gr3" draw:layer="layout" svg:width="19.798cm" svg:height="11.136cm" svg:x="0.6cm" svg:y="2.257cm" draw:page-number="58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Applications: TOF detector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230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231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142">A</text:span><text:span text:style-name="T142">p</text:span><text:span text:style-name="T142">p</text:span><text:span text:style-name="T142">l</text:span><text:span text:style-name="T142">i</text:span><text:span text:style-name="T142">c</text:span><text:span text:style-name="T142">a</text:span><text:span text:style-name="T142">t</text:span><text:span text:style-name="T142">i</text:span><text:span text:style-name="T142">o</text:span><text:span text:style-name="T142">n</text:span><text:span text:style-name="T142">s</text:span><text:span text:style-name="T142">:</text:span><text:span text:style-name="T142"> </text:span><text:span text:style-name="T142">T</text:span><text:span text:style-name="T142">O</text:span><text:span text:style-name="T142">F</text:span><text:span text:style-name="T142"> </text:span><text:span text:style-name="T142">d</text:span><text:span text:style-name="T142">e</text:span><text:span text:style-name="T142">t</text:span><text:span text:style-name="T142">e</text:span><text:span text:style-name="T142">c</text:span><text:span text:style-name="T142">t</text:span><text:span text:style-name="T142">o</text:span><text:span text:style-name="T142">r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frame draw:name="Picture 2" draw:style-name="gr1" draw:text-style-name="P4" draw:layer="layout" svg:width="14.448cm" svg:height="8.336cm" svg:x="1.517cm" svg:y="4.9cm">
          <draw:image xlink:href="Pictures/10000001000004E2000002D18AC4B00727069E8E.tif" xlink:type="simple" xlink:show="embed" xlink:actuate="onLoad" draw:mime-type="image/tiff">
            <text:p/>
          </draw:image>
        </draw:frame>
        <draw:custom-shape draw:name="TextBox 3" draw:style-name="gr232" draw:text-style-name="P8" draw:layer="layout" svg:width="24.2cm" svg:height="1.773cm" svg:x="1.517cm" svg:y="2.716cm">
          <text:p text:style-name="P7"><text:span text:style-name="T11">Scintillator bars, in PHENIX experiment at the Relativistic Heavy Ion Collider (RHIC) at Brookhaven National Laboratory (BNL)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4" draw:style-name="gr1" draw:text-style-name="P4" draw:layer="layout" svg:width="13.008cm" svg:height="11.974cm" svg:x="20.563cm" svg:y="4.586cm">
          <draw:image xlink:href="Pictures/10000001000004660000040C5E99C197457F90C3.tif" xlink:type="simple" xlink:show="embed" xlink:actuate="onLoad" draw:mime-type="image/tiff">
            <text:p/>
          </draw:image>
        </draw:frame>
        <draw:frame draw:name="Picture 5" draw:style-name="gr1" draw:text-style-name="P4" draw:layer="layout" svg:width="6.203cm" svg:height="4.648cm" svg:x="2.482cm" svg:y="13.205cm">
          <draw:image xlink:href="Pictures/1000000100000219000001929ED6716D6FC8E383.tif" xlink:type="simple" xlink:show="embed" xlink:actuate="onLoad" draw:mime-type="image/tiff">
            <text:p/>
          </draw:image>
        </draw:frame>
        <draw:custom-shape draw:name="TextBox 7" draw:style-name="gr233" draw:text-style-name="P21" draw:layer="layout" svg:width="5.361cm" svg:height="3.042cm" svg:x="13.617cm" svg:y="13.308cm">
          <text:p text:style-name="P20"><text:span text:style-name="T145">T</text:span><text:span text:style-name="T146">ime resolution</text:span></text:p>
          <text:p text:style-name="P20"><text:span text:style-name="T146">~ 100 ps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11" draw:style-name="gr2" draw:text-style-name="P5" draw:layer="layout" svg:width="0.987cm" svg:height="1.441cm" svg:x="20.073cm" svg:y="15.53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4" draw:style-name="gr234" draw:text-style-name="P8" draw:layer="layout" svg:width="9.242cm" svg:height="0.925cm" svg:x="19.977cm" svg:y="16.981cm">
          <text:p text:style-name="P7"><text:span text:style-name="T6">Courtesy of Ralf Averbeck (GSI)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6">
          <draw:page-thumbnail draw:name="Slide Image Placeholder 1" draw:style-name="gr3" draw:layer="layout" svg:width="15.239cm" svg:height="8.572cm" svg:x="1.905cm" svg:y="3.175cm" draw:page-number="59" presentation:class="page"/>
          <draw:frame draw:name="Notes Placeholder 2" presentation:style-name="pr13" draw:text-style-name="P45" draw:layer="layout" svg:width="15.239cm" svg:height="10cm" svg:x="1.905cm" svg:y="12.224cm" presentation:class="notes" presentation:placeholder="true" presentation:user-transformed="true">
            <draw:text-box/>
          </draw:frame>
          <draw:frame draw:name="Slide Number Placeholder 3" presentation:style-name="pr6" draw:text-style-name="P10" draw:layer="layout" svg:width="8.254cm" svg:height="1.273cm" svg:x="10.791cm" svg:y="24.126cm" presentation:class="page-number" presentation:user-transformed="true">
            <draw:text-box>
              <text:p text:style-name="P46"><text:span text:style-name="T131"><text:page-number>&lt;number&gt;</text:page-number></text:span></text:p>
            </draw:text-box>
          </draw:frame>
        </presentation:notes>
      </draw:page>
      <draw:page draw:name="Applications: scintillating fibers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235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236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26.098cm" svg:height="1.525cm" svg:x="1.263cm" svg:y="0.443cm" presentation:class="title" presentation:user-transformed="true">
          <draw:text-box>
            <text:p text:style-name="P11"><text:span text:style-name="T142">A</text:span><text:span text:style-name="T142">p</text:span><text:span text:style-name="T142">p</text:span><text:span text:style-name="T142">l</text:span><text:span text:style-name="T142">i</text:span><text:span text:style-name="T142">c</text:span><text:span text:style-name="T142">a</text:span><text:span text:style-name="T142">t</text:span><text:span text:style-name="T142">i</text:span><text:span text:style-name="T142">o</text:span><text:span text:style-name="T142">n</text:span><text:span text:style-name="T142">s</text:span><text:span text:style-name="T142">:</text:span><text:span text:style-name="T142"> </text:span><text:span text:style-name="T142">s</text:span><text:span text:style-name="T142">c</text:span><text:span text:style-name="T142">i</text:span><text:span text:style-name="T142">n</text:span><text:span text:style-name="T142">t</text:span><text:span text:style-name="T142">i</text:span><text:span text:style-name="T142">l</text:span><text:span text:style-name="T142">l</text:span><text:span text:style-name="T142">a</text:span><text:span text:style-name="T142">t</text:span><text:span text:style-name="T142">i</text:span><text:span text:style-name="T142">n</text:span><text:span text:style-name="T142">g</text:span><text:span text:style-name="T142"> </text:span><text:span text:style-name="T142">f</text:span><text:span text:style-name="T142">i</text:span><text:span text:style-name="T142">b</text:span><text:span text:style-name="T142">e</text:span><text:span text:style-name="T142">r</text:span><text:span text:style-name="T142">s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frame draw:name="Picture 2" draw:style-name="gr1" draw:text-style-name="P4" draw:layer="layout" svg:width="16.597cm" svg:height="5.379cm" svg:x="2.452cm" svg:y="3.57cm">
          <draw:image xlink:href="Pictures/100000010000059D000001D2974387798FC08B3A.tif" xlink:type="simple" xlink:show="embed" xlink:actuate="onLoad" draw:mime-type="image/tiff">
            <text:p/>
          </draw:image>
        </draw:frame>
        <draw:custom-shape draw:name="TextBox 7" draw:style-name="gr237" draw:text-style-name="P8" draw:layer="layout" svg:width="28.194cm" svg:height="1.011cm" svg:x="1.623cm" svg:y="2.928cm">
          <text:p text:style-name="P7"><text:span text:style-name="T11">Scintillating fiber: Polysteren (PS) core (n~1.59) + plexiglass (PMMA) cladding (n~1.49) 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11" draw:style-name="gr1" draw:text-style-name="P4" draw:layer="layout" svg:width="9.951cm" svg:height="3.052cm" svg:x="21.463cm" svg:y="5.896cm">
          <draw:image xlink:href="Pictures/100000010000035E00000108C90A3157F7F179C0.tif" xlink:type="simple" xlink:show="embed" xlink:actuate="onLoad" draw:mime-type="image/tiff">
            <text:p/>
          </draw:image>
        </draw:frame>
        <draw:custom-shape draw:name="TextBox 14" draw:style-name="gr238" draw:text-style-name="P8" draw:layer="layout" svg:width="12.629cm" svg:height="1.011cm" svg:x="20.567cm" svg:y="4.621cm">
          <text:p text:style-name="P7"><text:span text:style-name="T35">Even double cladding for better light reflection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15" draw:style-name="gr1" draw:text-style-name="P4" draw:layer="layout" svg:width="17.585cm" svg:height="7.353cm" svg:x="9.296cm" svg:y="9.401cm">
          <draw:image xlink:href="Pictures/10000001000005F10000027C9D19ED77273584D4.tif" xlink:type="simple" xlink:show="embed" xlink:actuate="onLoad" draw:mime-type="image/tiff">
            <text:p/>
          </draw:image>
        </draw:frame>
        <draw:custom-shape draw:name="TextBox 16" draw:style-name="gr239" draw:text-style-name="P8" draw:layer="layout" svg:width="9.242cm" svg:height="0.925cm" svg:x="0.609cm" svg:y="16.699cm">
          <text:p text:style-name="P7"><text:span text:style-name="T6">Courtesy of Christian Joram (CERN)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8cm" svg:height="11.136cm" svg:x="0.6cm" svg:y="2.257cm" draw:page-number="60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1" draw:style-name="dp3" draw:master-page-name="Title_20_and_20_Content" presentation:presentation-page-layout-name="AL1T11">
        <draw:frame draw:name="Content Placeholder 9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1" draw:style-name="gr4" draw:text-style-name="P4" draw:layer="layout" svg:x1="0cm" svg:y1="18.074cm" svg:x2="29.67cm" svg:y2="18.075cm">
          <text:p/>
        </draw:line>
        <draw:custom-shape draw:name="TextBox 32" draw:style-name="gr240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33" draw:style-name="gr241" draw:text-style-name="P8" draw:layer="layout" svg:width="11.56cm" svg:height="0.925cm" svg:x="11.153cm" svg:y="18.11cm">
          <text:p text:style-name="P7"><text:span text:style-name="T6">Scintillators and photon </text:span><text:span text:style-name="T6">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9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1" presentation:style-name="pr4" draw:text-style-name="P12" draw:layer="layout" svg:width="27.237cm" svg:height="1.525cm" svg:x="1.263cm" svg:y="0.443cm" presentation:class="title" presentation:user-transformed="true">
          <draw:text-box>
            <text:p text:style-name="P11"><text:span text:style-name="T142">A</text:span><text:span text:style-name="T142">p</text:span><text:span text:style-name="T142">p</text:span><text:span text:style-name="T142">l</text:span><text:span text:style-name="T142">i</text:span><text:span text:style-name="T142">c</text:span><text:span text:style-name="T142">a</text:span><text:span text:style-name="T142">t</text:span><text:span text:style-name="T142">i</text:span><text:span text:style-name="T142">o</text:span><text:span text:style-name="T142">n</text:span><text:span text:style-name="T142">s</text:span><text:span text:style-name="T142">:</text:span><text:span text:style-name="T142"> </text:span><text:span text:style-name="T142">s</text:span><text:span text:style-name="T142">c</text:span><text:span text:style-name="T142">i</text:span><text:span text:style-name="T142">n</text:span><text:span text:style-name="T142">t</text:span><text:span text:style-name="T142">i</text:span><text:span text:style-name="T142">l</text:span><text:span text:style-name="T142">l</text:span><text:span text:style-name="T142">a</text:span><text:span text:style-name="T142">t</text:span><text:span text:style-name="T142">i</text:span><text:span text:style-name="T142">n</text:span><text:span text:style-name="T142">g</text:span><text:span text:style-name="T142"> </text:span><text:span text:style-name="T142">f</text:span><text:span text:style-name="T142">i</text:span><text:span text:style-name="T142">b</text:span><text:span text:style-name="T142">e</text:span><text:span text:style-name="T142">r</text:span><text:span text:style-name="T142">s</text:span><text:span text:style-name="T142"> </text:span><text:span text:style-name="T142">f</text:span><text:span text:style-name="T142">o</text:span><text:span text:style-name="T142">r</text:span><text:span text:style-name="T142"> </text:span><text:span text:style-name="T142">L</text:span><text:span text:style-name="T142">H</text:span><text:span text:style-name="T142">C</text:span><text:span text:style-name="T142">b</text:span></text:p>
          </draw:text-box>
        </draw:frame>
        <draw:line draw:name="Straight Connector 2" draw:style-name="gr4" draw:text-style-name="P4" draw:layer="layout" svg:x1="0cm" svg:y1="2.028cm" svg:x2="33.9cm" svg:y2="2.029cm">
          <text:p/>
        </draw:line>
        <draw:custom-shape draw:name="TextBox 34" draw:style-name="gr72" draw:text-style-name="P23" draw:layer="layout" svg:width="23.776cm" svg:height="4.515cm" svg:x="1.588cm" svg:y="2.787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35" draw:style-name="gr242" draw:text-style-name="P8" draw:layer="layout" svg:width="14.145cm" svg:height="3.629cm" svg:x="1.588cm" svg:y="13.271cm">
          <text:list text:style-name="L5">
            <text:list-item>
              <text:p text:style-name="P7"><text:span text:style-name="T75">1024 mats, 128 </text:span><text:span text:style-name="T75">modules</text:span></text:p>
            </text:list-item>
            <text:list-item>
              <text:p text:style-name="P7"><text:span text:style-name="T75">340 m</text:span><text:span text:style-name="T138">2</text:span><text:span text:style-name="T75"> total area</text:span></text:p>
            </text:list-item>
            <text:list-item>
              <text:p text:style-name="P7"><text:span text:style-name="T75">~ 11,000 km of </text:span><text:span text:style-name="T75">fiber</text:span></text:p>
            </text:list-item>
            <text:list-item>
              <text:p text:style-name="P7"><text:span text:style-name="T75">4096 SiPM arrays </text:span><text:span text:style-name="T147"></text:span><text:span text:style-name="T75"> 525,000 SiPM </text:span><text:span text:style-name="T75">channels </text:span><text:span text:style-name="T75"><text:line-break/></text:span><text:span text:style-name="T75">1 channel = 96 </text:span><text:span text:style-name="T75">pixels (62x57 𝜇m</text:span><text:span text:style-name="T138">2</text:span><text:span text:style-name="T75">)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23" draw:style-name="gr1" draw:text-style-name="P4" draw:layer="layout" svg:width="6.99cm" svg:height="10cm" svg:x="18.51cm" svg:y="8cm">
          <draw:image xlink:href="Pictures/10000001000002AF000003D71D9F23D4C0951115.tif" xlink:type="simple" xlink:show="embed" xlink:actuate="onLoad" draw:mime-type="image/tiff">
            <text:p/>
          </draw:image>
        </draw:frame>
        <draw:custom-shape draw:name="TextBox 36" draw:style-name="gr243" draw:text-style-name="P8" draw:layer="layout" svg:width="9.242cm" svg:height="0.841cm" svg:x="0.327cm" svg:y="17.228cm">
          <text:p text:style-name="P7"><text:span text:style-name="T97">Courtesy of Christian </text:span><text:span text:style-name="T97">Joram (CERN)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8" draw:text-style-name="P13" draw:layer="layout" svg:width="10.406cm" svg:height="3.5cm" svg:x="21.594cm" svg:y="4cm">
          <draw:image xlink:href="Pictures/10000001000003520000011EFD9D3C96EDE4285A.png" xlink:type="simple" xlink:show="embed" xlink:actuate="onLoad" draw:mime-type="image/png">
            <text:p/>
          </draw:image>
        </draw:frame>
        <draw:frame draw:style-name="gr244" draw:text-style-name="P15" draw:layer="layout" svg:width="10.291cm" svg:height="2.372cm" svg:x="21.709cm" svg:y="2.5cm">
          <draw:text-box>
            <text:p text:style-name="P13"><text:span text:style-name="T148">S</text:span><text:span text:style-name="T148">c</text:span><text:span text:style-name="T148">i</text:span><text:span text:style-name="T148">n</text:span><text:span text:style-name="T148">t</text:span><text:span text:style-name="T148">i</text:span><text:span text:style-name="T148">l</text:span><text:span text:style-name="T148">l</text:span><text:span text:style-name="T148">a</text:span><text:span text:style-name="T148">t</text:span><text:span text:style-name="T148">i</text:span><text:span text:style-name="T148">n</text:span><text:span text:style-name="T148">g</text:span><text:span text:style-name="T148"> </text:span><text:span text:style-name="T148">f</text:span><text:span text:style-name="T148">i</text:span><text:span text:style-name="T148">b</text:span><text:span text:style-name="T148">r</text:span><text:span text:style-name="T148">e</text:span><text:span text:style-name="T148"> </text:span><text:span text:style-name="T148">m</text:span><text:span text:style-name="T148">a</text:span><text:span text:style-name="T148">t</text:span><text:span text:style-name="T148">:</text:span></text:p>
            <text:p text:style-name="P13"><text:span text:style-name="T148">6</text:span><text:span text:style-name="T148"> </text:span><text:span text:style-name="T148">l</text:span><text:span text:style-name="T148">a</text:span><text:span text:style-name="T148">y</text:span><text:span text:style-name="T148">e</text:span><text:span text:style-name="T148">r</text:span><text:span text:style-name="T148">s</text:span><text:span text:style-name="T148"> </text:span><text:span text:style-name="T148">+</text:span><text:span text:style-name="T148"> </text:span><text:span text:style-name="T148">e</text:span><text:span text:style-name="T148">p</text:span><text:span text:style-name="T148">o</text:span><text:span text:style-name="T148">x</text:span><text:span text:style-name="T148">y</text:span><text:span text:style-name="T148"> </text:span><text:span text:style-name="T148">g</text:span><text:span text:style-name="T148">l</text:span><text:span text:style-name="T148">u</text:span><text:span text:style-name="T148">e</text:span></text:p>
          </draw:text-box>
        </draw:frame>
        <draw:frame draw:style-name="gr245" draw:text-style-name="P13" draw:layer="layout" svg:width="6.595cm" svg:height="7.972cm" svg:x="26.092cm" svg:y="9cm">
          <draw:image xlink:href="Pictures/10000001000005C600000294207170409A17C4E5.png" xlink:type="simple" xlink:show="embed" xlink:actuate="onLoad" draw:mime-type="image/png">
            <text:p/>
          </draw:image>
        </draw:frame>
        <draw:frame draw:name="Picture 21" draw:style-name="gr1" draw:text-style-name="P4" draw:layer="layout" svg:width="16.352cm" svg:height="9.983cm" svg:x="1.263cm" svg:y="2.651cm">
          <draw:image xlink:href="Pictures/100000010000058B0000036254EB62E6908F8DD2.tif" xlink:type="simple" xlink:show="embed" xlink:actuate="onLoad" draw:mime-type="image/tiff">
            <text:p/>
          </draw:image>
        </draw:frame>
        <presentation:notes draw:style-name="dp5">
          <draw:page-thumbnail draw:style-name="gr3" draw:layer="layout" svg:width="19.798cm" svg:height="11.136cm" svg:x="0.6cm" svg:y="2.257cm" draw:page-number="61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2" draw:style-name="dp3" draw:master-page-name="Title_20_and_20_Content" presentation:presentation-page-layout-name="AL1T11">
        <draw:frame draw:name="Content Placeholder 10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17" draw:style-name="gr4" draw:text-style-name="P4" draw:layer="layout" svg:x1="0cm" svg:y1="18.074cm" svg:x2="29.67cm" svg:y2="18.075cm">
          <text:p/>
        </draw:line>
        <draw:custom-shape draw:name="TextBox 37" draw:style-name="gr246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38" draw:style-name="gr247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0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9" presentation:style-name="pr4" draw:text-style-name="P12" draw:layer="layout" svg:width="27.237cm" svg:height="1.525cm" svg:x="1.263cm" svg:y="0.443cm" presentation:class="title" presentation:user-transformed="true">
          <draw:text-box>
            <text:p text:style-name="P11"><text:span text:style-name="T142">A</text:span><text:span text:style-name="T142">p</text:span><text:span text:style-name="T142">p</text:span><text:span text:style-name="T142">l</text:span><text:span text:style-name="T142">i</text:span><text:span text:style-name="T142">c</text:span><text:span text:style-name="T142">a</text:span><text:span text:style-name="T142">t</text:span><text:span text:style-name="T142">i</text:span><text:span text:style-name="T142">o</text:span><text:span text:style-name="T142">n</text:span><text:span text:style-name="T142">s</text:span><text:span text:style-name="T142">:</text:span><text:span text:style-name="T142"> </text:span><text:span text:style-name="T142">s</text:span><text:span text:style-name="T142">c</text:span><text:span text:style-name="T142">i</text:span><text:span text:style-name="T142">n</text:span><text:span text:style-name="T142">t</text:span><text:span text:style-name="T142">i</text:span><text:span text:style-name="T142">l</text:span><text:span text:style-name="T142">l</text:span><text:span text:style-name="T142">a</text:span><text:span text:style-name="T142">t</text:span><text:span text:style-name="T142">i</text:span><text:span text:style-name="T142">n</text:span><text:span text:style-name="T142">g</text:span><text:span text:style-name="T142"> </text:span><text:span text:style-name="T142">f</text:span><text:span text:style-name="T142">i</text:span><text:span text:style-name="T142">b</text:span><text:span text:style-name="T142">e</text:span><text:span text:style-name="T142">r</text:span><text:span text:style-name="T142">s</text:span><text:span text:style-name="T142"> </text:span><text:span text:style-name="T142">f</text:span><text:span text:style-name="T142">o</text:span><text:span text:style-name="T142">r</text:span><text:span text:style-name="T142"> </text:span><text:span text:style-name="T142">L</text:span><text:span text:style-name="T142">H</text:span><text:span text:style-name="T142">C</text:span><text:span text:style-name="T142">b</text:span></text:p>
          </draw:text-box>
        </draw:frame>
        <draw:line draw:name="Straight Connector 18" draw:style-name="gr4" draw:text-style-name="P4" draw:layer="layout" svg:x1="0cm" svg:y1="2.028cm" svg:x2="33.9cm" svg:y2="2.029cm">
          <text:p/>
        </draw:line>
        <draw:custom-shape draw:name="TextBox 39" draw:style-name="gr72" draw:text-style-name="P23" draw:layer="layout" svg:width="23.776cm" svg:height="4.515cm" svg:x="1.588cm" svg:y="2.787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40" draw:style-name="gr248" draw:text-style-name="P8" draw:layer="layout" svg:width="14.145cm" svg:height="3.629cm" svg:x="1.588cm" svg:y="13.271cm">
          <text:list text:style-name="L5">
            <text:list-item>
              <text:p text:style-name="P7"><text:span text:style-name="T75">1024 mats, 128 modules</text:span></text:p>
            </text:list-item>
            <text:list-item>
              <text:p text:style-name="P7"><text:span text:style-name="T75">340 m</text:span><text:span text:style-name="T138">2</text:span><text:span text:style-name="T75"> total area</text:span></text:p>
            </text:list-item>
            <text:list-item>
              <text:p text:style-name="P7"><text:span text:style-name="T75">~ 11,000 km of fiber</text:span></text:p>
            </text:list-item>
            <text:list-item>
              <text:p text:style-name="P7"><text:span text:style-name="T75">4096 SiPM arrays </text:span><text:span text:style-name="T149">→</text:span><text:span text:style-name="T75"> 525,000 SiPM channels </text:span><text:span text:style-name="T75"><text:line-break/></text:span><text:span text:style-name="T75">1 channel = 96 pixels (62x57 𝜇m</text:span><text:span text:style-name="T138">2</text:span><text:span text:style-name="T75">)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20" draw:style-name="gr1" draw:text-style-name="P4" draw:layer="layout" svg:width="6.99cm" svg:height="10cm" svg:x="18.51cm" svg:y="8cm">
          <draw:image xlink:href="Pictures/10000001000002AF000003D71D9F23D4C0951115.tif" xlink:type="simple" xlink:show="embed" xlink:actuate="onLoad" draw:mime-type="image/tiff">
            <text:p/>
          </draw:image>
        </draw:frame>
        <draw:custom-shape draw:name="TextBox 41" draw:style-name="gr249" draw:text-style-name="P8" draw:layer="layout" svg:width="9.242cm" svg:height="0.841cm" svg:x="0.327cm" svg:y="17.228cm">
          <text:p text:style-name="P7"><text:span text:style-name="T97">Courtesy of Christian Joram (CERN)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8" draw:text-style-name="P13" draw:layer="layout" svg:width="14.852cm" svg:height="9.713cm" svg:x="1.96cm" svg:y="2.787cm">
          <draw:image xlink:href="Pictures/10000001000001DA00000136B7437104070C5ABE.png" xlink:type="simple" xlink:show="embed" xlink:actuate="onLoad" draw:mime-type="image/png">
            <text:p/>
          </draw:image>
        </draw:frame>
        <draw:frame draw:style-name="gr8" draw:text-style-name="P13" draw:layer="layout" svg:width="10.406cm" svg:height="3.5cm" svg:x="21.594cm" svg:y="4cm">
          <draw:image xlink:href="Pictures/10000001000003520000011EFD9D3C96EDE4285A.png" xlink:type="simple" xlink:show="embed" xlink:actuate="onLoad" draw:mime-type="image/png">
            <text:p/>
          </draw:image>
        </draw:frame>
        <draw:frame draw:style-name="gr244" draw:text-style-name="P15" draw:layer="layout" svg:width="10.291cm" svg:height="2.372cm" svg:x="21.709cm" svg:y="2.5cm">
          <draw:text-box>
            <text:p text:style-name="P13"><text:span text:style-name="T148">S</text:span><text:span text:style-name="T148">c</text:span><text:span text:style-name="T148">i</text:span><text:span text:style-name="T148">n</text:span><text:span text:style-name="T148">t</text:span><text:span text:style-name="T148">i</text:span><text:span text:style-name="T148">l</text:span><text:span text:style-name="T148">l</text:span><text:span text:style-name="T148">a</text:span><text:span text:style-name="T148">t</text:span><text:span text:style-name="T148">i</text:span><text:span text:style-name="T148">n</text:span><text:span text:style-name="T148">g</text:span><text:span text:style-name="T148"> </text:span><text:span text:style-name="T148">f</text:span><text:span text:style-name="T148">i</text:span><text:span text:style-name="T148">b</text:span><text:span text:style-name="T148">r</text:span><text:span text:style-name="T148">e</text:span><text:span text:style-name="T148"> </text:span><text:span text:style-name="T148">m</text:span><text:span text:style-name="T148">a</text:span><text:span text:style-name="T148">t</text:span><text:span text:style-name="T148">:</text:span></text:p>
            <text:p text:style-name="P13"><text:span text:style-name="T148">6</text:span><text:span text:style-name="T148"> </text:span><text:span text:style-name="T148">l</text:span><text:span text:style-name="T148">a</text:span><text:span text:style-name="T148">y</text:span><text:span text:style-name="T148">e</text:span><text:span text:style-name="T148">r</text:span><text:span text:style-name="T148">s</text:span><text:span text:style-name="T148"> </text:span><text:span text:style-name="T148">+</text:span><text:span text:style-name="T148"> </text:span><text:span text:style-name="T148">e</text:span><text:span text:style-name="T148">p</text:span><text:span text:style-name="T148">o</text:span><text:span text:style-name="T148">x</text:span><text:span text:style-name="T148">y</text:span><text:span text:style-name="T148"> </text:span><text:span text:style-name="T148">g</text:span><text:span text:style-name="T148">l</text:span><text:span text:style-name="T148">u</text:span><text:span text:style-name="T148">e</text:span></text:p>
          </draw:text-box>
        </draw:frame>
        <draw:frame draw:style-name="gr245" draw:text-style-name="P13" draw:layer="layout" svg:width="6.595cm" svg:height="7.972cm" svg:x="26.092cm" svg:y="9cm">
          <draw:image xlink:href="Pictures/10000001000005C600000294207170409A17C4E5.png" xlink:type="simple" xlink:show="embed" xlink:actuate="onLoad" draw:mime-type="image/png">
            <text:p/>
          </draw:image>
        </draw:frame>
        <presentation:notes draw:style-name="dp5">
          <draw:page-thumbnail draw:style-name="gr3" draw:layer="layout" svg:width="19.798cm" svg:height="11.136cm" svg:x="0.6cm" svg:y="2.257cm" draw:page-number="62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Applications: Xenon1T dark matter experiment" draw:style-name="dp3" draw:master-page-name="Title_20_and_20_Content" presentation:presentation-page-layout-name="AL1T11">
        <draw:frame draw:name="Content Placeholder 8" draw:style-name="gr1" draw:text-style-name="P4" draw:layer="layout" svg:width="2.962cm" svg:height="1.093cm" svg:x="29.817cm" svg:y="16.972cm">
          <draw:image xlink:href="Pictures/10000001000001D8000000ADCD627D109F51F238.png" xlink:type="simple" xlink:show="embed" xlink:actuate="onLoad" draw:mime-type="image/png">
            <text:p/>
          </draw:image>
        </draw:frame>
        <draw:line draw:name="Straight Connector 6" draw:style-name="gr4" draw:text-style-name="P4" draw:layer="layout" svg:x1="0cm" svg:y1="18.074cm" svg:x2="29.67cm" svg:y2="18.075cm">
          <text:p/>
        </draw:line>
        <draw:custom-shape draw:name="TextBox 9" draw:style-name="gr250" draw:text-style-name="P8" draw:layer="layout" svg:width="6.036cm" svg:height="0.925cm" svg:x="0.294cm" svg:y="18.073cm">
          <text:p text:style-name="P7"><text:span text:style-name="T6">s.masciocchi@gsi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0" draw:style-name="gr251" draw:text-style-name="P8" draw:layer="layout" svg:width="11.56cm" svg:height="0.925cm" svg:x="11.153cm" svg:y="18.11cm">
          <text:p text:style-name="P7"><text:span text:style-name="T6">Scintillators and photon detectors, June 7, 202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Slide Number Placeholder 1" presentation:style-name="pr3" draw:text-style-name="P10" draw:layer="layout" svg:width="7.619cm" svg:height="1.013cm" svg:x="26cm" svg:y="18cm" presentation:class="page-number" presentation:user-transformed="true">
          <draw:text-box>
            <text:p text:style-name="P9"><text:span text:style-name="T7"><text:page-number>&lt;number&gt;</text:page-number></text:span></text:p>
          </draw:text-box>
        </draw:frame>
        <draw:frame draw:name="Title 3" presentation:style-name="pr4" draw:text-style-name="P12" draw:layer="layout" svg:width="31.237cm" svg:height="1.525cm" svg:x="1.263cm" svg:y="0.243cm" presentation:class="title" presentation:user-transformed="true">
          <draw:text-box>
            <text:p text:style-name="P11"><text:span text:style-name="T142">A</text:span><text:span text:style-name="T142">p</text:span><text:span text:style-name="T142">p</text:span><text:span text:style-name="T142">l</text:span><text:span text:style-name="T142">i</text:span><text:span text:style-name="T142">c</text:span><text:span text:style-name="T142">a</text:span><text:span text:style-name="T142">t</text:span><text:span text:style-name="T142">i</text:span><text:span text:style-name="T142">o</text:span><text:span text:style-name="T142">n</text:span><text:span text:style-name="T142">s</text:span><text:span text:style-name="T142">:</text:span><text:span text:style-name="T142"> </text:span><text:span text:style-name="T142">X</text:span><text:span text:style-name="T142">e</text:span><text:span text:style-name="T142">n</text:span><text:span text:style-name="T142">o</text:span><text:span text:style-name="T142">n</text:span><text:span text:style-name="T142">1</text:span><text:span text:style-name="T142">T</text:span><text:span text:style-name="T142"> </text:span><text:span text:style-name="T142">d</text:span><text:span text:style-name="T142">a</text:span><text:span text:style-name="T142">r</text:span><text:span text:style-name="T142">k</text:span><text:span text:style-name="T142"> </text:span><text:span text:style-name="T142">m</text:span><text:span text:style-name="T142">a</text:span><text:span text:style-name="T142">t</text:span><text:span text:style-name="T142">t</text:span><text:span text:style-name="T142">e</text:span><text:span text:style-name="T142">r</text:span><text:span text:style-name="T142"> </text:span><text:span text:style-name="T142">e</text:span><text:span text:style-name="T142">x</text:span><text:span text:style-name="T142">p</text:span><text:span text:style-name="T142">e</text:span><text:span text:style-name="T142">r</text:span><text:span text:style-name="T142">i</text:span><text:span text:style-name="T142">m</text:span><text:span text:style-name="T142">e</text:span><text:span text:style-name="T142">n</text:span><text:span text:style-name="T142">t</text:span></text:p>
          </draw:text-box>
        </draw:frame>
        <draw:line draw:name="Straight Connector 13" draw:style-name="gr4" draw:text-style-name="P4" draw:layer="layout" svg:x1="0cm" svg:y1="2.028cm" svg:x2="33.9cm" svg:y2="2.029cm">
          <text:p/>
        </draw:line>
        <draw:custom-shape draw:name="TextBox 2" draw:style-name="gr252" draw:text-style-name="P8" draw:layer="layout" svg:width="28.229cm" svg:height="13.789cm" svg:x="1.588cm" svg:y="2.858cm">
          <text:p text:style-name="P7"><text:span text:style-name="T11">Nobel gases exhibit some degree of scintillation</text:span></text:p>
          <text:p text:style-name="P7"><text:span text:style-name="T11"><text:s text:c="6"/></text:span><text:span text:style-name="T11">Cryogenic liquid gases: L</text:span><text:span text:style-name="T10">Ar, LKr, LXe produce photons in the UV region (130-175 nm)</text:span></text:p>
          <text:p text:style-name="P7"><text:span text:style-name="T10"/></text:p>
          <text:p text:style-name="P7"><text:span text:style-name="T150">Xenon1T experiment, Gran Sasso</text:span></text:p>
          <text:p text:style-name="P7"><text:span text:style-name="T10">Search for WIMPs</text:span></text:p>
          <text:p text:style-name="P7"><text:span text:style-name="T10"/></text:p>
          <text:p text:style-name="P7"><text:span text:style-name="T130">Dual phase TPC:</text:span></text:p>
          <text:p text:style-name="P7"><text:span text:style-name="T10">Scintillation light produced both in</text:span></text:p>
          <text:p text:style-name="P7"><text:span text:style-name="T10">the liquid Xe and in the gaseous Xe</text:span></text:p>
          <text:p text:style-name="P7"><text:span text:style-name="T10"/></text:p>
          <text:p text:style-name="P7"><text:span text:style-name="T10">Photons are </text:span><text:span text:style-name="T130">readout out by PMTs</text:span><text:span text:style-name="T10">:</text:span></text:p>
          <text:p text:style-name="P7"><text:span text:style-name="T10">248 (127 top, 121 bottom) </text:span><text:span text:style-name="T10"><text:line-break/></text:span><text:span text:style-name="T10">low-radioactivity PMTs</text:span></text:p>
          <text:list text:style-name="L5">
            <text:list-item>
              <text:p text:style-name="P7"><text:span text:style-name="T137">76.2 mm diameter</text:span></text:p>
            </text:list-item>
            <text:list-item>
              <text:p text:style-name="P7"><text:span text:style-name="T137">Bialkali-LT photocathode: 34.5% </text:span><text:span text:style-name="T137"><text:line-break/></text:span><text:span text:style-name="T137">quantum efficiency at 178 nm</text:span></text:p>
            </text:list-item>
            <text:list-item>
              <text:p text:style-name="P7"><text:span text:style-name="T137">12 dynodes</text:span></text:p>
            </text:list-item>
            <text:list-item>
              <text:p text:style-name="P7"><text:span text:style-name="T137">G</text:span><text:span text:style-name="T75">ain &gt; 3x10</text:span><text:span text:style-name="T138">6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AutoShape 2" draw:style-name="gr253" draw:text-style-name="P52" draw:layer="layout" svg:width="0.846cm" svg:height="0.846cm" svg:x="16.51cm" svg:y="9.102cm">
          <svg:desc>Observation of Excess Events in the XENON1T Dark Matter Experiment</svg:desc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5" draw:style-name="gr1" draw:text-style-name="P4" draw:layer="layout" svg:width="12.885cm" svg:height="11.417cm" svg:x="20.919cm" svg:y="5.251cm">
          <draw:image xlink:href="Pictures/100000000000045C000003DD03C8012633FFB325.jpg" xlink:type="simple" xlink:show="embed" xlink:actuate="onLoad" draw:mime-type="image/jpeg">
            <text:p/>
          </draw:image>
        </draw:frame>
        <draw:frame draw:name="Picture 11" draw:style-name="gr1" draw:text-style-name="P4" draw:layer="layout" svg:width="8.405cm" svg:height="10.591cm" svg:x="12.307cm" svg:y="7.138cm">
          <draw:image xlink:href="Pictures/10000001000002D7000003945E284EBECA004F2F.tif" xlink:type="simple" xlink:show="embed" xlink:actuate="onLoad" draw:mime-type="image/tiff">
            <text:p/>
          </draw:image>
        </draw:frame>
        <presentation:notes draw:style-name="dp2">
          <draw:page-thumbnail draw:style-name="gr3" draw:layer="layout" svg:width="19.798cm" svg:height="11.136cm" svg:x="0.6cm" svg:y="2.257cm" draw:page-number="63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ooo="http://openoffice.org/2009/office" xmlns:anim="urn:oasis:names:tc:opendocument:xmlns:animation:1.0" xmlns:smil="urn:oasis:names:tc:opendocument:xmlns:smil-compatible:1.0"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byssinica SIL" svg:font-family="'Abyssinica SIL'" style:font-pitch="variable"/>
    <style:font-face style:name="Abyssinica SIL1" svg:font-family="'Abyssinica SIL'" style:font-family-generic="roman" style:font-pitch="variable"/>
    <style:font-face style:name="Arial" svg:font-family="Arial"/>
    <style:font-face style:name="Arial1" svg:font-family="Arial" style:font-pitch="variable"/>
    <style:font-face style:name="Calibri" svg:font-family="Calibri" style:font-pitch="variable"/>
    <style:font-face style:name="Calibri Light" svg:font-family="'Calibri Light'" style:font-pitch="variable"/>
    <style:font-face style:name="Calibri Light1" svg:font-family="'Calibri Light'"/>
    <style:font-face style:name="Calibri1" svg:font-family="Calibri"/>
    <style:font-face style:name="Cavolini" svg:font-family="Cavolini" style:font-family-generic="swiss" style:font-pitch="variable"/>
    <style:font-face style:name="Cavolini1" svg:font-family="Cavolini" style:font-pitch="variable"/>
    <style:font-face style:name="Cavolini2" svg:font-family="Cavolini"/>
    <style:font-face style:name="Chalkboard SE" svg:font-family="'Chalkboard SE'"/>
    <style:font-face style:name="Chalkboard SE1" svg:font-family="'Chalkboard SE'" style:font-pitch="variable"/>
    <style:font-face style:name="Chalkboard SE2" svg:font-family="'Chalkboard SE'" style:font-family-generic="script" style:font-pitch="variable"/>
    <style:font-face style:name="Chilanka" svg:font-family="Chilanka" style:font-pitch="variable"/>
    <style:font-face style:name="DejaVu Math TeX Gyre" svg:font-family="'DejaVu Math TeX Gyre'"/>
    <style:font-face style:name="DejaVu Math TeX Gyre1" svg:font-family="'DejaVu Math TeX Gyre'" style:font-pitch="variable"/>
    <style:font-face style:name="DejaVu Sans" svg:font-family="'DejaVu Sans'" style:font-family-generic="system" style:font-pitch="variable"/>
    <style:font-face style:name="Helvetica" svg:font-family="Helvetica"/>
    <style:font-face style:name="Helvetica1" svg:font-family="Helvetica" style:font-pitch="variable"/>
    <style:font-face style:name="Lato Semibold" svg:font-family="'Lato Semibold'" style:font-pitch="variable"/>
    <style:font-face style:name="Lato Semibold1" svg:font-family="'Lato Semibold'"/>
    <style:font-face style:name="Liberation Sans" svg:font-family="'Liberation Sans'" style:font-family-generic="roman" style:font-pitch="variable"/>
    <style:font-face style:name="Liberation Sans1" svg:font-family="'Liberation Sans'" style:font-pitch="variable"/>
    <style:font-face style:name="Liberation Sans2" svg:font-family="'Liberation Sans'" style:font-family-generic="script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pitch="variable"/>
    <style:font-face style:name="Liberation Serif2" svg:font-family="'Liberation Serif'" style:font-adornments="Regular" style:font-family-generic="roman" style:font-pitch="variable"/>
    <style:font-face style:name="Lohit Devanagari" svg:font-family="'Lohit Devanagari'" style:font-family-generic="system" style:font-pitch="variable"/>
    <style:font-face style:name="Lohit Devanagari1" svg:font-family="'Lohit Devanagari'" style:font-pitch="variable"/>
    <style:font-face style:name="Lohit Devanagari2" svg:font-family="'Lohit Devanagari'" style:font-family-generic="swiss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Noto Sans CJK SC1" svg:font-family="'Noto Sans CJK SC'" style:font-pitch="variable"/>
    <style:font-face style:name="Wingdings" svg:font-family="Wingdings" style:font-pitch="variable"/>
    <style:font-face style:name="aakar" svg:font-family="aakar"/>
    <style:font-face style:name="aakar1" svg:font-family="aakar" style:font-pitch="variable"/>
    <style:font-face style:name="aakar2" svg:font-family="aakar" style:font-adornments="Regular" style:font-pitch="variable"/>
    <style:font-face style:name="padmaa" svg:font-family="padmaa" style:font-pitch="variable"/>
    <style:font-face style:name="padmaa1" svg:font-family="padmaa"/>
  </office:font-face-decls>
  <office:styles>
    <draw:gradient draw:name="Filled" draw:style="linear" draw:start-color="#ffffff" draw:end-color="#cccccc" draw:start-intensity="100%" draw:end-intensity="100%" draw:angle="30deg" draw:border="0%"/>
    <draw:gradient draw:name="Filled_20_Blue" draw:display-name="Filled Blue" draw:style="linear" draw:start-color="#729fcf" draw:end-color="#355269" draw:start-intensity="100%" draw:end-intensity="100%" draw:angle="30deg" draw:border="0%"/>
    <draw:gradient draw:name="Filled_20_Green" draw:display-name="Filled Green" draw:style="linear" draw:start-color="#77bc65" draw:end-color="#127622" draw:start-intensity="100%" draw:end-intensity="100%" draw:angle="30deg" draw:border="0%"/>
    <draw:gradient draw:name="Filled_20_Red" draw:display-name="Filled Red" draw:style="linear" draw:start-color="#ff6d6d" draw:end-color="#c9211e" draw:start-intensity="100%" draw:end-intensity="100%" draw:angle="30deg" draw:border="0%"/>
    <draw:gradient draw:name="Filled_20_Yellow" draw:display-name="Filled Yellow" draw:style="linear" draw:start-color="#ffde59" draw:end-color="#b47804" draw:start-intensity="100%" draw:end-intensity="100%" draw:angle="30deg" draw:border="0%"/>
    <draw:gradient draw:name="Shapes" draw:style="rectangular" draw:cx="50%" draw:cy="50%" draw:start-color="#cccccc" draw:end-color="#ffffff" draw:start-intensity="100%" draw:end-intensity="100%" draw:angle="0deg" draw:border="0%"/>
    <draw:marker draw:name="Arrow" svg:viewBox="0 0 20 30" svg:d="M10 0l-10 30h20z"/>
    <draw:marker draw:name="Arrowheads_20_1" draw:display-name="Arrowheads 1" svg:viewBox="0 0 20 20" svg:d="M0 20l10-20 10 20z"/>
    <draw:marker draw:name="Arrowheads_20_2" draw:display-name="Arrowheads 2" svg:viewBox="0 0 20 20" svg:d="M0 20l10-20 10 20z"/>
    <draw:marker draw:name="Arrowheads_20_3" draw:display-name="Arrowheads 3" svg:viewBox="0 0 20 20" svg:d="M0 20l10-20 10 20z"/>
    <draw:marker draw:name="Arrowheads_20_4" draw:display-name="Arrowheads 4" svg:viewBox="0 0 20 20" svg:d="M0 20l10-20 10 20z"/>
    <draw:marker draw:name="msArrowEnd_20_5" draw:display-name="msArrowEnd 5" svg:viewBox="0 0 300 300" svg:d="M150 0l150 300h-300z"/>
    <draw:marker draw:name="msArrowOpenEnd_20_8_20_44" draw:display-name="msArrowOpenEnd 8 44" svg:viewBox="0 0 550 350" svg:d="M275 0l275 320-48 30-196-240v240h-63v-240l-196 240-47-30z"/>
    <draw:stroke-dash draw:name="Long_20_Dash" draw:display-name="Long Dash" draw:style="rect" draw:dots1="1" draw:dots1-length="400%" draw:distance="300%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de" fo:country="DE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Noto Sans CJK SC" style:font-family-asian="'Noto Sans CJK SC'" style:font-family-generic-asian="system" style:font-pitch-asian="variable" style:font-size-asian="18pt" style:font-style-asian="normal" style:font-weight-asian="normal" style:font-name-complex="Lohit Devanagari" style:font-family-complex="'Lohit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1.9000015258789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Title_20_and_20_Content-background" style:display-name="Title and Content-background" style:family="presentation">
      <style:graphic-properties draw:stroke="none" draw:fill="solid" draw:fill-color="#ffffff"/>
      <style:text-properties style:letter-kerning="true"/>
    </style:style>
    <style:style style:name="Title_20_and_20_Content-backgroundobjects" style:display-name="Title and Conten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0_and_20_Content-notes" style:display-name="Title and Conten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20pt" style:font-style-asian="normal" style:font-weight-asian="normal" style:font-name-complex="Lohit Devanagari" style:font-family-complex="'Lohit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0_and_20_Content-outline1" style:display-name="Title and Content-outline1" style:family="presentation">
      <style:graphic-properties draw:stroke="none" draw:fill="none" draw:auto-grow-height="false" draw:fit-to-size="false" style:shrink-to-fit="true">
        <text:list-style style:name="Title_20_and_20_Content-outline1" style:display-name="Title and Conten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1" fo:font-family="Calibri" fo:font-size="28pt" fo:letter-spacing="normal" fo:language="en" fo:country="DE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28pt" style:font-style-asian="normal" style:font-weight-asian="normal" style:font-name-complex="Lohit Devanagari" style:font-family-complex="'Lohit Devanagari'" style:font-family-generic-complex="system" style:font-pitch-complex="variable" style:font-size-complex="28pt" style:font-style-complex="normal" style:font-weight-complex="normal" style:text-emphasize="none" style:font-relief="none" style:text-overline-style="none" style:text-overline-color="font-color" fo:hyphenate="false"/>
    </style:style>
    <style:style style:name="Title_20_and_20_Content-outline2" style:display-name="Title and Content-outline2" style:family="presentation" style:parent-style-name="Title_20_and_20_Content-outline1">
      <style:paragraph-properties fo:margin-top="0.4cm" fo:margin-bottom="0cm" fo:line-height="90%" fo:text-align="start" style:punctuation-wrap="hanging" style:writing-mode="lr-tb"/>
      <style:text-properties fo:font-variant="normal" fo:text-transform="none" fo:color="#000000" loext:opacity="100%" style:text-line-through-style="none" style:text-line-through-type="none" style:text-position="0% 100%" style:font-name="Calibri1" fo:font-family="Calibri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 fo:hyphenate="false"/>
    </style:style>
    <style:style style:name="Title_20_and_20_Content-outline3" style:display-name="Title and Content-outline3" style:family="presentation" style:parent-style-name="Title_20_and_20_Content-outline2">
      <style:paragraph-properties fo:margin-top="0.3cm" fo:margin-bottom="0cm" fo:line-height="90%" fo:text-align="start" style:punctuation-wrap="hanging" style:writing-mode="lr-tb"/>
      <style:text-properties fo:font-variant="normal" fo:text-transform="none" fo:color="#000000" loext:opacity="100%" style:text-line-through-style="none" style:text-line-through-type="none" style:text-position="0% 100%" style:font-name="Calibri1" fo:font-family="Calibri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/>
    </style:style>
    <style:style style:name="Title_20_and_20_Content-outline4" style:display-name="Title and Content-outline4" style:family="presentation" style:parent-style-name="Title_20_and_20_Content-outline3">
      <style:paragraph-properties fo:margin-top="0.2cm" fo:margin-bottom="0cm" fo:line-height="90%" fo:text-align="start" style:punctuation-wrap="hanging" style:writing-mode="lr-tb"/>
      <style:text-properties fo:font-variant="normal" fo:text-transform="none" fo:color="#000000" loext:opacity="100%" style:text-line-through-style="none" style:text-line-through-type="none" style:text-position="0% 100%" style:font-name="Calibri1" fo:font-family="Calibri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/>
    </style:style>
    <style:style style:name="Title_20_and_20_Content-outline5" style:display-name="Title and Content-outline5" style:family="presentation" style:parent-style-name="Title_20_and_20_Content-outline4">
      <style:paragraph-properties fo:margin-top="0.1cm" fo:margin-bottom="0cm"/>
      <style:text-properties fo:font-size="20pt" style:font-size-asian="20pt" style:font-size-complex="20pt"/>
    </style:style>
    <style:style style:name="Title_20_and_20_Content-outline6" style:display-name="Title and Content-outline6" style:family="presentation" style:parent-style-name="Title_20_and_20_Content-outline5">
      <style:paragraph-properties fo:margin-top="0.1cm" fo:margin-bottom="0cm"/>
      <style:text-properties fo:font-size="20pt" style:font-size-asian="20pt" style:font-size-complex="20pt"/>
    </style:style>
    <style:style style:name="Title_20_and_20_Content-outline7" style:display-name="Title and Content-outline7" style:family="presentation" style:parent-style-name="Title_20_and_20_Content-outline6">
      <style:paragraph-properties fo:margin-top="0.1cm" fo:margin-bottom="0cm"/>
      <style:text-properties fo:font-size="20pt" style:font-size-asian="20pt" style:font-size-complex="20pt"/>
    </style:style>
    <style:style style:name="Title_20_and_20_Content-outline8" style:display-name="Title and Content-outline8" style:family="presentation" style:parent-style-name="Title_20_and_20_Content-outline7">
      <style:paragraph-properties fo:margin-top="0.1cm" fo:margin-bottom="0cm"/>
      <style:text-properties fo:font-size="20pt" style:font-size-asian="20pt" style:font-size-complex="20pt"/>
    </style:style>
    <style:style style:name="Title_20_and_20_Content-outline9" style:display-name="Title and Content-outline9" style:family="presentation" style:parent-style-name="Title_20_and_20_Content-outline8">
      <style:paragraph-properties fo:margin-top="0.1cm" fo:margin-bottom="0cm"/>
      <style:text-properties fo:font-size="20pt" style:font-size-asian="20pt" style:font-size-complex="20pt"/>
    </style:style>
    <style:style style:name="Title_20_and_20_Content-subtitle" style:display-name="Title and Content-subtitle" style:family="presentation">
      <style:graphic-properties draw:stroke="none" draw:fill="none" draw:textarea-vertical-align="middle">
        <text:list-style style:name="Title_20_and_20_Content-subtitle" style:display-name="Title and Conten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0_and_20_Content-title" style:display-name="Title and Content-title" style:family="presentation">
      <style:graphic-properties draw:stroke="none" draw:fill="none" draw:textarea-vertical-align="middle">
        <text:list-style style:name="Title_20_and_20_Content-title" style:display-name="Title and Conten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1" fo:font-family="Calibri" fo:font-size="18pt" fo:letter-spacing="normal" fo:language="en" fo:country="DE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18pt" style:font-style-asian="normal" style:font-weight-asian="normal" style:font-name-complex="Lohit Devanagari" style:font-family-complex="'Lohit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11">
      <presentation:placeholder presentation:object="title" svg:x="2.058cm" svg:y="1.743cm" svg:width="23.912cm" svg:height="3.507cm"/>
      <presentation:placeholder presentation:object="object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33.867cm" fo:page-height="19.05cm" style:print-orientation="landscape"/>
    </style:page-layout>
    <style:page-layout style:name="PM2">
      <style:page-layout-properties fo:margin-top="0cm" fo:margin-bottom="0cm" fo:margin-left="0cm" fo:margin-right="0cm" fo:page-width="19.05cm" fo:page-height="25.4cm" style:print-orientation="portrait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1" style:family="presentation" style:parent-style-name="Title_20_and_20_Content-title">
      <style:graphic-properties draw:stroke="none" svg:stroke-width="0cm" draw:fill="none" draw:textarea-vertical-align="middle" draw:auto-grow-height="false" draw:fit-to-size="false" style:shrink-to-fit="false" fo:min-height="3.181cm" fo:padding-top="0.127cm" fo:padding-bottom="0.127cm" fo:padding-left="0.254cm" fo:padding-right="0.254cm" fo:wrap-option="wrap"/>
      <style:paragraph-properties style:writing-mode="lr-tb"/>
    </style:style>
    <style:style style:name="Mpr2" style:family="presentation" style:parent-style-name="Title_20_and_20_Content-outline1">
      <style:graphic-properties draw:stroke="none" svg:stroke-width="0cm" draw:fill="none" draw:textarea-vertical-align="top" draw:auto-grow-height="false" draw:fit-to-size="false" style:shrink-to-fit="false" fo:min-height="11.049cm" fo:padding-top="0.127cm" fo:padding-bottom="0.127cm" fo:padding-left="0.254cm" fo:padding-right="0.254cm" fo:wrap-option="wrap"/>
      <style:paragraph-properties style:writing-mode="lr-tb"/>
    </style:style>
    <style:style style:name="Mpr3" style:family="presentation" style:parent-style-name="Title_20_and_20_Content-backgroundobjects">
      <style:graphic-properties draw:stroke="none" svg:stroke-width="0cm" draw:fill="none" draw:fill-color="#ffffff" draw:textarea-vertical-align="middle" draw:auto-grow-height="false" draw:fit-to-size="false" style:shrink-to-fit="false" fo:min-height="11.049cm" fo:padding-top="0.127cm" fo:padding-bottom="0.127cm" fo:padding-left="0.254cm" fo:padding-right="0.254cm" fo:wrap-option="wrap"/>
      <style:paragraph-properties style:writing-mode="lr-tb"/>
    </style:style>
    <style:style style:name="Mpr4" style:family="presentation" style:parent-style-name="Title_20_and_20_Content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5" style:family="presentation" style:parent-style-name="Title_20_and_20_Content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1" style:family="paragraph">
      <style:paragraph-properties style:writing-mode="lr-tb"/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paragraph-properties style:writing-mode="lr-tb"/>
      <style:text-properties fo:font-size="14pt" style:font-size-asian="14pt" style:font-size-complex="14pt"/>
    </style:style>
    <style:style style:name="MP3" style:family="paragraph">
      <style:paragraph-properties fo:text-align="end" style:writing-mode="lr-tb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 style:writing-mode="lr-tb"/>
      <style:text-properties fo:font-size="14pt" style:font-size-asian="14pt" style:font-size-complex="14pt"/>
    </style:style>
    <style:style style:name="MP5" style:family="paragraph">
      <style:paragraph-properties fo:margin-top="0cm" fo:margin-bottom="0cm" fo:line-height="90%" fo:text-align="start" style:punctuation-wrap="hanging" style:writing-mode="lr-tb"/>
      <style:text-properties fo:hyphenate="false"/>
    </style:style>
    <style:style style:name="MP6" style:family="paragraph">
      <loext:graphic-properties draw:fill="none"/>
      <style:paragraph-properties fo:text-align="start" style:writing-mode="lr-tb" style:font-independent-line-spacing="true"/>
      <style:text-properties fo:font-size="44pt"/>
    </style:style>
    <style:style style:name="MP7" style:family="paragraph">
      <style:paragraph-properties fo:margin-left="0cm" fo:margin-right="0cm" fo:margin-top="0.353cm" fo:margin-bottom="0cm" fo:line-height="90%" fo:text-align="start" fo:text-indent="0cm" style:punctuation-wrap="hanging" style:writing-mode="lr-tb"/>
      <style:text-properties fo:hyphenate="false"/>
    </style:style>
    <style:style style:name="MP8" style:family="paragraph">
      <style:paragraph-properties fo:margin-left="0cm" fo:margin-right="0cm" fo:margin-top="0.176cm" fo:margin-bottom="0cm" fo:line-height="90%" fo:text-align="start" fo:text-indent="0cm" style:punctuation-wrap="hanging" style:writing-mode="lr-tb"/>
      <style:text-properties fo:hyphenate="false"/>
    </style:style>
    <style:style style:name="MP9" style:family="paragraph">
      <loext:graphic-properties draw:fill="none"/>
      <style:paragraph-properties fo:text-align="start" style:writing-mode="lr-tb" style:font-independent-line-spacing="true"/>
      <style:text-properties fo:font-size="28pt"/>
    </style:style>
    <style:style style:name="MP10" style:family="paragraph">
      <style:paragraph-properties fo:margin-left="0cm" fo:margin-right="0cm" fo:margin-top="0cm" fo:margin-bottom="0cm" fo:line-height="100%" fo:text-align="start" fo:text-indent="0cm" style:punctuation-wrap="hanging" style:writing-mode="lr-tb"/>
      <style:text-properties fo:font-size="12pt" style:font-size-asian="14pt" style:font-size-complex="14pt" fo:hyphenate="false"/>
    </style:style>
    <style:style style:name="MP11" style:family="paragraph">
      <loext:graphic-properties draw:fill="none" draw:fill-color="#ffffff"/>
      <style:paragraph-properties fo:text-align="start" style:writing-mode="lr-tb" style:font-independent-line-spacing="true"/>
      <style:text-properties fo:font-size="12pt" style:font-size-asian="14pt" style:font-size-complex="14pt"/>
    </style:style>
    <style:style style:name="MP12" style:family="paragraph">
      <style:paragraph-properties fo:text-align="center" style:writing-mode="lr-tb"/>
      <style:text-properties fo:font-size="12pt" style:font-size-asian="14pt" style:font-size-complex="14pt"/>
    </style:style>
    <style:style style:name="MP13" style:family="paragraph">
      <style:paragraph-properties fo:margin-left="0cm" fo:margin-right="0cm" fo:margin-top="0cm" fo:margin-bottom="0cm" fo:line-height="100%" fo:text-align="end" fo:text-indent="0cm" style:punctuation-wrap="hanging" style:writing-mode="lr-tb"/>
      <style:text-properties fo:font-size="12pt" style:font-size-asian="14pt" style:font-size-complex="14pt" fo:hyphenate="false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variant="normal" fo:text-transform="none" fo:color="#000000" loext:opacity="100%" style:text-line-through-style="none" style:text-line-through-type="none" style:text-position="0% 100%" style:font-name="Calibri Light1" fo:font-size="44pt" fo:letter-spacing="normal" fo:language="en" fo:country="GB" fo:font-style="normal" style:text-underline-style="none" fo:font-weight="normal" fo:background-color="transparent" style:font-size-asian="44pt" style:font-style-asian="normal" style:font-weight-asian="normal" style:font-size-complex="44pt" style:font-style-complex="normal" style:font-weight-complex="normal"/>
    </style:style>
    <style:style style:name="MT3" style:family="text">
      <style:text-properties fo:font-variant="normal" fo:text-transform="none" fo:color="#000000" loext:opacity="100%" style:text-line-through-style="none" style:text-line-through-type="none" style:text-position="0% 100%" style:font-name="Calibri1" fo:font-size="28pt" fo:letter-spacing="normal" fo:language="en" fo:country="GB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MT4" style:family="text">
      <style:text-properties fo:font-variant="normal" fo:text-transform="none" fo:color="#000000" loext:opacity="100%" style:text-line-through-style="none" style:text-line-through-type="none" style:text-position="0% 100%" style:font-name="Calibri1" fo:font-size="24pt" fo:letter-spacing="normal" fo:language="en" fo:country="GB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MT5" style:family="text">
      <style:text-properties fo:font-variant="normal" fo:text-transform="none" fo:color="#000000" loext:opacity="100%" style:text-line-through-style="none" style:text-line-through-type="none" style:text-position="0% 100%" style:font-name="Calibri1" fo:font-size="20pt" fo:letter-spacing="normal" fo:language="en" fo:country="GB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MT6" style:family="text">
      <style:text-properties fo:font-variant="normal" fo:text-transform="none" fo:color="#000000" loext:opacity="100%" style:text-line-through-style="none" style:text-line-through-type="none" style:text-position="0% 100%" style:font-name="Calibri1" fo:font-size="18pt" fo:letter-spacing="normal" fo:language="en" fo:country="GB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MT7" style:family="text">
      <style:text-properties fo:font-variant="normal" fo:text-transform="none" fo:color="#8b8b8b" loext:opacity="100%" style:text-line-through-style="none" style:text-line-through-type="none" style:text-position="0% 100%" style:font-name="Calibri1" fo:font-size="12pt" fo:letter-spacing="normal" fo:language="de" fo:country="DE" fo:font-style="normal" style:text-underline-style="none" fo:font-weight="normal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MT8" style:family="text">
      <style:text-properties fo:font-variant="normal" fo:text-transform="none" fo:color="#8b8b8b" loext:opacity="100%" style:text-line-through-style="none" style:text-line-through-type="none" style:text-position="0% 100%" style:font-name="Calibri1" fo:font-size="12pt" fo:letter-spacing="normal" fo:language="en" fo:country="DE" fo:font-style="normal" style:text-underline-style="none" fo:font-weight="normal" fo:background-color="transparent" style:font-size-asian="12pt" style:font-style-asian="normal" style:font-weight-asian="normal" style:font-size-complex="12pt" style:font-style-complex="normal" style:font-weight-complex="normal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Title_20_and_20_Content" style:display-name="Title and Content" style:page-layout-name="PM1" draw:style-name="Mdp1">
      <draw:frame draw:name="Title 1" presentation:style-name="Mpr1" draw:text-style-name="MP6" draw:layer="backgroundobjects" svg:width="29.209cm" svg:height="3.681cm" svg:x="2.328cm" svg:y="1.014cm" presentation:class="title" presentation:user-transformed="true">
        <draw:text-box>
          <text:p text:style-name="MP5"><text:span text:style-name="MT2">C</text:span><text:span text:style-name="MT2">l</text:span><text:span text:style-name="MT2">i</text:span><text:span text:style-name="MT2">c</text:span><text:span text:style-name="MT2">k</text:span><text:span text:style-name="MT2"> </text:span><text:span text:style-name="MT2">t</text:span><text:span text:style-name="MT2">o</text:span><text:span text:style-name="MT2"> </text:span><text:span text:style-name="MT2">e</text:span><text:span text:style-name="MT2">d</text:span><text:span text:style-name="MT2">i</text:span><text:span text:style-name="MT2">t</text:span><text:span text:style-name="MT2"> </text:span><text:span text:style-name="MT2">M</text:span><text:span text:style-name="MT2">a</text:span><text:span text:style-name="MT2">s</text:span><text:span text:style-name="MT2">t</text:span><text:span text:style-name="MT2">e</text:span><text:span text:style-name="MT2">r</text:span><text:span text:style-name="MT2"> </text:span><text:span text:style-name="MT2">t</text:span><text:span text:style-name="MT2">i</text:span><text:span text:style-name="MT2">t</text:span><text:span text:style-name="MT2">l</text:span><text:span text:style-name="MT2">e</text:span><text:span text:style-name="MT2"> </text:span><text:span text:style-name="MT2">s</text:span><text:span text:style-name="MT2">t</text:span><text:span text:style-name="MT2">y</text:span><text:span text:style-name="MT2">l</text:span><text:span text:style-name="MT2">e</text:span></text:p>
        </draw:text-box>
      </draw:frame>
      <draw:frame draw:name="Content Placeholder 2" presentation:style-name="Mpr2" draw:text-style-name="MP9" draw:layer="backgroundobjects" svg:width="29.209cm" svg:height="12.086cm" svg:x="2.328cm" svg:y="5.071cm" presentation:class="outline" presentation:user-transformed="true">
        <draw:text-box>
          <text:list text:style-name="ML2">
            <text:list-item>
              <text:p text:style-name="MP7"><text:span text:style-name="MT3">Click to edit Master text styles</text:span></text:p>
              <text:list>
                <text:list-item>
                  <text:p text:style-name="MP8"><text:span text:style-name="MT4">Second level</text:span></text:p>
                  <text:list>
                    <text:list-item>
                      <text:p text:style-name="MP8"><text:span text:style-name="MT5">Third level</text:span></text:p>
                      <text:list>
                        <text:list-item>
                          <text:p text:style-name="MP8"><text:span text:style-name="MT6">Fourth level</text:span></text:p>
                          <text:list>
                            <text:list-item>
                              <text:p text:style-name="MP8"><text:span text:style-name="MT6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Date Placeholder 3" presentation:style-name="Mpr3" draw:text-style-name="MP11" draw:layer="backgroundobjects" svg:width="7.619cm" svg:height="1.013cm" svg:x="2.328cm" svg:y="17.657cm" presentation:class="date-time" presentation:user-transformed="true">
        <draw:text-box>
          <text:p text:style-name="MP10"><text:span text:style-name="MT7"><presentation:date-time/></text:span></text:p>
        </draw:text-box>
      </draw:frame>
      <draw:frame draw:name="Footer Placeholder 4" presentation:style-name="Mpr3" draw:text-style-name="MP11" draw:layer="backgroundobjects" svg:width="11.429cm" svg:height="1.013cm" svg:x="11.218cm" svg:y="17.657cm" presentation:class="footer" presentation:user-transformed="true">
        <draw:text-box>
          <text:p text:style-name="MP12"><text:span text:style-name="MT1"><presentation:footer/></text:span></text:p>
        </draw:text-box>
      </draw:frame>
      <draw:frame draw:name="Slide Number Placeholder 5" presentation:style-name="Mpr3" draw:text-style-name="MP11" draw:layer="backgroundobjects" svg:width="7.619cm" svg:height="1.013cm" svg:x="23.918cm" svg:y="17.657cm" presentation:class="page-number" presentation:user-transformed="true">
        <draw:text-box>
          <text:p text:style-name="MP13"><text:span text:style-name="MT8"><text:page-number>&lt;number&gt;</text:page-number></text:span></text:p>
        </draw:text-box>
      </draw:frame>
      <presentation:notes style:page-layout-name="PM2">
        <draw:page-thumbnail presentation:style-name="Title_20_and_20_Content-title" draw:layer="backgroundobjects" svg:width="19.798cm" svg:height="11.136cm" svg:x="0.6cm" svg:y="2.257cm" presentation:class="page"/>
        <draw:frame presentation:style-name="Title_20_and_20_Content-notes" draw:layer="backgroundobjects" svg:width="16.799cm" svg:height="13.364cm" svg:x="2.1cm" svg:y="14.107cm" presentation:class="notes" presentation:placeholder="true">
          <draw:text-box/>
        </draw:frame>
        <draw:frame presentation:style-name="Mpr4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5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presentation="urn:oasis:names:tc:opendocument:xmlns:presentation:1.0" xmlns:officeooo="http://openoffice.org/2009/office" xmlns:grddl="http://www.w3.org/2003/g/data-view#" xmlns:anim="urn:oasis:names:tc:opendocument:xmlns:animation:1.0" xmlns:meta="urn:oasis:names:tc:opendocument:xmlns:meta:1.0" xmlns:smil="urn:oasis:names:tc:opendocument:xmlns:smil-compatible:1.0" xmlns:dc="http://purl.org/dc/elements/1.1/" xmlns:xlink="http://www.w3.org/1999/xlink" xmlns:ooo="http://openoffice.org/2004/office" xmlns:office="urn:oasis:names:tc:opendocument:xmlns:office:1.0" office:version="1.3">
  <office:meta>
    <dc:title>Title</dc:title>
    <meta:initial-creator>Silvia Masciocchi</meta:initial-creator>
    <meta:editing-cycles>485</meta:editing-cycles>
    <meta:creation-date>2021-06-02T16:17:46</meta:creation-date>
    <dc:date>2026-06-15T12:02:24.255561317</dc:date>
    <meta:editing-duration>P4DT3H51M50S</meta:editing-duration>
    <meta:generator>LibreOffice/7.3.7.2$Linux_X86_64 LibreOffice_project/30$Build-2</meta:generator>
    <meta:print-date>2026-06-15T12:03:11.085459535</meta:print-date>
    <meta:document-statistic meta:object-count="930"/>
    <meta:user-defined meta:name="AppVersion">16.0000</meta:user-defined>
    <meta:user-defined meta:name="HiddenSlides" meta:value-type="float">2</meta:user-defined>
    <meta:user-defined meta:name="Notes" meta:value-type="float">8</meta:user-defined>
    <meta:user-defined meta:name="PresentationFormat">Widescreen</meta:user-defined>
    <meta:user-defined meta:name="Slides" meta:value-type="float">56</meta:user-defined>
  </office:meta>
</office:document-meta>
</file>