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201000003E0000001FABDA9CDE992FCF9B0.png" manifest:media-type="image/png"/>
  <manifest:file-entry manifest:full-path="Pictures/1000000000000101000001625204FEDA4296B04D.png" manifest:media-type="image/png"/>
  <manifest:file-entry manifest:full-path="Pictures/100000000000010100000162AB86AD1AFE56FE7C.png" manifest:media-type="image/png"/>
  <manifest:file-entry manifest:full-path="Pictures/100000000000010100000162F15B7BC8FDA432DC.png" manifest:media-type="image/png"/>
  <manifest:file-entry manifest:full-path="Pictures/1000000000000101000001629095A0AEC86AAE6E.png" manifest:media-type="image/png"/>
  <manifest:file-entry manifest:full-path="Pictures/10000000000004C600000362894A790563D25D8C.png" manifest:media-type="image/png"/>
  <manifest:file-entry manifest:full-path="Pictures/10000000000004AF000001949AA2B38455731BD4.png" manifest:media-type="image/png"/>
  <manifest:file-entry manifest:full-path="Pictures/100000000000030900000640AB60E7BD58A8C55E.jpg" manifest:media-type="image/jpeg"/>
  <manifest:file-entry manifest:full-path="Pictures/100000000000010100000162A5C4D0704161A95B.png" manifest:media-type="image/png"/>
  <manifest:file-entry manifest:full-path="Pictures/10000000000004E1000004787E41C107F02F9D90.png" manifest:media-type="image/png"/>
  <manifest:file-entry manifest:full-path="Pictures/100000000000030900000640F5F3801D898955D1.jpg" manifest:media-type="image/jpeg"/>
  <manifest:file-entry manifest:full-path="Pictures/1000000000000376000004BCC900399A68D40584.png" manifest:media-type="image/png"/>
  <manifest:file-entry manifest:full-path="Pictures/100000000000049700000387DB30A617B16D8CF9.png" manifest:media-type="image/png"/>
  <manifest:file-entry manifest:full-path="Pictures/100000000000049700000112CABBF3732A076BB6.png" manifest:media-type="image/png"/>
  <manifest:file-entry manifest:full-path="Pictures/1000000000000482000001412A792D77DA5DA557.png" manifest:media-type="image/png"/>
  <manifest:file-entry manifest:full-path="Pictures/100000000000055800000475D66002857217DEEE.png" manifest:media-type="image/png"/>
  <manifest:file-entry manifest:full-path="Pictures/100000000000010100000162A9EEFD5D9F635134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0cm, 5.915cm, 2.147cm, 2.492cm)" draw:image-opacity="100%" style:mirror="none"/>
    </style:style>
    <style:style style:name="gr4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0cm, 0cm, 6.84cm, 0cm)" draw:image-opacity="100%" style:mirror="none"/>
    </style:style>
    <style:style style:name="gr5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2.563cm, 0cm, 4.001cm, 0cm)" draw:image-opacity="100%" style:mirror="none"/>
    </style:style>
    <style:style style:name="gr6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5.599cm, 0cm, 0cm, 0cm)" draw:image-opacity="100%" style:mirror="none"/>
    </style:style>
    <style:style style:name="gr7" style:family="graphic" style:parent-style-name="objectwithoutfill">
      <style:graphic-properties draw:marker-end="Arrow" draw:marker-end-width="0.3cm" draw:fill="none" draw:textarea-vertical-align="middle"/>
    </style:style>
    <style:style style:name="gr8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Standard-notes">
      <style:graphic-properties draw:fill-color="#ffffff" fo:min-height="13.364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  <style:text-properties fo:font-size="20pt"/>
    </style:style>
    <style:style style:name="P3" style:family="paragraph">
      <loext:graphic-properties draw:fill-color="#ffffff"/>
    </style:style>
    <style:style style:name="P4" style:family="paragraph">
      <style:paragraph-properties fo:text-align="center"/>
    </style:style>
  </office:automatic-styles>
  <office:body>
    <office:presentation>
      <draw:page draw:name="page1" draw:style-name="dp1" draw:master-page-name="Standard" presentation:presentation-page-layout-name="AL1T1">
        <draw:frame draw:style-name="gr1" draw:text-style-name="P1" draw:layer="layout" svg:width="18.926cm" svg:height="17.335cm" svg:x="4.674cm" svg:y="0.2cm">
          <draw:image xlink:href="Pictures/10000000000004E1000004787E41C107F02F9D9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1">
        <draw:frame draw:style-name="gr1" draw:text-style-name="P1" draw:layer="layout" svg:width="26.718cm" svg:height="9cm" svg:x="0.537cm" svg:y="0.6cm">
          <draw:image xlink:href="Pictures/10000000000004AF000001949AA2B38455731BD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1">
        <draw:frame draw:style-name="gr1" draw:text-style-name="P1" draw:layer="layout" svg:width="24.263cm" svg:height="17.194cm" svg:x="1.6cm" svg:y="0.006cm">
          <draw:image xlink:href="Pictures/10000000000004C600000362894A790563D25D8C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1">
        <draw:frame draw:style-name="gr1" draw:text-style-name="P1" draw:layer="layout" svg:width="21.126cm" svg:height="16.235cm" svg:x="3.874cm" svg:y="0.165cm">
          <draw:image xlink:href="Pictures/100000000000049700000387DB30A617B16D8CF9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2T0">
        <draw:frame draw:style-name="gr3" draw:text-style-name="P1" draw:layer="layout" svg:width="7.799cm" svg:height="25.798cm" draw:transform="rotate (1.5707963267949) translate (1cm 8.599cm)">
          <draw:image xlink:href="Pictures/100000000000030900000640F5F3801D898955D1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2T0">
        <draw:frame draw:style-name="gr3" draw:text-style-name="P1" draw:layer="layout" svg:width="7.799cm" svg:height="25.798cm" draw:transform="rotate (1.5707963267949) translate (1cm 8.599cm)">
          <draw:image xlink:href="Pictures/100000000000030900000640AB60E7BD58A8C55E.jpg" xlink:type="simple" xlink:show="embed" xlink:actuate="onLoad">
            <text:p/>
          </draw:image>
        </draw:frame>
        <draw:frame draw:style-name="gr1" draw:text-style-name="P1" draw:layer="layout" svg:width="26.661cm" svg:height="7.415cm" svg:x="0.539cm" svg:y="8.385cm">
          <draw:image xlink:href="Pictures/1000000000000482000001412A792D77DA5DA557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1">
        <draw:frame draw:style-name="gr1" draw:text-style-name="P1" draw:layer="layout" svg:width="27.999cm" svg:height="6.527cm" svg:x="0cm" svg:y="0.873cm">
          <draw:image xlink:href="Pictures/100000000000049700000112CABBF3732A076BB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1">
        <draw:frame draw:style-name="gr1" draw:text-style-name="P1" draw:layer="layout" svg:width="27.999cm" svg:height="6.527cm" svg:x="0cm" svg:y="0.873cm">
          <draw:image xlink:href="Pictures/100000000000049700000112CABBF3732A076BB6.png" xlink:type="simple" xlink:show="embed" xlink:actuate="onLoad">
            <text:p/>
          </draw:image>
        </draw:frame>
        <draw:frame draw:style-name="gr1" draw:text-style-name="P1" draw:layer="layout" svg:width="13.451cm" svg:height="11.219cm" svg:x="5.2cm" svg:y="8cm">
          <draw:image xlink:href="Pictures/100000000000055800000475D66002857217DEEE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1">
        <draw:frame draw:style-name="gr4" draw:text-style-name="P1" draw:layer="layout" svg:width="9.16cm" svg:height="3.4cm" svg:x="3.4cm" svg:y="5.8cm">
          <draw:image xlink:href="Pictures/100000000000010100000162A9EEFD5D9F635134.png" xlink:type="simple" xlink:show="embed" xlink:actuate="onLoad">
            <text:p/>
          </draw:image>
        </draw:frame>
        <draw:frame draw:style-name="gr5" draw:text-style-name="P1" draw:layer="layout" svg:width="8.256cm" svg:height="3.4cm" svg:x="3.603cm" svg:y="1.6cm">
          <draw:image xlink:href="Pictures/100000000000010100000162A5C4D0704161A95B.png" xlink:type="simple" xlink:show="embed" xlink:actuate="onLoad">
            <text:p/>
          </draw:image>
        </draw:frame>
        <draw:frame draw:style-name="gr6" draw:text-style-name="P1" draw:layer="layout" svg:width="6.797cm" svg:height="3.764cm" svg:x="3.403cm" svg:y="9.8cm">
          <draw:image xlink:href="Pictures/1000000000000101000001629095A0AEC86AAE6E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1">
        <draw:frame draw:style-name="gr4" draw:text-style-name="P1" draw:layer="layout" svg:width="9.16cm" svg:height="3.4cm" svg:x="3.4cm" svg:y="5.8cm">
          <draw:image xlink:href="Pictures/100000000000010100000162F15B7BC8FDA432DC.png" xlink:type="simple" xlink:show="embed" xlink:actuate="onLoad">
            <text:p/>
          </draw:image>
        </draw:frame>
        <draw:frame draw:style-name="gr5" draw:text-style-name="P1" draw:layer="layout" svg:width="8.256cm" svg:height="3.4cm" svg:x="3.603cm" svg:y="1.6cm">
          <draw:image xlink:href="Pictures/100000000000010100000162AB86AD1AFE56FE7C.png" xlink:type="simple" xlink:show="embed" xlink:actuate="onLoad">
            <text:p/>
          </draw:image>
        </draw:frame>
        <draw:frame draw:style-name="gr6" draw:text-style-name="P1" draw:layer="layout" svg:width="6.797cm" svg:height="3.764cm" svg:x="3.403cm" svg:y="9.8cm">
          <draw:image xlink:href="Pictures/1000000000000101000001625204FEDA4296B04D.png" xlink:type="simple" xlink:show="embed" xlink:actuate="onLoad">
            <text:p/>
          </draw:image>
        </draw:frame>
        <draw:frame draw:style-name="gr1" draw:text-style-name="P1" draw:layer="layout" svg:width="11.299cm" svg:height="15.457cm" svg:x="15.301cm" svg:y="2.2cm">
          <draw:image xlink:href="Pictures/1000000000000376000004BCC900399A68D40584.png" xlink:type="simple" xlink:show="embed" xlink:actuate="onLoad">
            <text:p/>
          </draw:image>
        </draw:frame>
        <draw:line draw:style-name="gr7" draw:text-style-name="P1" draw:layer="layout" svg:x1="15cm" svg:y1="4cm" svg:x2="8.6cm" svg:y2="6.6cm">
          <text:p/>
        </draw:line>
        <draw:line draw:style-name="gr7" draw:text-style-name="P1" draw:layer="layout" svg:x1="15.2cm" svg:y1="6.8cm" svg:x2="9.2cm" svg:y2="8.2cm">
          <text:p/>
        </draw:line>
        <draw:line draw:style-name="gr7" draw:text-style-name="P1" draw:layer="layout" svg:x1="15.301cm" svg:y1="9.2cm" svg:x2="10.4cm" svg:y2="3cm">
          <text:p/>
        </draw:line>
        <draw:line draw:style-name="gr7" draw:text-style-name="P1" draw:layer="layout" svg:x1="15cm" svg:y1="11.2cm" svg:x2="9cm" svg:y2="4.4cm">
          <text:p/>
        </draw:line>
        <draw:line draw:style-name="gr7" draw:text-style-name="P1" draw:layer="layout" svg:x1="15.6cm" svg:y1="12.8cm" svg:x2="8.8cm" svg:y2="10.2cm">
          <text:p/>
        </draw:line>
        <draw:line draw:style-name="gr7" draw:text-style-name="P1" draw:layer="layout" svg:x1="15.301cm" svg:y1="14.2cm" svg:x2="10.2cm" svg:y2="11.8cm">
          <text:p/>
        </draw:line>
        <draw:line draw:style-name="gr7" draw:text-style-name="P1" draw:layer="layout" svg:x1="14.8cm" svg:y1="15.8cm" svg:x2="10cm" svg:y2="13cm">
          <text:p/>
        </draw:line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1">
        <draw:frame draw:style-name="gr8" draw:text-style-name="P4" draw:layer="layout" svg:width="26.246cm" svg:height="13.387cm" svg:x="1.014cm" svg:y="2.907cm">
          <draw:image xlink:href="Pictures/10000201000003E0000001FABDA9CDE992FCF9B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7-19T07:55:53.124178930</meta:creation-date>
    <dc:date>2018-07-24T14:08:14.261791416</dc:date>
    <meta:editing-duration>PT1H25M39S</meta:editing-duration>
    <meta:editing-cycles>3</meta:editing-cycles>
    <meta:generator>LibreOffice/5.1.6.2$Linux_X86_64 LibreOffice_project/10m0$Build-2</meta:generator>
    <meta:document-statistic meta:object-count="68"/>
  </office:meta>
</office:document-meta>
</file>