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4BF000001A30C7508C05DC5C673.png" manifest:media-type="image/png"/>
  <manifest:file-entry manifest:full-path="Pictures/100000000000049E000001BBCF814CC433B0D4A5.png" manifest:media-type="image/png"/>
  <manifest:file-entry manifest:full-path="Pictures/10000000000004F3000003DC80D752BF143C70DC.png" manifest:media-type="image/png"/>
  <manifest:file-entry manifest:full-path="Pictures/100000000000051C0000023FCB3AB219E94604A2.png" manifest:media-type="image/png"/>
  <manifest:file-entry manifest:full-path="Pictures/10000000000004A7000001DD2277EF252E1B6B32.png" manifest:media-type="image/png"/>
  <manifest:file-entry manifest:full-path="Pictures/100000000000052200000380843950C51746A1B6.png" manifest:media-type="image/png"/>
  <manifest:file-entry manifest:full-path="Pictures/10000000000004B40000015788B3E9099B60CA7B.png" manifest:media-type="image/png"/>
  <manifest:file-entry manifest:full-path="Pictures/10000000000004EC0000034E626820BFF1DB80C7.png" manifest:media-type="image/png"/>
  <manifest:file-entry manifest:full-path="Pictures/10000000000004A30000031657FD468D1A703116.png" manifest:media-type="image/png"/>
  <manifest:file-entry manifest:full-path="Pictures/100000000000045F00000200D90C97AF93F6C55F.png" manifest:media-type="image/png"/>
  <manifest:file-entry manifest:full-path="Pictures/1000000000000577000002DFEA597DAAF9810FAC.png" manifest:media-type="image/png"/>
  <manifest:file-entry manifest:full-path="Pictures/10000000000004BC000003547FBDED609875AC15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0.131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12.412cm, 0cm)" draw:image-opacity="100%" style:mirror="none"/>
    </style:style>
    <style:style style:name="gr5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Standard-notes">
      <style:graphic-properties draw:fill-color="#ffffff" fo:min-height="13.364cm"/>
    </style:style>
    <style:style style:name="pr2" style:family="presentation" style:parent-style-name="Standard-notes">
      <style:graphic-properties draw:fill-color="#ffffff" draw:auto-grow-height="true" fo:min-height="13.364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  <style:text-properties fo:font-size="20pt"/>
    </style:style>
    <style:style style:name="P3" style:family="paragraph">
      <loext:graphic-properties draw:fill-color="#ffffff"/>
    </style:style>
    <style:style style:name="P4" style:family="paragraph">
      <style:paragraph-properties fo:text-align="center"/>
    </style: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1" draw:layer="layout" svg:width="20.999cm" svg:height="14.015cm" svg:x="0.05cm" svg:y="1.984cm">
          <draw:image xlink:href="Pictures/10000000000004EC0000034E626820BFF1DB80C7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0">
        <draw:frame draw:style-name="gr3" draw:text-style-name="P1" draw:layer="layout" svg:width="20.999cm" svg:height="14.318cm" svg:x="0cm" svg:y="0.882cm">
          <draw:image xlink:href="Pictures/100000000000052200000380843950C51746A1B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2T0">
        <draw:frame draw:style-name="gr3" draw:text-style-name="P1" draw:layer="layout" svg:width="20.999cm" svg:height="16.374cm" svg:x="0.05cm" svg:y="0.046cm">
          <draw:image xlink:href="Pictures/10000000000004F3000003DC80D752BF143C70DC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">
        <draw:frame draw:style-name="gr3" draw:text-style-name="P1" draw:layer="layout" svg:width="20.999cm" svg:height="7.869cm" svg:x="0.05cm" svg:y="2.571cm">
          <draw:image xlink:href="Pictures/100000000000049E000001BBCF814CC433B0D4A5.png" xlink:type="simple" xlink:show="embed" xlink:actuate="onLoad">
            <text:p/>
          </draw:image>
        </draw:frame>
        <draw:frame draw:style-name="gr4" draw:text-style-name="P1" draw:layer="layout" svg:width="20.999cm" svg:height="5.674cm" svg:x="0cm" svg:y="10.725cm">
          <draw:image xlink:href="Pictures/10000000000004A30000031657FD468D1A70311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1">
        <draw:frame draw:style-name="gr3" draw:text-style-name="P1" draw:layer="layout" svg:width="20.999cm" svg:height="8.409cm" svg:x="0.05cm" svg:y="11.871cm">
          <draw:image xlink:href="Pictures/10000000000004A7000001DD2277EF252E1B6B32.png" xlink:type="simple" xlink:show="embed" xlink:actuate="onLoad">
            <text:p/>
          </draw:image>
        </draw:frame>
        <draw:frame draw:style-name="gr3" draw:text-style-name="P1" draw:layer="layout" svg:width="20.999cm" svg:height="9.606cm" svg:x="0cm" svg:y="1.1cm">
          <draw:image xlink:href="Pictures/100000000000045F00000200D90C97AF93F6C55F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1">
        <draw:frame draw:style-name="gr3" draw:text-style-name="P1" draw:layer="layout" svg:width="20.999cm" svg:height="9.23cm" svg:x="0.05cm" svg:y="1.509cm">
          <draw:image xlink:href="Pictures/100000000000051C0000023FCB3AB219E94604A2.png" xlink:type="simple" xlink:show="embed" xlink:actuate="onLoad">
            <text:p/>
          </draw:image>
        </draw:frame>
        <draw:frame draw:style-name="gr3" draw:text-style-name="P1" draw:layer="layout" svg:width="20.999cm" svg:height="11.031cm" svg:x="0.05cm" svg:y="12.365cm">
          <draw:image xlink:href="Pictures/1000000000000577000002DFEA597DAAF9810FAC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>
        <draw:frame draw:style-name="gr3" draw:text-style-name="P1" draw:layer="layout" svg:width="20.999cm" svg:height="14.761cm" svg:x="0.05cm" svg:y="7cm">
          <draw:image xlink:href="Pictures/10000000000004BC000003547FBDED609875AC15.png" xlink:type="simple" xlink:show="embed" xlink:actuate="onLoad">
            <text:p/>
          </draw:image>
        </draw:frame>
        <draw:frame draw:style-name="gr3" draw:text-style-name="P1" draw:layer="layout" svg:width="20.999cm" svg:height="5.981cm" svg:x="0.05cm" svg:y="2.09cm">
          <draw:image xlink:href="Pictures/10000000000004B40000015788B3E9099B60CA7B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">
        <draw:frame draw:style-name="gr5" draw:text-style-name="P4" draw:layer="layout" svg:width="20.999cm" svg:height="7.24cm" svg:x="0.05cm" svg:y="1.413cm">
          <draw:image xlink:href="Pictures/10000000000004BF000001A30C7508C05DC5C67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1"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1"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"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1"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666cm" fo:margin-bottom="0cm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2.7000007629395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33cm" fo:margin-bottom="0cm" fo:text-indent="0cm"/>
      <style:text-properties fo:font-size="37.2999992370605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4cm" fo:margin-bottom="0cm" fo:text-indent="0cm"/>
      <style:text-properties fo:font-size="32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66cm" fo:margin-bottom="0cm" fo:text-indent="0cm"/>
      <style:text-properties fo:font-size="26.7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58.7000007629395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1cm" fo:page-height="28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5.681cm" svg:height="7.575cm" svg:x="2.659cm" svg:y="2.485cm"/>
      <draw:page-thumbnail draw:layer="backgroundobjects" svg:width="5.681cm" svg:height="7.575cm" svg:x="2.659cm" svg:y="11.061cm"/>
      <draw:page-thumbnail draw:layer="backgroundobjects" svg:width="5.681cm" svg:height="7.575cm" svg:x="2.659cm" svg:y="19.637cm"/>
      <draw:page-thumbnail draw:layer="backgroundobjects" svg:width="5.681cm" svg:height="7.575cm" svg:x="12.659cm" svg:y="2.485cm"/>
      <draw:page-thumbnail draw:layer="backgroundobjects" svg:width="5.681cm" svg:height="7.575cm" svg:x="12.659cm" svg:y="11.061cm"/>
      <draw:page-thumbnail draw:layer="backgroundobjects" svg:width="5.681cm" svg:height="7.575cm" svg:x="12.659cm" svg:y="19.637cm"/>
    </style:handout-master>
    <style:master-page style:name="Standard" style:page-layout-name="PM1" draw:style-name="Mdp1">
      <draw:frame presentation:style-name="Standard-title" draw:layer="backgroundobjects" svg:width="18.899cm" svg:height="4.675cm" svg:x="1.05cm" svg:y="1.116cm" presentation:class="title" presentation:placeholder="true">
        <draw:text-box/>
      </draw:frame>
      <draw:frame presentation:style-name="Standard-outline1" draw:layer="backgroundobjects" svg:width="18.899cm" svg:height="16.239cm" svg:x="1.05cm" svg:y="6.552cm" presentation:class="outline" presentation:placeholder="true">
        <draw:text-box/>
      </draw:frame>
      <draw:frame presentation:style-name="Mpr1" draw:text-style-name="MP2" draw:layer="backgroundobjects" svg:width="4.892cm" svg:height="1.931cm" svg:x="1.05cm" svg:y="25.50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6.656cm" svg:height="1.931cm" svg:x="7.182cm" svg:y="25.50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4.892cm" svg:height="1.931cm" svg:x="15.057cm" svg:y="25.508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7-05T10:49:57.951629378</meta:creation-date>
    <dc:date>2018-07-05T13:36:38.995552446</dc:date>
    <meta:editing-duration>PT1H49M34S</meta:editing-duration>
    <meta:editing-cycles>5</meta:editing-cycles>
    <meta:generator>LibreOffice/5.1.6.2$Linux_X86_64 LibreOffice_project/10m0$Build-2</meta:generator>
    <meta:document-statistic meta:object-count="57"/>
  </office:meta>
</office:document-meta>
</file>