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4E10000030D146998DC3ACA6B73.png" manifest:media-type="image/png"/>
  <manifest:file-entry manifest:full-path="Pictures/100000000000044C0000009EF3F74F57772B23CD.png" manifest:media-type="image/png"/>
  <manifest:file-entry manifest:full-path="Pictures/100000000000053A0000029028B0E490CD5F0605.png" manifest:media-type="image/png"/>
  <manifest:file-entry manifest:full-path="Pictures/1000000000000384000002813BBCE8FC3B7ACE66.png" manifest:media-type="image/png"/>
  <manifest:file-entry manifest:full-path="Pictures/100000000000034800000368E5423BF3462795C2.png" manifest:media-type="image/png"/>
  <manifest:file-entry manifest:full-path="Pictures/100000000000031100000232477C6B2133955286.png" manifest:media-type="image/png"/>
  <manifest:file-entry manifest:full-path="Pictures/100002010000036C0000028613132ECB9114DEA9.png" manifest:media-type="image/png"/>
  <manifest:file-entry manifest:full-path="Pictures/10000000000002A60000035949AFDE913C767BE5.png" manifest:media-type="image/png"/>
  <manifest:file-entry manifest:full-path="Pictures/100000000000030D000002564B27212F76D8DED6.png" manifest:media-type="image/png"/>
  <manifest:file-entry manifest:full-path="Pictures/100000000000049D000003194AD159C065A8A421.png" manifest:media-type="image/png"/>
  <manifest:file-entry manifest:full-path="Pictures/100000000000056400000338CC68993B3CD39288.png" manifest:media-type="image/png"/>
  <manifest:file-entry manifest:full-path="Pictures/10000000000004D5000003F4B04B8EC33B939316.png" manifest:media-type="image/png"/>
  <manifest:file-entry manifest:full-path="Pictures/100000000000055D000002CF0130CD53297E060C.png" manifest:media-type="image/png"/>
  <manifest:file-entry manifest:full-path="Pictures/10000000000005040000048B0EEC11D89388CE2A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1.86cm, 0cm, 0.532cm, 0cm)" draw:image-opacity="100%" style:mirror="none"/>
    </style:style>
    <style:style style:name="pr1" style:family="presentation" style:parent-style-name="Standard-notes">
      <style:graphic-properties draw:fill-color="#ffffff" fo:min-height="13.364cm"/>
    </style:style>
    <style:style style:name="pr2" style:family="presentation" style:parent-style-name="Standard-notes">
      <style:graphic-properties draw:fill-color="#ffffff" draw:auto-grow-height="true" fo:min-height="13.364cm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  <style:text-properties fo:font-size="20pt"/>
    </style:style>
    <style:style style:name="P3" style:family="paragraph">
      <loext:graphic-properties draw:fill-color="#ffffff"/>
    </style:style>
  </office:automatic-styles>
  <office:body>
    <office:presentation>
      <draw:page draw:name="page1" draw:style-name="dp1" draw:master-page-name="Standard" presentation:presentation-page-layout-name="AL1T1">
        <draw:frame draw:style-name="gr1" draw:text-style-name="P1" draw:layer="layout" svg:width="21.6cm" svg:height="14.502cm" svg:x="3.6cm" svg:y="0cm">
          <draw:image xlink:href="Pictures/100000000000049D000003194AD159C065A8A421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1">
        <draw:frame draw:style-name="gr1" draw:text-style-name="P1" draw:layer="layout" svg:width="20.766cm" svg:height="14.866cm" svg:x="3.6cm" svg:y="1.334cm">
          <draw:image xlink:href="Pictures/100000000000031100000232477C6B2133955286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1">
        <draw:frame draw:style-name="gr1" draw:text-style-name="P1" draw:layer="layout" svg:width="22.793cm" svg:height="16.233cm" svg:x="2.6cm" svg:y="0cm">
          <draw:image xlink:href="Pictures/1000000000000384000002813BBCE8FC3B7ACE66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2T0">
        <draw:frame draw:style-name="gr1" draw:text-style-name="P1" draw:layer="layout" svg:width="21.078cm" svg:height="15.543cm" svg:x="3.022cm" svg:y="0.1cm">
          <draw:image xlink:href="Pictures/100002010000036C0000028613132ECB9114DEA9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2T0">
        <draw:frame draw:style-name="gr1" draw:text-style-name="P1" draw:layer="layout" svg:width="11.867cm" svg:height="15cm" svg:x="7.8cm" svg:y="0cm">
          <draw:image xlink:href="Pictures/10000000000002A60000035949AFDE913C767BE5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1">
        <draw:frame draw:style-name="gr1" draw:text-style-name="P1" draw:layer="layout" svg:width="20.323cm" svg:height="16.627cm" svg:x="3.877cm" svg:y="0.073cm">
          <draw:image xlink:href="Pictures/10000000000004D5000003F4B04B8EC33B939316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1">
        <draw:frame draw:style-name="gr3" draw:text-style-name="P1" draw:layer="layout" svg:width="27.468cm" svg:height="14.599cm" svg:x="0.332cm" svg:y="0.6cm">
          <draw:image xlink:href="Pictures/100000000000056400000338CC68993B3CD39288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2T0">
        <draw:frame draw:style-name="gr1" draw:text-style-name="P1" draw:layer="layout" svg:width="23.183cm" svg:height="20.999cm" svg:x="2.519cm" svg:y="0.058cm">
          <draw:image xlink:href="Pictures/10000000000005040000048B0EEC11D89388CE2A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2T0">
        <draw:frame draw:style-name="gr1" draw:text-style-name="P1" draw:layer="layout" svg:width="27.999cm" svg:height="14.661cm" svg:x="0.111cm" svg:y="3.227cm">
          <draw:image xlink:href="Pictures/100000000000055D000002CF0130CD53297E060C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2T0">
        <draw:frame draw:style-name="gr1" draw:text-style-name="P1" draw:layer="layout" svg:width="27.999cm" svg:height="13.726cm" svg:x="0.111cm" svg:y="3.695cm">
          <draw:image xlink:href="Pictures/100000000000053A0000029028B0E490CD5F0605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0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2T0">
        <draw:frame draw:style-name="gr1" draw:text-style-name="P1" draw:layer="layout" svg:width="27.999cm" svg:height="4.02cm" svg:x="0cm" svg:y="1.78cm">
          <draw:image xlink:href="Pictures/100000000000044C0000009EF3F74F57772B23CD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1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2T0">
        <draw:frame draw:style-name="gr1" draw:text-style-name="P1" draw:layer="layout" svg:width="21.2cm" svg:height="13.256cm" svg:x="3.8cm" svg:y="0.6cm">
          <draw:image xlink:href="Pictures/10000000000004E10000030D146998DC3ACA6B73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2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2T0">
        <draw:frame draw:style-name="gr1" draw:text-style-name="P1" draw:layer="layout" svg:width="15.66cm" svg:height="11.991cm" svg:x="6.6cm" svg:y="0.2cm">
          <draw:image xlink:href="Pictures/100000000000030D000002564B27212F76D8DED6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3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2T0">
        <draw:frame draw:style-name="gr1" draw:text-style-name="P1" draw:layer="layout" svg:width="16.003cm" svg:height="16.613cm" svg:x="6.397cm" svg:y="-0.013cm">
          <draw:image xlink:href="Pictures/100000000000034800000368E5423BF3462795C2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4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4cm" fo:margin-bottom="0cm" fo:text-indent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cm" fo:margin-bottom="0cm" fo:text-indent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2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Foliennummer&gt;</text:page-number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Standard" style:page-layout-name="PM1" draw:style-name="Mdp1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page-number>&lt;Foliennummer&gt;</text:page-number></text:p>
        </draw:text-box>
      </draw:frame>
      <presentation:notes style:page-layout-name="PM0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Foliennumm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6-07T09:08:43.876642754</meta:creation-date>
    <meta:editing-duration>PT4H1M19S</meta:editing-duration>
    <meta:editing-cycles>3</meta:editing-cycles>
    <dc:date>2018-06-07T13:50:45.957561229</dc:date>
    <meta:generator>LibreOffice/5.1.6.2$Linux_X86_64 LibreOffice_project/10m0$Build-2</meta:generator>
    <meta:document-statistic meta:object-count="63"/>
  </office:meta>
</office:document-meta>
</file>