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32700000242C1D7F153214CF05F.png" manifest:media-type="image/png"/>
  <manifest:file-entry manifest:full-path="Pictures/1000000000000262000002558CDDF250C7FA42C0.png" manifest:media-type="image/png"/>
  <manifest:file-entry manifest:full-path="Pictures/1000020100000401000001B70CD65C6C6200B868.png" manifest:media-type="image/png"/>
  <manifest:file-entry manifest:full-path="Pictures/1000000000000398000003A140042AAA0F5B1340.png" manifest:media-type="image/png"/>
  <manifest:file-entry manifest:full-path="Pictures/1000020100000280000001A74CB84ADF20588344.png" manifest:media-type="image/png"/>
  <manifest:file-entry manifest:full-path="Pictures/100000000000053C0000033AD489F9B0ED6A23A3.png" manifest:media-type="image/png"/>
  <manifest:file-entry manifest:full-path="Pictures/100002010000136100000CB632C5DCC65630355A.png" manifest:media-type="image/png"/>
  <manifest:file-entry manifest:full-path="Pictures/10000000000004F7000000EF2DE7533E5EE47351.png" manifest:media-type="image/png"/>
  <manifest:file-entry manifest:full-path="Pictures/10000000000002D7000001EE76952A0BF0DCD514.png" manifest:media-type="image/png"/>
  <manifest:file-entry manifest:full-path="Pictures/1000020100000168000001E0BA661FBB5609B41F.png" manifest:media-type="image/png"/>
  <manifest:file-entry manifest:full-path="Pictures/10000201000001C4000001E0D5F01459A1600BE4.png" manifest:media-type="image/png"/>
  <manifest:file-entry manifest:full-path="Pictures/10000000000005160000052A02FDCCE8670DE438.png" manifest:media-type="image/png"/>
  <manifest:file-entry manifest:full-path="Pictures/1000000000000388000002A06D6A3FBC9ED4E541.png" manifest:media-type="image/png"/>
  <manifest:file-entry manifest:full-path="Pictures/100000000000034D0000025D9484FECCAEB4CFD0.png" manifest:media-type="image/png"/>
  <manifest:file-entry manifest:full-path="Pictures/1000000000000525000006EF4241FCEBBEAD6490.png" manifest:media-type="image/png"/>
  <manifest:file-entry manifest:full-path="Pictures/100000000000050700000428350E5844B6231FB9.png" manifest:media-type="image/png"/>
  <manifest:file-entry manifest:full-path="Pictures/100000000000041F000001B4871E6E33695253C6.png" manifest:media-type="image/png"/>
  <manifest:file-entry manifest:full-path="Pictures/100000000000046D000002AFA80F1788617429F8.png" manifest:media-type="image/png"/>
  <manifest:file-entry manifest:full-path="Pictures/100000000000046F0000033C0757C3B17B74AC70.png" manifest:media-type="image/png"/>
  <manifest:file-entry manifest:full-path="Pictures/100002010000025800000192DCFE8228BA3ED9D9.png" manifest:media-type="image/png"/>
  <manifest:file-entry manifest:full-path="Pictures/1000000000000548000002B99F19D0374C6B2325.png" manifest:media-type="image/png"/>
  <manifest:file-entry manifest:full-path="Pictures/10000000000001E5000003C8B1EFB3EC5B5D8D12.png" manifest:media-type="image/png"/>
  <manifest:file-entry manifest:full-path="Pictures/100000000000037700000057A5F5698D1711F067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18.207cm, 0cm)" draw:image-opacity="100%" style:mirror="none"/>
    </style:style>
    <style:style style:name="gr4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28.3cm, 0cm, 0cm, 0cm)" draw:image-opacity="100%" style:mirror="none"/>
    </style:style>
    <style:style style:name="gr5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13.013cm, 0cm, 0cm, 0cm)" draw:image-opacity="100%" style:mirror="none"/>
    </style:style>
    <style:style style:name="gr6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12.27cm, 0cm)" draw:image-opacity="100%" style:mirror="none"/>
    </style:style>
    <style:style style:name="gr7" style:family="graphic" style:parent-style-name="standard">
      <style:graphic-properties svg:stroke-color="#ffffff" draw:marker-start="" draw:fill-color="#ffffff" draw:textarea-horizontal-align="justify" draw:textarea-vertical-align="middle" draw:auto-grow-height="false" fo:min-height="2.75cm" fo:min-width="12.5cm"/>
    </style:style>
    <style:style style:name="gr8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23.55cm, 0cm, 0cm, 0cm)" draw:image-opacity="100%" style:mirror="none"/>
    </style:style>
    <style:style style:name="gr10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10cm, 0cm)" draw:image-opacity="100%" style:mirror="none"/>
    </style:style>
    <style:style style:name="gr11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15.364cm, 0cm, 0.243cm, 0cm)" draw:image-opacity="100%" style:mirror="none"/>
    </style:style>
    <style:style style:name="pr1" style:family="presentation" style:parent-style-name="Standard-notes">
      <style:graphic-properties draw:fill-color="#ffffff" draw:auto-grow-height="true" fo:min-height="13.364cm"/>
    </style:style>
    <style:style style:name="pr2" style:family="presentation" style:parent-style-name="Standard-notes">
      <style:graphic-properties draw:fill-color="#ffffff" fo:min-height="13.364cm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loext:graphic-properties draw:fill-color="#ffffff"/>
      <style:text-properties fo:font-size="20pt"/>
    </style:style>
    <style:style style:name="P4" style:family="paragraph">
      <loext:graphic-properties draw:fill-color="#ffffff"/>
      <style:paragraph-properties fo:text-align="center"/>
    </style:style>
  </office:automatic-styles>
  <office:body>
    <office:presentation>
      <draw:page draw:name="page1" draw:style-name="dp1" draw:master-page-name="Standard" presentation:presentation-page-layout-name="AL1T0">
        <draw:frame draw:style-name="gr1" draw:text-style-name="P1" draw:layer="layout" svg:width="15.58cm" svg:height="20.999cm" svg:x="6.321cm" svg:y="-0.058cm">
          <draw:image xlink:href="Pictures/1000000000000525000006EF4241FCEBBEAD649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draw:frame draw:style-name="gr3" draw:text-style-name="P1" draw:layer="layout" svg:width="19.101cm" svg:height="15.761cm" svg:x="5cm" svg:y="0.239cm">
          <draw:image xlink:href="Pictures/1000000000000525000006EF4241FCEBBEAD649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draw:frame draw:style-name="gr4" draw:text-style-name="P1" draw:layer="layout" svg:width="22.304cm" svg:height="11.942cm" svg:x="2.896cm" svg:y="0.4cm">
          <draw:image xlink:href="Pictures/1000000000000525000006EF4241FCEBBEAD6490.png" xlink:type="simple" xlink:show="embed" xlink:actuate="onLoad">
            <text:p/>
          </draw:image>
        </draw:frame>
        <draw:frame draw:style-name="gr1" draw:text-style-name="P1" draw:layer="layout" svg:width="17.955cm" svg:height="12.2cm" svg:x="5.045cm" svg:y="7.2cm">
          <draw:image xlink:href="Pictures/10000000000002D7000001EE76952A0BF0DCD514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2T1">
        <draw:frame draw:style-name="gr1" draw:text-style-name="P1" draw:layer="layout" svg:width="27.586cm" svg:height="11.814cm" svg:x="0.081cm" svg:y="-0.014cm">
          <draw:image xlink:href="Pictures/1000020100000401000001B70CD65C6C6200B868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2T1">
        <draw:frame draw:style-name="gr1" draw:text-style-name="P1" draw:layer="layout" svg:width="22.732cm" svg:height="15.024cm" svg:x="2.268cm" svg:y="0.409cm">
          <draw:image xlink:href="Pictures/1000020100000280000001A74CB84ADF20588344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draw:frame draw:style-name="gr1" draw:text-style-name="P1" draw:layer="layout" svg:width="15.963cm" svg:height="11.433cm" svg:x="6.4cm" svg:y="3.367cm">
          <draw:image xlink:href="Pictures/100000000000032700000242C1D7F153214CF05F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draw:frame draw:style-name="gr1" draw:text-style-name="P1" draw:layer="layout" svg:width="24.089cm" svg:height="17.573cm" svg:x="2.6cm" svg:y="1.227cm">
          <draw:image xlink:href="Pictures/100000000000046F0000033C0757C3B17B74AC7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2T1">
        <draw:frame draw:style-name="gr1" draw:text-style-name="P1" draw:layer="layout" svg:width="17.8cm" svg:height="11.925cm" svg:x="5.4cm" svg:y="0.675cm">
          <draw:image xlink:href="Pictures/100002010000025800000192DCFE8228BA3ED9D9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draw:frame draw:style-name="gr5" draw:text-style-name="P1" draw:layer="layout" svg:width="13.51cm" svg:height="6.418cm" svg:x="0.511cm" svg:y="1.182cm">
          <draw:image xlink:href="Pictures/1000000000000398000003A140042AAA0F5B1340.png" xlink:type="simple" xlink:show="embed" xlink:actuate="onLoad">
            <text:p/>
          </draw:image>
        </draw:frame>
        <draw:frame draw:style-name="gr1" draw:text-style-name="P1" draw:layer="layout" svg:width="12.915cm" svg:height="9.6cm" svg:x="14.4cm" svg:y="0.8cm">
          <draw:image xlink:href="Pictures/1000000000000388000002A06D6A3FBC9ED4E541.png" xlink:type="simple" xlink:show="embed" xlink:actuate="onLoad">
            <text:p/>
          </draw:image>
        </draw:frame>
        <draw:frame draw:style-name="gr6" draw:text-style-name="P1" draw:layer="layout" svg:width="13.089cm" svg:height="6.617cm" svg:x="0.611cm" svg:y="7.9cm">
          <draw:image xlink:href="Pictures/1000000000000398000003A140042AAA0F5B134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draw:frame draw:style-name="gr1" draw:text-style-name="P1" draw:layer="layout" svg:width="19.089cm" svg:height="12.52cm" svg:x="4.6cm" svg:y="0.8cm">
          <draw:image xlink:href="Pictures/100002010000136100000CB632C5DCC65630355A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2T1">
        <draw:frame draw:style-name="gr1" draw:text-style-name="P1" draw:layer="layout" svg:width="10.95cm" svg:height="14.6cm" svg:x="16.25cm" svg:y="0.4cm">
          <draw:image xlink:href="Pictures/1000020100000168000001E0BA661FBB5609B41F.png" xlink:type="simple" xlink:show="embed" xlink:actuate="onLoad">
            <text:p/>
          </draw:image>
        </draw:frame>
        <draw:frame draw:style-name="gr1" draw:text-style-name="P1" draw:layer="layout" svg:width="13.808cm" svg:height="14.663cm" svg:x="1.392cm" svg:y="0.371cm">
          <draw:image xlink:href="Pictures/10000201000001C4000001E0D5F01459A1600BE4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1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draw:frame draw:style-name="gr1" draw:text-style-name="P1" draw:layer="layout" svg:width="22.353cm" svg:height="16.004cm" svg:x="2.934cm" svg:y="2.556cm">
          <draw:image xlink:href="Pictures/100000000000034D0000025D9484FECCAEB4CFD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draw:frame draw:style-name="gr1" draw:text-style-name="P1" draw:layer="layout" svg:width="19.989cm" svg:height="16.526cm" svg:x="4.211cm" svg:y="0cm">
          <draw:image xlink:href="Pictures/100000000000050700000428350E5844B6231FB9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draw:frame draw:style-name="gr1" draw:text-style-name="P1" draw:layer="layout" svg:width="20.889cm" svg:height="12.665cm" svg:x="4.2cm" svg:y="1.8cm">
          <draw:image xlink:href="Pictures/100000000000046D000002AFA80F1788617429F8.png" xlink:type="simple" xlink:show="embed" xlink:actuate="onLoad">
            <text:p/>
          </draw:image>
        </draw:frame>
        <draw:custom-shape draw:style-name="gr7" draw:text-style-name="P4" draw:layer="layout" svg:width="13cm" svg:height="3cm" svg:x="8.2cm" svg:y="12.6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4.848cm" svg:height="11.136cm" svg:x="3.075cm" svg:y="2.257cm" draw:page-number="14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draw:frame draw:style-name="gr8" draw:text-style-name="P1" draw:layer="layout" svg:width="26.089cm" svg:height="16.081cm" svg:x="0.968cm" svg:y="0.392cm">
          <draw:image xlink:href="Pictures/100000000000053C0000033AD489F9B0ED6A23A3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6cm" svg:x="3.075cm" svg:y="2.257cm" draw:page-number="15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2T1">
        <draw:frame draw:style-name="gr1" draw:text-style-name="P1" draw:layer="layout" svg:width="24.844cm" svg:height="10.266cm" svg:x="1.39cm" svg:y="2.221cm">
          <draw:image xlink:href="Pictures/100000000000041F000001B4871E6E33695253C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6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draw:frame draw:style-name="gr1" draw:text-style-name="P1" draw:layer="layout" svg:width="16.136cm" svg:height="15.792cm" svg:x="6.864cm" svg:y="0.008cm">
          <draw:image xlink:href="Pictures/1000000000000262000002558CDDF250C7FA42C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7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draw:frame draw:style-name="gr1" draw:text-style-name="P1" draw:layer="layout" svg:width="27.999cm" svg:height="14.433cm" svg:x="0cm" svg:y="0.367cm">
          <draw:image xlink:href="Pictures/1000000000000548000002B99F19D0374C6B2325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8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draw:frame draw:style-name="gr1" draw:text-style-name="P1" draw:layer="layout" svg:width="20.681cm" svg:height="20.999cm" svg:x="3.77cm" svg:y="0.058cm">
          <draw:image xlink:href="Pictures/10000000000005160000052A02FDCCE8670DE438.png" xlink:type="simple" xlink:show="embed" xlink:actuate="onLoad">
            <text:p/>
          </draw:image>
        </draw:frame>
        <draw:frame draw:style-name="gr1" draw:text-style-name="P1" draw:layer="layout" svg:width="20.681cm" svg:height="20.999cm" svg:x="3.77cm" svg:y="0.058cm">
          <draw:image xlink:href="Pictures/10000000000005160000052A02FDCCE8670DE438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9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draw:frame draw:style-name="gr1" draw:text-style-name="P1" draw:layer="layout" svg:width="25.489cm" svg:height="4.791cm" svg:x="0.511cm" svg:y="10.8cm">
          <draw:image xlink:href="Pictures/10000000000004F7000000EF2DE7533E5EE47351.png" xlink:type="simple" xlink:show="embed" xlink:actuate="onLoad">
            <text:p/>
          </draw:image>
        </draw:frame>
        <draw:frame draw:style-name="gr9" draw:text-style-name="P1" draw:layer="layout" svg:width="24.3cm" svg:height="8.057cm" svg:x="1.9cm" svg:y="0.8cm">
          <draw:image xlink:href="Pictures/10000000000005160000052A02FDCCE8670DE438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0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1T0">
        <draw:frame draw:style-name="gr1" draw:text-style-name="P1" draw:layer="layout" svg:width="25.489cm" svg:height="4.791cm" svg:x="0.511cm" svg:y="10.8cm">
          <draw:image xlink:href="Pictures/10000000000004F7000000EF2DE7533E5EE47351.png" xlink:type="simple" xlink:show="embed" xlink:actuate="onLoad">
            <text:p/>
          </draw:image>
        </draw:frame>
        <draw:frame draw:style-name="gr9" draw:text-style-name="P1" draw:layer="layout" svg:width="24.3cm" svg:height="8.057cm" svg:x="1.9cm" svg:y="0.8cm">
          <draw:image xlink:href="Pictures/10000000000005160000052A02FDCCE8670DE438.png" xlink:type="simple" xlink:show="embed" xlink:actuate="onLoad">
            <text:p/>
          </draw:image>
        </draw:frame>
        <draw:frame draw:style-name="gr1" draw:text-style-name="P1" draw:layer="layout" svg:width="19.945cm" svg:height="1.955cm" svg:x="3.655cm" svg:y="17cm">
          <draw:image xlink:href="Pictures/100000000000037700000057A5F5698D1711F067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 presentation:presentation-page-layout-name="AL1T0">
        <draw:frame draw:style-name="gr10" draw:text-style-name="P1" draw:layer="layout" svg:width="13.315cm" svg:height="16.198cm" svg:x="0.8cm" svg:y="1.402cm">
          <draw:image xlink:href="Pictures/10000000000001E5000003C8B1EFB3EC5B5D8D12.png" xlink:type="simple" xlink:show="embed" xlink:actuate="onLoad">
            <text:p/>
          </draw:image>
        </draw:frame>
        <draw:frame draw:style-name="gr11" draw:text-style-name="P1" draw:layer="layout" svg:width="13.344cm" svg:height="10.4cm" svg:x="14.6cm" svg:y="4.8cm">
          <draw:image xlink:href="Pictures/10000000000001E5000003C8B1EFB3EC5B5D8D12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1T0">
        <presentation:notes draw:style-name="dp2">
          <draw:page-thumbnail draw:style-name="gr2" draw:layer="layout" svg:width="14.848cm" svg:height="11.136cm" svg:x="3.075cm" svg:y="2.257cm" draw:page-number="2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 presentation:presentation-page-layout-name="AL1T0">
        <presentation:notes draw:style-name="dp2">
          <draw:page-thumbnail draw:style-name="gr2" draw:layer="layout" svg:width="14.848cm" svg:height="11.136cm" svg:x="3.075cm" svg:y="2.257cm" draw:page-number="24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Foliennummer&gt;</text:page-number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page-number>&lt;Foliennummer&gt;</text:page-number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Foliennum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6-14T11:38:04.259606114</meta:creation-date>
    <meta:editing-duration>PT44M30S</meta:editing-duration>
    <meta:editing-cycles>6</meta:editing-cycles>
    <dc:date>2018-06-14T13:55:31.827778368</dc:date>
    <meta:generator>LibreOffice/5.1.6.2$Linux_X86_64 LibreOffice_project/10m0$Build-2</meta:generator>
    <meta:document-statistic meta:object-count="101"/>
  </office:meta>
</office:document-meta>
</file>